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svg" manifest:media-type=""/>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svg" manifest:media-type=""/>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settings.xml" manifest:media-type="text/xml"/>
  <manifest:file-entry manifest:full-path="styles.xml" manifest:media-type="text/xml"/>
  <manifest:file-entry manifest:full-path="media/image22.emf" manifest:media-type=""/>
  <manifest:file-entry manifest:full-path="media/image23.emf" manifest:media-type=""/>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paragraph" style:name="a16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7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672">
      <style:graphic-properties draw:fill="none" draw:stroke="solid" svg:stroke-width="0.01389in" svg:stroke-color="#000000" svg:stroke-opacity="100%"/>
    </style:style>
    <style:style style:family="text" style:name="a1673">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5">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7">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1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0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10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107">
      <style:drawing-page-properties draw:fill="bitmap" draw:fill-image-name="a210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0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0">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901">
      <style:paragraph-properties fo:line-height="0.225in" fo:text-align="right" fo:margin-bottom="0.19722in"/>
    </style:style>
    <style:style style:family="table-cell" style:name="a903">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904">
      <style:text-properties fo:color="#000000" fo:font-family="Arial" style:font-family-complex="Arial" fo:font-size="0.22222in" style:font-size-asian="0.22222in" style:font-size-complex="0.22222in" fo:language="en" fo:country="US" fo:font-style="normal" style:font-style-asian="normal" style:font-style-complex="normal" fo:font-weight="normal" style:font-weight-asian="normal" style:font-weight-complex="normal" style:letter-kerning="true"/>
    </style:style>
    <style:style style:family="text" style:name="a905">
      <style:text-properties fo:color="#000000" fo:font-family="Arial" style:font-family-asian="Arial" style:font-family-complex="Arial" style:font-family-generic-asian="swiss" style:font-pitch-asian="variable" fo:font-size="0.22222in" style:font-size-asian="0.22222in" style:font-size-complex="0.22222in" fo:language="en" fo:country="GB" fo:font-weight="normal" style:font-weight-asian="normal" style:font-weight-complex="normal" style:letter-kerning="true" fo:background-color="#c0c0c0"/>
    </style:style>
    <style:style style:family="paragraph" style:name="a906">
      <style:paragraph-properties fo:line-height="0.225in" fo:text-align="right" fo:margin-bottom="0.19722in"/>
    </style:style>
    <style:style style:family="table-cell" style:name="a908">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909">
      <style:text-properties fo:color="#000000" fo:font-family="Arial" style:font-family-complex="Arial" fo:font-size="0.22222in" style:font-size-asian="0.22222in" style:font-size-complex="0.22222in" fo:language="en" fo:country="GB" style:letter-kerning="false"/>
    </style:style>
    <style:style style:family="paragraph" style:name="a16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1">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3">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8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11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2113">
      <style:drawing-page-properties draw:fill="bitmap" draw:fill-image-name="a211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1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1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1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0">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911">
      <style:paragraph-properties fo:line-height="0.225in" fo:text-align="right" fo:margin-bottom="0.19722in"/>
    </style:style>
    <style:style style:family="table-cell" style:name="a913">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able-row" style:name="a914">
      <style:table-row-properties style:row-height="0.57409in"/>
    </style:style>
    <style:style style:family="text" style:name="a915">
      <style:text-properties fo:color="#000000" fo:font-family="Arial" style:font-family-complex="Arial" fo:font-size="0.22222in" style:font-size-asian="0.22222in" style:font-size-complex="0.22222in" fo:language="en" fo:country="GB" style:letter-kerning="false"/>
    </style:style>
    <style:style style:family="text" style:name="a916">
      <style:text-properties fo:color="#000000" fo:font-family="Arial" style:font-family-complex="Arial" fo:font-size="0.22222in" style:font-size-asian="0.22222in" style:font-size-complex="0.22222in" fo:language="en" fo:country="GB" style:letter-kerning="true"/>
    </style:style>
    <style:style style:family="paragraph" style:name="a917">
      <style:paragraph-properties fo:line-height="0.225in" fo:text-align="left" fo:margin-bottom="0.19722in"/>
    </style:style>
    <style:style style:family="table-cell" style:name="a919">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drawing-page" style:name="a169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92">
      <style:drawing-page-properties draw:fill="bitmap" draw:fill-image-name="a169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9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0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80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96" style:parent-style-name="Graphics">
      <style:graphic-properties draw:fill="none" draw:stroke="none"/>
    </style:style>
    <style:style style:family="presentation" style:name="a280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697">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4">
      <style:text-properties fo:font-variant="normal" fo:text-transform="none" fo:color="#000000" style:text-line-through-type="none" style:text-line-through-style="none" style:text-line-through-width="auto" style:text-line-through-color="font-color" style:text-position="0% 100%" fo:font-family="Arial" style:font-family-complex="Arial"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8">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5">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20">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08">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2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0">
      <style:text-properties fo:color="#000000" fo:font-family="Arial" style:font-family-complex="Arial" fo:font-size="0.22222in" style:font-size-asian="0.22222in" style:font-size-complex="0.22222in" fo:language="en" fo:country="GB" style:letter-kerning="false"/>
    </style:style>
    <style:style style:family="text" style:name="a921">
      <style:text-properties fo:color="#000000" fo:font-family="Arial" style:font-family-complex="Arial" fo:font-size="0.22222in" style:font-size-asian="0.22222in" style:font-size-complex="0.22222in" fo:language="en" fo:country="GB" style:letter-kerning="true"/>
    </style:style>
    <style:style style:family="paragraph" style:name="a922">
      <style:paragraph-properties fo:line-height="0.225in" fo:text-align="right" fo:margin-bottom="0.19722in"/>
    </style:style>
    <style:style style:family="table-cell" style:name="a924">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925">
      <style:text-properties fo:color="#000000" fo:font-family="Arial" style:font-family-complex="Arial" fo:font-size="0.22222in" style:font-size-asian="0.22222in" style:font-size-complex="0.22222in" fo:language="en" fo:country="GB" style:letter-kerning="false"/>
    </style:style>
    <style:style style:family="text" style:name="a926">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927">
      <style:paragraph-properties fo:line-height="0.225in" fo:text-align="right" fo:margin-bottom="0.19722in"/>
    </style:style>
    <style:style style:family="table-cell" style:name="a929">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2810">
      <style:text-properties fo:font-variant="normal" fo:text-transform="none" fo:color="#000000" style:text-line-through-type="none" style:text-line-through-style="none" style:text-line-through-width="auto" style:text-line-through-color="font-color" style:text-position="0% 100%" fo:font-family="Arial" style:font-family-complex="Arial"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1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12">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1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8056in" style:font-size-asian="0.18056in" style:font-size-complex="0.180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15">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81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3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1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3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0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3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3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03">
      <style:paragraph-properties fo:line-height="80%" fo:text-align="left" style:tab-stop-distance="1in" fo:margin-left="0in" fo:margin-right="0in" fo:text-indent="0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3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3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6">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0">
      <style:text-properties fo:color="#000000" fo:font-family="Arial" style:font-family-complex="Arial" fo:font-size="0.22222in" style:font-size-asian="0.22222in" style:font-size-complex="0.22222in" fo:language="en" fo:country="GB" style:letter-kerning="false"/>
    </style:style>
    <style:style style:family="text" style:name="a931">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text" style:name="a140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2">
      <style:paragraph-properties fo:line-height="0.225in" fo:text-align="right" fo:margin-bottom="0.19722in"/>
    </style:style>
    <style:style style:family="paragraph" style:name="a1409">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934">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935">
      <style:text-properties fo:color="#000000" fo:font-family="Arial" style:font-family-asian="Arial" style:font-family-complex="Arial" style:font-family-generic-asian="swiss" style:font-pitch-asian="variable" fo:font-size="0.22222in" style:font-size-asian="0.22222in" style:font-size-complex="0.22222in" fo:language="en" fo:country="GB" fo:font-weight="normal" style:font-weight-asian="normal" style:font-weight-complex="normal" style:letter-kerning="true"/>
    </style:style>
    <style:style style:family="text" style:name="a936">
      <style:text-properties fo:color="#000000" style:text-line-through-type="none" style:text-line-through-style="none" style:text-line-through-width="auto" style:text-line-through-color="font-color" fo:font-family="Arial" fo:font-size="0.22222in" style:font-size-asian="0.22222in" style:font-size-complex="0.22222in" fo:language="en" fo:country="GB"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937">
      <style:paragraph-properties fo:line-height="0.225in" fo:text-align="right" fo:margin-bottom="0.19722in"/>
    </style:style>
    <style:style style:family="table-cell" style:name="a939">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graphic" style:name="a28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821">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2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2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4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8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42">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829">
      <style:drawing-page-properties draw:fill="bitmap" draw:fill-image-name="a2828"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4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2">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4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1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fo:background-color="#ffff00"/>
    </style:style>
    <style:style style:family="presentation" style:name="a2149">
      <style:graphic-properties draw:fill="none" draw:stroke="solid" svg:stroke-width="0.01389in" svg:stroke-color="#000000" svg:stroke-opacity="100%"/>
    </style:style>
    <style:style style:family="paragraph" style:name="a1416">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0">
      <style:text-properties fo:color="#000000" fo:font-family="Arial" style:font-family-complex="Arial" fo:font-size="0.22222in" style:font-size-asian="0.22222in" style:font-size-complex="0.22222in" fo:language="en" fo:country="GB" style:letter-kerning="false"/>
    </style:style>
    <style:style style:family="text" style:name="a141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1">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1419">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2">
      <style:paragraph-properties fo:line-height="0.225in" fo:text-align="right" fo:margin-bottom="0.19722in"/>
    </style:style>
    <style:style style:family="table-cell" style:name="a944">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able-row" style:name="a945">
      <style:table-row-properties style:row-height="0.53307in"/>
    </style:style>
    <style:style style:family="text" style:name="a946">
      <style:text-properties fo:color="#000000" fo:font-family="Arial" style:font-family-complex="Arial" fo:font-size="0.22222in" style:font-size-asian="0.22222in" style:font-size-complex="0.22222in" fo:language="en" fo:country="GB" style:letter-kerning="false"/>
    </style:style>
    <style:style style:family="text" style:name="a947">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948">
      <style:paragraph-properties fo:line-height="0.225in" fo:text-align="left" fo:margin-bottom="0.19722in"/>
    </style:style>
    <style:style style:family="text" style:name="a283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3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3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3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3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0">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1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7">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3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2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2">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2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21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2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able-cell" style:name="a950">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1428">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1">
      <style:text-properties fo:color="#000000" fo:font-family="Arial" style:font-family-complex="Arial" fo:font-size="0.22222in" style:font-size-asian="0.22222in" style:font-size-complex="0.22222in" fo:language="en" fo:country="GB" style:letter-kerning="true"/>
    </style:style>
    <style:style style:family="text" style:name="a142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2">
      <style:paragraph-properties fo:line-height="0.225in" fo:text-align="right" fo:margin-bottom="0.19722in"/>
    </style:style>
    <style:style style:family="table-cell" style:name="a954">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955">
      <style:text-properties fo:color="#000000" fo:font-family="Arial" style:font-family-complex="Arial" fo:font-size="0.22222in" style:font-size-asian="0.22222in" style:font-size-complex="0.22222in" fo:language="en" fo:country="GB" style:letter-kerning="true"/>
    </style:style>
    <style:style style:family="paragraph" style:name="a956">
      <style:paragraph-properties fo:line-height="0.225in" fo:text-align="right" style:tab-stop-distance="1in" fo:margin-left="0in" fo:margin-right="0in" fo:text-indent="0in" fo:margin-top="0in" fo:margin-bottom="0.19722in" style:punctuation-wrap="hanging" style:vertical-align="auto" style:writing-mode="lr-tb">
        <style:tab-stops/>
      </style:paragraph-properties>
    </style:style>
    <style:style style:family="table-cell" style:name="a957">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958">
      <style:text-properties fo:color="#000000" fo:font-family="Arial" style:font-family-complex="Arial" fo:font-size="0.22222in" style:font-size-asian="0.22222in" style:font-size-complex="0.22222in" fo:language="en" fo:country="GB" style:letter-kerning="true"/>
    </style:style>
    <style:style style:family="paragraph" style:name="a959">
      <style:paragraph-properties fo:line-height="0.225in" fo:text-align="right" style:tab-stop-distance="1in" fo:margin-left="0in" fo:margin-right="0in" fo:text-indent="0in" fo:margin-top="0in" fo:margin-bottom="0.19722in" style:punctuation-wrap="hanging" style:vertical-align="auto" style:writing-mode="lr-tb">
        <style:tab-stops/>
      </style:paragraph-properties>
    </style:style>
    <style:style style:family="text" style:name="a284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4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844">
      <style:text-properties fo:font-variant="normal" fo:text-transform="none" fo:color="#000000" style:text-line-through-type="none" style:text-line-through-style="none" style:text-line-through-width="auto" style:text-line-through-color="font-color" style:text-position="0% 100%" fo:font-family="Arial" style:font-family-complex="Arial" fo:font-size="0.26389in" style:font-size-asian="0.26389in" style:font-size-complex="0.263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4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6389in" style:font-size-asian="0.26389in" style:font-size-complex="0.263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160">
      <style:drawing-page-properties draw:fill="bitmap" draw:fill-image-name="a2159"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846">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1">
      <style:text-properties fo:font-variant="normal" fo:text-transform="none" fo:color="#007c91" style:text-line-through-type="none" style:text-line-through-style="none" style:text-line-through-width="auto" style:text-line-through-color="font-color" style:text-position="0% 100%" fo:font-family="Arial" style:font-family-complex="Arial"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6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48">
      <style:text-properties fo:font-variant="normal" fo:text-transform="none" fo:color="#000000" style:text-line-through-type="none" style:text-line-through-style="none" style:text-line-through-width="auto" style:text-line-through-color="font-color" style:text-position="0% 100%" fo:font-family="Arial" style:font-family-complex="Arial" fo:font-size="0.26389in" style:font-size-asian="0.26389in" style:font-size-complex="0.263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6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4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6389in" style:font-size-asian="0.26389in" style:font-size-complex="0.263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3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65" style:parent-style-name="Graphics">
      <style:graphic-properties draw:fill="none" draw:stroke="none"/>
    </style:style>
    <style:style style:family="text" style:name="a143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66">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7">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1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35">
      <style:graphic-properties draw:fill="none" draw:stroke="solid" svg:stroke-width="0.01389in" svg:stroke-color="#000000" svg:stroke-opacity="100%"/>
    </style:style>
    <style:style style:family="graphic" style:name="a216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36">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960">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1438">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1">
      <style:text-properties fo:color="#000000" fo:font-family="Arial" style:font-family-complex="Arial" fo:font-size="0.22222in" style:font-size-asian="0.22222in" style:font-size-complex="0.22222in" fo:language="en" fo:country="GB" fo:font-weight="normal" style:font-weight-asian="normal" style:font-weight-complex="normal" style:letter-kerning="true"/>
    </style:style>
    <style:style style:family="paragraph" style:name="a1439">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2">
      <style:paragraph-properties fo:line-height="0.225in" fo:text-align="right" fo:margin-bottom="0.19722in"/>
    </style:style>
    <style:style style:family="table-cell" style:name="a964">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965">
      <style:text-properties fo:color="#000000" fo:font-family="Arial" style:font-family-complex="Arial" fo:font-size="0.22222in" style:font-size-asian="0.22222in" style:font-size-complex="0.22222in" fo:language="en" fo:country="GB" style:letter-kerning="false"/>
    </style:style>
    <style:style style:family="text" style:name="a966">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967">
      <style:paragraph-properties fo:line-height="0.225in" fo:text-align="right" fo:margin-bottom="0.19722in"/>
    </style:style>
    <style:style style:family="table-cell" style:name="a969">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paragraph" style:name="a2850">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52">
      <style:text-properties fo:font-variant="normal" fo:text-transform="none" fo:color="#000000" style:text-line-through-type="none" style:text-line-through-style="none" style:text-line-through-width="auto" style:text-line-through-color="font-color" style:text-position="0% 100%" fo:font-family="Arial" style:font-family-complex="Arial" fo:font-size="0.26389in" style:font-size-asian="0.26389in" style:font-size-complex="0.263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53">
      <style:text-properties fo:font-variant="normal" fo:text-transform="none" fo:color="#000000" style:text-line-through-type="none" style:text-line-through-style="none" style:text-line-through-width="auto" style:text-line-through-color="font-color" style:text-position="0% 100%" fo:font-family="Arial" style:font-family-complex="Arial"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54">
      <style:text-properties fo:font-variant="normal" fo:text-transform="none" fo:color="#000000" style:text-line-through-type="none" style:text-line-through-style="none" style:text-line-through-width="auto" style:text-line-through-color="font-color" style:text-position="0% 100%" fo:font-family="Arial" style:font-family-complex="Arial" fo:font-size="0.26389in" style:font-size-asian="0.26389in" style:font-size-complex="0.263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55">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5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858">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3">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1">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7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2">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7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4">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5">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7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47">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970">
      <style:table-row-properties style:row-height="0.53307in"/>
    </style:style>
    <style:style style:family="paragraph" style:name="a1448">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1">
      <style:text-properties fo:color="#000000" fo:font-family="Arial" style:font-family-complex="Arial" fo:font-size="0.22222in" style:font-size-asian="0.22222in" style:font-size-complex="0.22222in" fo:language="en" fo:country="GB" style:letter-kerning="false"/>
    </style:style>
    <style:style style:family="text" style:name="a972">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973">
      <style:paragraph-properties fo:line-height="0.225in" fo:text-align="left" fo:margin-bottom="0.19722in"/>
    </style:style>
    <style:style style:family="table-cell" style:name="a975">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976">
      <style:text-properties fo:color="#000000" fo:font-family="Arial" style:font-family-complex="Arial" fo:font-size="0.22222in" style:font-size-asian="0.22222in" style:font-size-complex="0.22222in" fo:language="en" fo:country="GB" style:letter-kerning="false"/>
    </style:style>
    <style:style style:family="text" style:name="a977">
      <style:text-properties fo:color="#000000" fo:font-family="Arial" style:font-family-complex="Arial" fo:font-size="0.22222in" style:font-size-asian="0.22222in" style:font-size-complex="0.22222in" fo:language="en" fo:country="GB" style:letter-kerning="true"/>
    </style:style>
    <style:style style:family="paragraph" style:name="a978">
      <style:paragraph-properties fo:line-height="0.225in" fo:text-align="right" fo:margin-bottom="0.19722in"/>
    </style:style>
    <style:style style:family="presentation" style:name="a286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2862">
      <style:drawing-page-properties draw:fill="bitmap" draw:fill-image-name="a286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86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6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180">
      <style:graphic-properties draw:fill="none" draw:stroke="solid" svg:stroke-width="0.01389in" svg:stroke-color="#000000" svg:stroke-opacity="100%"/>
    </style:style>
    <style:style style:family="text" style:name="a286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81">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867">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2">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83">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86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0">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84">
      <style:paragraph-properties fo:line-height="100%" fo:text-align="left" style:tab-stop-distance="1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5">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186">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8">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189">
      <style:paragraph-properties fo:line-height="100%" fo:text-align="left" style:tab-stop-distance="1in" fo:margin-left="0in" fo:margin-right="0in" fo:text-indent="0in" fo:margin-top="0in" fo:margin-bottom="0.08333in" style:punctuation-wrap="hanging" style:vertical-align="auto" style:writing-mode="lr-tb">
        <style:tab-stops>
          <style:tab-stop style:position="0.59097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980">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drawing-page" style:name="a1458">
      <style:drawing-page-properties draw:fill="bitmap" draw:fill-image-name="a145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81">
      <style:text-properties fo:color="#000000" fo:font-family="Arial" style:font-family-complex="Arial" fo:font-size="0.22222in" style:font-size-asian="0.22222in" style:font-size-complex="0.22222in" fo:language="en" fo:country="GB" style:letter-kerning="true"/>
    </style:style>
    <style:style style:family="text" style:name="a145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1944in" style:font-size-asian="0.31944in" style:font-size-complex="0.319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2">
      <style:paragraph-properties fo:line-height="0.225in" fo:text-align="right" style:tab-stop-distance="1in" fo:margin-left="0in" fo:margin-right="0in" fo:text-indent="0in" fo:margin-top="0in" fo:margin-bottom="0.19722in" style:punctuation-wrap="hanging" style:vertical-align="auto" style:writing-mode="lr-tb">
        <style:tab-stops/>
      </style:paragraph-properties>
    </style:style>
    <style:style style:family="table-cell" style:name="a983">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984">
      <style:text-properties fo:color="#000000" fo:font-family="Arial" style:font-family-complex="Arial" fo:font-size="0.22222in" style:font-size-asian="0.22222in" style:font-size-complex="0.22222in" fo:language="en" fo:country="GB" style:letter-kerning="true"/>
    </style:style>
    <style:style style:family="paragraph" style:name="a985">
      <style:paragraph-properties fo:line-height="0.225in" fo:text-align="right" style:tab-stop-distance="1in" fo:margin-left="0in" fo:margin-right="0in" fo:text-indent="0in" fo:margin-top="0in" fo:margin-bottom="0.19722in" style:punctuation-wrap="hanging" style:vertical-align="auto" style:writing-mode="lr-tb">
        <style:tab-stops/>
      </style:paragraph-properties>
    </style:style>
    <style:style style:family="table-cell" style:name="a986">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987">
      <style:text-properties fo:color="#000000" fo:font-family="Arial" style:font-family-complex="Arial" fo:font-size="0.22222in" style:font-size-asian="0.22222in" style:font-size-complex="0.22222in" fo:language="en" fo:country="GB" fo:font-weight="normal" style:font-weight-asian="normal" style:font-weight-complex="normal" style:letter-kerning="true"/>
    </style:style>
    <style:style style:family="paragraph" style:name="a988">
      <style:paragraph-properties fo:line-height="0.225in" fo:text-align="right" fo:margin-bottom="0.19722in"/>
    </style:style>
    <style:style style:family="paragraph" style:name="a2870">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73">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0">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876">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1">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2">
      <style:paragraph-properties fo:line-height="100%" fo:text-align="left" style:tab-stop-distance="1in" fo:margin-left="0in" fo:margin-right="0in" fo:text-indent="0in" fo:margin-top="0in" fo:margin-bottom="0.08333in" style:punctuation-wrap="hanging" style:vertical-align="auto" style:writing-mode="lr-tb">
        <style:tab-stops>
          <style:tab-stop style:position="0.59097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3">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79">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4">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96">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63" style:parent-style-name="Graphics">
      <style:graphic-properties draw:fill="none" draw:stroke="none"/>
    </style:style>
    <style:style style:family="paragraph" style:name="a2197">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4">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5">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9">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cell" style:name="a990">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146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1">
      <style:text-properties fo:color="#000000" fo:font-family="Arial" style:font-family-complex="Arial" fo:font-size="0.22222in" style:font-size-asian="0.22222in" style:font-size-complex="0.22222in" fo:language="en" fo:country="GB" style:letter-kerning="false"/>
    </style:style>
    <style:style style:family="paragraph" style:name="a146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2">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993">
      <style:paragraph-properties fo:line-height="0.225in" fo:text-align="right" fo:margin-bottom="0.19722in"/>
    </style:style>
    <style:style style:family="table-cell" style:name="a995">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able-row" style:name="a996">
      <style:table-row-properties style:row-height="0.53307in"/>
    </style:style>
    <style:style style:family="text" style:name="a997">
      <style:text-properties fo:color="#000000" fo:font-family="Arial" style:font-family-complex="Arial" fo:font-size="0.22222in" style:font-size-asian="0.22222in" style:font-size-complex="0.22222in" fo:language="en" fo:country="GB" style:letter-kerning="false"/>
    </style:style>
    <style:style style:family="text" style:name="a998">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999">
      <style:paragraph-properties fo:line-height="0.225in" fo:text-align="left" fo:margin-bottom="0.19722in"/>
    </style:style>
    <style:style style:family="text" style:name="a288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82">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85">
      <style:text-properties fo:font-variant="normal" fo:text-transform="none" fo:color="#0000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86">
      <style:text-properties fo:font-variant="normal" fo:text-transform="none" fo:color="#0000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87">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7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71">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478">
      <style:graphic-properties draw:fill="none" draw:stroke="solid" svg:stroke-width="0.01389in" svg:stroke-color="#000000" svg:stroke-opacity="100%"/>
    </style:style>
    <style:style style:family="text" style:name="a147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0">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0">
      <style:text-properties fo:font-variant="normal" fo:text-transform="none" fo:color="#0000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1">
      <style:text-properties fo:font-variant="normal" fo:text-transform="none" fo:color="#0000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92">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0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5">
      <style:text-properties fo:font-variant="normal" fo:text-transform="none" fo:color="#0000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0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896">
      <style:text-properties fo:font-variant="normal" fo:text-transform="none" fo:color="#0000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97">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9">
      <style:text-properties fo:font-variant="normal" fo:text-transform="none" fo:color="#000000"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0">
      <style:text-properties fo:font-variant="normal" fo:text-transform="none" fo:color="#000000"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1">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2">
      <style:paragraph-properties fo:line-height="120%" fo:text-align="left" style:tab-stop-distance="1in" fo:margin-left="0in" fo:margin-right="0.55139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3">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4">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5">
      <style:paragraph-properties fo:line-height="120%" fo:text-align="left" style:tab-stop-distance="1in" fo:margin-left="0.1875in" fo:margin-right="0.55139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7">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8">
      <style:paragraph-properties fo:line-height="120%" fo:text-align="left" style:tab-stop-distance="1in" fo:margin-left="0.1875in" fo:margin-right="0.55139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0">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17">
      <style:graphic-properties draw:fill="none" draw:stroke="solid" svg:stroke-width="0.01389in" svg:stroke-color="#000000" svg:stroke-opacity="100%"/>
    </style:style>
    <style:style style:family="text" style:name="a718">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9">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0">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1">
      <style:text-properties fo:font-variant="normal" fo:text-transform="none" fo:color="#0b0c0c" style:text-line-through-type="none" style:text-line-through-style="none" style:text-line-through-width="auto" style:text-line-through-color="font-color" style:text-position="0% 100%" fo:font-family="Calibri"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2">
      <style:paragraph-properties fo:line-height="120%" fo:text-align="left" style:tab-stop-distance="1in" fo:margin-left="0.1875in" fo:margin-right="0.55139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4">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5">
      <style:paragraph-properties fo:line-height="120%" fo:text-align="left" style:tab-stop-distance="1in" fo:margin-left="0.1875in" fo:margin-right="0.55139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7">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8">
      <style:paragraph-properties fo:line-height="120%" fo:text-align="left" style:tab-stop-distance="1in" fo:margin-left="0.1875in" fo:margin-right="0.55139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0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606">
      <style:graphic-properties draw:fill="none" draw:stroke="solid" svg:stroke-width="0.01389in" svg:stroke-color="#000000" svg:stroke-opacity="100%"/>
    </style:style>
    <style:style style:family="presentation" style:name="a26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60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0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1">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2">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5">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7">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8">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1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61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613">
      <style:drawing-page-properties draw:fill="bitmap" draw:fill-image-name="a261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1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1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1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0">
      <style:text-properties fo:font-variant="normal" fo:text-transform="none" fo:color="#000000" style:text-line-through-type="none" style:text-line-through-style="none" style:text-line-through-width="auto" style:text-line-through-color="font-color" style:text-position="0% 100%" fo:font-family="Arial" style:font-family-complex="Times New Roman" style:font-family-generic-complex="roman"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1">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3">
      <style:text-properties fo:font-variant="normal" fo:text-transform="none" fo:color="#0b0c0c" style:text-line-through-type="none" style:text-line-through-style="none" style:text-line-through-width="auto" style:text-line-through-color="font-color" style:text-position="0% 100%" fo:font-family="GDS Transport"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5">
      <style:text-properties fo:font-variant="normal" fo:text-transform="none" fo:color="#000000" style:text-line-through-type="none" style:text-line-through-style="none" style:text-line-through-width="auto" style:text-line-through-color="font-color" style:text-position="0% 100%" fo:font-family="Arial"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0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3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737">
      <style:drawing-page-properties draw:fill="bitmap" draw:fill-image-name="a73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3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2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2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2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2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1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14">
      <style:drawing-page-properties draw:fill="bitmap" draw:fill-image-name="a1213"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15">
      <style:text-properties fo:font-variant="normal" fo:text-transform="none" fo:color="#007c91" style:text-line-through-type="none" style:text-line-through-style="none" style:text-line-through-width="auto" style:text-line-through-color="font-color" style:text-position="0% 100%" fo:font-family="Arial" style:font-family-complex="Arial"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6">
      <style:text-properties fo:font-variant="normal" fo:text-transform="none" fo:color="#ff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4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21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1" style:parent-style-name="Graphics">
      <style:graphic-properties draw:fill="none" fo:clip="rect(0in, 6.29027in, 0in, 0.38453in)" draw:stroke="none"/>
    </style:style>
    <style:style style:family="presentation" style:name="a12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42">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19" style:parent-style-name="Graphics">
      <style:graphic-properties draw:fill="none" draw:stroke="none"/>
    </style:style>
    <style:style style:family="paragraph" style:name="a74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5">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8">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3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3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633">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0">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0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63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3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90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2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6">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1">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3">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5">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7">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2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2">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9">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5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5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58">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641">
      <style:drawing-page-properties draw:fill="bitmap" draw:fill-image-name="a2640"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42">
      <style:text-properties fo:font-variant="normal" fo:text-transform="none" fo:color="#007c91" style:text-line-through-type="none" style:text-line-through-style="none" style:text-line-through-width="auto" style:text-line-through-color="font-color" style:text-position="0% 100%" fo:font-family="Arial" style:font-family-complex="Arial" fo:font-size="0.52778in" style:font-size-asian="0.52778in" style:font-size-complex="0.52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4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4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4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9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46">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1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647">
      <style:paragraph-properties fo:line-height="100%" fo:text-align="left" style:tab-stop-distance="1in" fo:margin-left="0.25in" fo:margin-right="0in" fo:text-indent="-0.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13">
      <style:graphic-properties draw:fill="none" draw:stroke="solid" svg:stroke-width="0.01389in" svg:stroke-color="#000000" svg:stroke-opacity="100%"/>
    </style:style>
    <style:style style:family="text" style:name="a191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49">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1">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7">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3">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5">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7">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9">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766">
      <style:drawing-page-properties draw:fill="bitmap" draw:fill-image-name="a765"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6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50">
      <style:paragraph-properties fo:line-height="90%" fo:text-align="left" style:tab-stop-distance="1in" fo:margin-left="1in" fo:margin-right="0in" fo:text-indent="-0.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2">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3">
      <style:paragraph-properties fo:line-height="90%" fo:text-align="left" style:tab-stop-distance="1in" fo:margin-left="1in" fo:margin-right="0in" fo:text-indent="-0.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0">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5">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6">
      <style:paragraph-properties fo:line-height="90%" fo:text-align="left" style:tab-stop-distance="1in" fo:margin-left="1in" fo:margin-right="0in" fo:text-indent="-0.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2">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8">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9">
      <style:paragraph-properties fo:line-height="90%" fo:text-align="left" style:tab-stop-distance="1in" fo:margin-left="1in" fo:margin-right="0in" fo:text-indent="-0.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1">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8">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3">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4">
      <style:text-properties fo:font-variant="normal" fo:text-transform="none" fo:color="#467886"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5">
      <style:text-properties fo:font-variant="normal" fo:text-transform="none" fo:color="#0000ff"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6">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7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47">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72">
      <style:drawing-page-properties draw:fill="bitmap" draw:fill-image-name="a77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49">
      <style:graphic-properties fo:wrap-option="wrap" fo:padding-top="0.05in" fo:padding-bottom="0.05in" fo:padding-left="0.1in" fo:padding-right="0.1in" draw:textarea-vertical-align="top" draw:textarea-horizontal-align="left" draw:fill="none" draw:stroke="none" draw:auto-grow-width="false" draw:auto-grow-height="true" style:protect="position size"/>
      <style:paragraph-properties style:font-independent-line-spacing="true" style:writing-mode="lr-tb"/>
    </style:style>
    <style:style style:family="text" style:name="a77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78">
      <style:paragraph-properties fo:line-height="8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61">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2">
      <style:paragraph-properties fo:line-height="90%" fo:text-align="left" style:tab-stop-distance="1in" fo:margin-left="1in" fo:margin-right="0in" fo:text-indent="-0.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64">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5">
      <style:paragraph-properties fo:line-height="90%" fo:text-align="left" style:tab-stop-distance="1in" fo:margin-left="1in" fo:margin-right="0in" fo:text-indent="-0.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1">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67">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3">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8">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4">
      <style:text-properties fo:font-variant="normal" fo:text-transform="none" fo:color="#1d70b8"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9">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5">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0">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1">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7">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8">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5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80">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7">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2">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6">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8">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89">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70">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71">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2">
      <style:paragraph-properties fo:line-height="90%" fo:text-align="left" style:tab-stop-distance="1in" fo:margin-left="1in" fo:margin-right="0in" fo:text-indent="-0.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74">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5">
      <style:paragraph-properties fo:line-height="90%" fo:text-align="left" style:tab-stop-distance="1in" fo:margin-left="1in" fo:margin-right="0in" fo:text-indent="-0.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2">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77">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8">
      <style:paragraph-properties fo:line-height="90%" fo:text-align="left" style:tab-stop-distance="1in" fo:margin-left="1in" fo:margin-right="0in" fo:text-indent="-0.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8">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6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9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64">
      <style:graphic-properties draw:fill="none" draw:stroke="solid" svg:stroke-width="0.01389in" svg:stroke-color="#000000" svg:stroke-opacity="100%"/>
    </style:style>
    <style:style style:family="text" style:name="a1265">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6">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0">
      <style:paragraph-properties fo:line-height="80%" fo:text-align="left" style:tab-stop-distance="1in" fo:margin-left="0in" fo:margin-right="0in" fo:text-indent="0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8">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2">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3">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5">
      <style:text-properties fo:font-variant="normal" fo:text-transform="none" fo:color="#0b0c0c"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6">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7">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0">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1">
      <style:paragraph-properties fo:line-height="90%" fo:text-align="left" style:tab-stop-distance="1in" fo:margin-left="1in" fo:margin-right="0in" fo:text-indent="-0.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8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52">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68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9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0">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57">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7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7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79">
      <style:drawing-page-properties draw:fill="bitmap" draw:fill-image-name="a1278"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row" style:name="a500">
      <style:table-row-properties style:row-height="0.47232in"/>
    </style:style>
    <style:style style:family="text" style:name="a501">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5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2690">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503">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ext" style:name="a269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4">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text" style:name="a269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5">
      <style:paragraph-properties fo:text-align="center"/>
    </style:style>
    <style:style style:family="text" style:name="a269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9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507">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paragraph" style:name="a26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1">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508">
      <style:table-row-properties style:row-height="0.47232in"/>
    </style:style>
    <style:style style:family="graphic" style:name="a269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9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9">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resentation" style:name="a196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2698">
      <style:drawing-page-properties draw:fill="bitmap" draw:fill-image-name="a269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6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9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0">
      <style:text-properties fo:font-variant="normal" fo:text-transform="none" fo:color="#007c91" style:text-line-through-type="none" style:text-line-through-style="none" style:text-line-through-width="auto" style:text-line-through-color="font-color" style:text-position="0% 100%" fo:font-family="Arial" style:font-family-complex="Arial"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1">
      <style:text-properties fo:font-variant="normal" fo:text-transform="none" fo:color="#ff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6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28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6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84" style:parent-style-name="Graphics">
      <style:graphic-properties draw:fill="none" draw:stroke="none"/>
    </style:style>
    <style:style style:family="text" style:name="a1285">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7">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9">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cell" style:name="a511">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ext" style:name="a512">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513">
      <style:paragraph-properties fo:text-align="center"/>
    </style:style>
    <style:style style:family="table-cell" style:name="a515">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able-row" style:name="a516">
      <style:table-row-properties style:row-height="0.47232in"/>
    </style:style>
    <style:style style:family="text" style:name="a517">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drawing-page" style:name="a1970">
      <style:drawing-page-properties draw:fill="bitmap" draw:fill-image-name="a1969"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ext" style:name="a197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519">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ext" style:name="a197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7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7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9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6">
      <style:paragraph-properties fo:line-height="80%" fo:text-align="left" style:tab-stop-distance="1in" fo:margin-left="0in" fo:margin-right="0in" fo:text-indent="0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1">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9">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3">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5">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7">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5">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6">
      <style:text-properties fo:font-variant="normal" fo:text-transform="none" fo:color="#467886"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9">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7">
      <style:text-properties fo:font-variant="normal" fo:text-transform="none" fo:color="#0000ff"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8">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9">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0">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521">
      <style:paragraph-properties fo:text-align="center"/>
    </style:style>
    <style:style style:family="table-cell" style:name="a523">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ext" style:name="a52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27">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2">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5">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8">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1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412">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3">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1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41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1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19">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01">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1002">
      <style:text-properties fo:color="#000000" fo:font-family="Arial" style:font-family-complex="Arial" fo:font-size="0.22222in" style:font-size-asian="0.22222in" style:font-size-complex="0.22222in" fo:language="en" fo:country="GB" style:letter-kerning="false"/>
    </style:style>
    <style:style style:family="text" style:name="a1003">
      <style:text-properties fo:color="#000000" fo:font-family="Arial" style:font-family-complex="Arial" fo:font-size="0.22222in" style:font-size-asian="0.22222in" style:font-size-complex="0.22222in" fo:language="en" fo:country="GB" style:letter-kerning="true"/>
    </style:style>
    <style:style style:family="paragraph" style:name="a1004">
      <style:paragraph-properties fo:line-height="0.225in" fo:text-align="right" fo:margin-bottom="0.19722in"/>
    </style:style>
    <style:style style:family="table-cell" style:name="a1006">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1007">
      <style:text-properties fo:color="#000000" fo:font-family="Arial" style:font-family-complex="Arial" fo:font-size="0.22222in" style:font-size-asian="0.22222in" style:font-size-complex="0.22222in" fo:language="en" fo:country="GB" style:letter-kerning="true"/>
    </style:style>
    <style:style style:family="text" style:name="a53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8">
      <style:paragraph-properties fo:line-height="0.225in" fo:text-align="right" style:tab-stop-distance="1in" fo:margin-left="0in" fo:margin-right="0in" fo:text-indent="0in" fo:margin-top="0in" fo:margin-bottom="0.19722in" style:punctuation-wrap="hanging" style:vertical-align="auto" style:writing-mode="lr-tb">
        <style:tab-stops/>
      </style:paragraph-properties>
    </style:style>
    <style:style style:family="text" style:name="a53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009">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paragraph" style:name="a5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535">
      <style:drawing-page-properties draw:fill="bitmap" draw:fill-image-name="a534"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3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1">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9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4">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9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9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2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2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2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426">
      <style:graphic-properties draw:fill="none" draw:stroke="solid" svg:stroke-width="0.01389in" svg:stroke-color="#000000" svg:stroke-opacity="100%"/>
    </style:style>
    <style:style style:family="text" style:name="a2427">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28">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29">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10">
      <style:text-properties fo:color="#000000" fo:font-family="Arial" style:font-family-complex="Arial" fo:font-size="0.22222in" style:font-size-asian="0.22222in" style:font-size-complex="0.22222in" fo:language="en" fo:country="GB" style:letter-kerning="true"/>
    </style:style>
    <style:style style:family="paragraph" style:name="a1011">
      <style:paragraph-properties fo:line-height="0.225in" fo:text-align="right" style:tab-stop-distance="1in" fo:margin-left="0in" fo:margin-right="0in" fo:text-indent="0in" fo:margin-top="0in" fo:margin-bottom="0.19722in" style:punctuation-wrap="hanging" style:vertical-align="auto" style:writing-mode="lr-tb">
        <style:tab-stops/>
      </style:paragraph-properties>
    </style:style>
    <style:style style:family="table-cell" style:name="a1012">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1013">
      <style:text-properties fo:color="#000000" fo:font-family="Arial" style:font-family-complex="Arial" fo:font-size="0.22222in" style:font-size-asian="0.22222in" style:font-size-complex="0.22222in" fo:language="en" fo:country="GB" fo:font-weight="normal" style:font-weight-asian="normal" style:font-weight-complex="normal" style:letter-kerning="true"/>
    </style:style>
    <style:style style:family="paragraph" style:name="a1014">
      <style:paragraph-properties fo:line-height="0.225in" fo:text-align="right" fo:margin-bottom="0.19722in"/>
    </style:style>
    <style:style style:family="table-cell" style:name="a1016">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1017">
      <style:text-properties fo:color="#000000" fo:font-family="Arial" style:font-family-complex="Arial" fo:font-size="0.22222in" style:font-size-asian="0.22222in" style:font-size-complex="0.22222in" fo:language="en" fo:country="GB" style:letter-kerning="false"/>
    </style:style>
    <style:style style:family="text" style:name="a1018">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drawing-page" style:name="a541">
      <style:drawing-page-properties draw:fill="bitmap" draw:fill-image-name="a540"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19">
      <style:paragraph-properties fo:line-height="0.225in" fo:text-align="right" fo:margin-bottom="0.19722in"/>
    </style:style>
    <style:style style:family="text" style:name="a54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4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6">
      <style:text-properties fo:font-variant="normal" fo:text-transform="none" fo:color="#0000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54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8">
      <style:text-properties fo:font-variant="normal" fo:text-transform="none" fo:color="#0000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549">
      <style:text-properties fo:font-variant="normal" fo:text-transform="none" fo:color="#0000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24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1">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3">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4">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70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36">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37">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04">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9">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21">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170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022">
      <style:table-row-properties style:row-height="0.53307in"/>
    </style:style>
    <style:style style:family="text" style:name="a170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3">
      <style:text-properties fo:color="#000000" fo:font-family="Arial" style:font-family-complex="Arial" fo:font-size="0.22222in" style:font-size-asian="0.22222in" style:font-size-complex="0.22222in" fo:language="en" fo:country="GB" style:letter-kerning="false"/>
    </style:style>
    <style:style style:family="paragraph" style:name="a17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4">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1025">
      <style:paragraph-properties fo:line-height="0.225in" fo:text-align="left" fo:margin-bottom="0.19722in"/>
    </style:style>
    <style:style style:family="table-cell" style:name="a1027">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550">
      <style:text-properties fo:font-variant="normal" fo:text-transform="none" fo:color="#0000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8">
      <style:text-properties fo:color="#000000" fo:font-family="Arial" style:font-family-complex="Arial" fo:font-size="0.22222in" style:font-size-asian="0.22222in" style:font-size-complex="0.22222in" fo:language="en" fo:country="GB" style:letter-kerning="false"/>
    </style:style>
    <style:style style:family="text" style:name="a55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9">
      <style:text-properties fo:color="#000000" fo:font-family="Arial" style:font-family-complex="Arial" fo:font-size="0.22222in" style:font-size-asian="0.22222in" style:font-size-complex="0.22222in" fo:language="en" fo:country="GB" style:letter-kerning="true"/>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6">
      <style:text-properties fo:font-variant="normal" fo:text-transform="none" fo:color="#000000"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1">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42">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4">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1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11">
      <style:graphic-properties draw:fill="none" draw:stroke="solid" svg:stroke-width="0.01389in" svg:stroke-color="#000000" svg:stroke-opacity="100%"/>
    </style:style>
    <style:style style:family="paragraph" style:name="a2446">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2">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8">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0">
      <style:paragraph-properties fo:line-height="0.225in" fo:text-align="right" fo:margin-bottom="0.19722in"/>
    </style:style>
    <style:style style:family="text" style:name="a171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032">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1718">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3">
      <style:text-properties fo:color="#000000" fo:font-family="Arial" style:font-family-complex="Arial" fo:font-size="0.22222in" style:font-size-asian="0.22222in" style:font-size-complex="0.22222in" fo:language="en" fo:country="GB" style:letter-kerning="true"/>
    </style:style>
    <style:style style:family="paragraph" style:name="a17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4">
      <style:paragraph-properties fo:line-height="0.225in" fo:text-align="right" style:tab-stop-distance="1in" fo:margin-left="0in" fo:margin-right="0in" fo:text-indent="0in" fo:margin-top="0in" fo:margin-bottom="0.19722in" style:punctuation-wrap="hanging" style:vertical-align="auto" style:writing-mode="lr-tb">
        <style:tab-stops/>
      </style:paragraph-properties>
    </style:style>
    <style:style style:family="table-cell" style:name="a1035">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1036">
      <style:text-properties fo:color="#000000" fo:font-family="Arial" style:font-family-complex="Arial" fo:font-size="0.22222in" style:font-size-asian="0.22222in" style:font-size-complex="0.22222in" fo:language="en" fo:country="GB" style:letter-kerning="true"/>
    </style:style>
    <style:style style:family="paragraph" style:name="a1037">
      <style:paragraph-properties fo:line-height="0.225in" fo:text-align="right" style:tab-stop-distance="1in" fo:margin-left="0in" fo:margin-right="0in" fo:text-indent="0in" fo:margin-top="0in" fo:margin-bottom="0.19722in" style:punctuation-wrap="hanging" style:vertical-align="auto" style:writing-mode="lr-tb">
        <style:tab-stops/>
      </style:paragraph-properties>
    </style:style>
    <style:style style:family="text" style:name="a560">
      <style:text-properties fo:font-variant="normal" fo:text-transform="none" fo:color="#000000"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038">
      <style:table-cell-properties style:vertical-align="middle"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paragraph" style:name="a56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9">
      <style:text-properties fo:color="#000000" fo:font-family="Arial" style:font-family-complex="Arial" fo:font-size="0.22222in" style:font-size-asian="0.22222in" style:font-size-complex="0.22222in" fo:language="en" fo:country="GB" fo:font-weight="normal" style:font-weight-asian="normal" style:font-weight-complex="normal" style:letter-kerning="true"/>
    </style:style>
    <style:style style:family="text" style:name="a56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6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50">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53">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5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722">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45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459">
      <style:drawing-page-properties draw:fill="bitmap" draw:fill-image-name="a2458"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25">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0">
      <style:paragraph-properties fo:line-height="0.225in" fo:text-align="right" fo:margin-bottom="0.19722in"/>
    </style:style>
    <style:style style:family="text" style:name="a1727">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042">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paragraph" style:name="a1728">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3">
      <style:text-properties fo:color="#000000" fo:font-family="Arial" style:font-family-complex="Arial" style:font-family-generic="swiss" style:font-family-generic-complex="swiss" style:font-pitch="variable" style:font-pitch-complex="variable" fo:font-size="0.22222in" style:font-size-asian="0.22222in" style:font-size-complex="0.22222in" fo:language="en" fo:country="GB" style:letter-kerning="false"/>
    </style:style>
    <style:style style:family="text" style:name="a1044">
      <style:text-properties fo:color="#000000" fo:font-family="Arial" style:font-family-asian="Arial" style:font-family-complex="Arial" style:font-family-generic="swiss" style:font-family-generic-asian="swiss" style:font-family-generic-complex="swiss" style:font-pitch="variable" style:font-pitch-asian="variable" style:font-pitch-complex="variable" fo:font-size="0.22222in" style:font-size-asian="0.22222in" style:font-size-complex="0.22222in" fo:language="en" fo:country="GB" style:letter-kerning="true"/>
    </style:style>
    <style:style style:family="paragraph" style:name="a1045">
      <style:paragraph-properties fo:line-height="0.225in" fo:text-align="right" fo:margin-bottom="0.19722in"/>
    </style:style>
    <style:style style:family="table-cell" style:name="a1047">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570">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8">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9">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578">
      <style:drawing-page-properties draw:fill="bitmap" draw:fill-image-name="a57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7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6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6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6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6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3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465">
      <style:drawing-page-properties draw:fill="bitmap" draw:fill-image-name="a2464"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31">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6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3">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6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734">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5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7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8">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55">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8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83">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4">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7">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7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7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7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4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7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1">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7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7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4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47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74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747">
      <style:drawing-page-properties draw:fill="bitmap" draw:fill-image-name="a174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62">
      <style:graphic-properties draw:fill="none" draw:stroke="solid" svg:stroke-width="0.01389in" svg:stroke-color="#000000" svg:stroke-opacity="100%"/>
    </style:style>
    <style:style style:family="text" style:name="a174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3">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4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6">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7">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1">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9">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3">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4">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6">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9">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8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8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8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751" style:parent-style-name="Graphics">
      <style:graphic-properties draw:fill="none" draw:stroke="none"/>
    </style:style>
    <style:style style:family="text" style:name="a248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2">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8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3">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8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75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70">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5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1">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5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73">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59">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5">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7">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9">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9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93">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9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76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80">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66">
      <style:graphic-properties draw:fill="none" draw:stroke="solid" svg:stroke-width="0.01389in" svg:stroke-color="#000000" svg:stroke-opacity="100%"/>
    </style:style>
    <style:style style:family="paragraph" style:name="a1081">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7">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8">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3">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4">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85">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7">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9">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2">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3">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5">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0">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6">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2">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8">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3">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4">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02">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6">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8">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0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20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208">
      <style:drawing-page-properties draw:fill="bitmap" draw:fill-image-name="a220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0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8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82">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6">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89">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1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212" style:parent-style-name="Graphics">
      <style:graphic-properties draw:fill="none" draw:stroke="none"/>
    </style:style>
    <style:style style:family="text" style:name="a2213">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4">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1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21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7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00">
      <style:text-properties fo:font-variant="normal" fo:text-transform="none" fo:color="#98002e"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01">
      <style:text-properties fo:font-variant="normal" fo:text-transform="none" fo:color="#0000ff"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795">
      <style:drawing-page-properties draw:fill="bitmap" draw:fill-image-name="a1794"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02">
      <style:text-properties fo:font-variant="normal" fo:text-transform="none" fo:color="#0000ff"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9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03">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905">
      <style:text-properties fo:font-variant="normal" fo:text-transform="none" fo:color="#000000"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99" style:parent-style-name="Graphics">
      <style:graphic-properties draw:fill="none" draw:stroke="none"/>
    </style:style>
    <style:style style:family="text" style:name="a2906">
      <style:text-properties fo:font-variant="normal" fo:text-transform="none" fo:color="#0000ff"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0">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07">
      <style:text-properties fo:font-variant="normal" fo:text-transform="none" fo:color="#0000ff" style:text-line-through-type="none" style:text-line-through-style="none" style:text-line-through-width="auto" style:text-line-through-color="font-color" style:text-position="0% 100%" fo:font-family="Arial" style:font-family-complex="Times New Roman" style:font-family-generic="swiss" style:font-family-generic-complex="roman"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08">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227">
      <style:graphic-properties draw:fill="none" draw:stroke="solid" svg:stroke-width="0.01389in" svg:stroke-color="#000000" svg:stroke-opacity="100%"/>
    </style:style>
    <style:style style:family="text" style:name="a2228">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29">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91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1">
      <style:paragraph-properties fo:line-height="90%" fo:text-align="left" style:tab-stop-distance="1in" fo:margin-left="0in" fo:margin-right="0in" fo:text-indent="-0.0243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1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4">
      <style:paragraph-properties fo:line-height="113.999%" fo:text-align="left" style:tab-stop-distance="1in" fo:margin-left="0.00486in" fo:margin-right="0in" fo:text-indent="-0.00486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0">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91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1">
      <style:paragraph-properties fo:line-height="100%" fo:text-align="left" style:tab-stop-distance="1in" fo:margin-left="0in" fo:margin-right="0in" fo:text-indent="0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17">
      <style:paragraph-properties fo:line-height="90%" fo:text-align="left" style:tab-stop-distance="1in" fo:margin-left="0.00486in" fo:margin-right="0in" fo:text-indent="-0.00486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2">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3">
      <style:paragraph-properties fo:line-height="100%" fo:text-align="left" style:tab-stop-distance="1in" fo:margin-left="0.375in" fo:margin-right="0in" fo:text-indent="-0.375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1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00">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1">
      <style:paragraph-properties fo:line-height="120%" fo:text-align="left" style:tab-stop-distance="1in" fo:margin-left="0.1875in" fo:margin-right="0.55139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5">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6">
      <style:paragraph-properties fo:line-height="100%" fo:text-align="left" style:tab-stop-distance="1in" fo:margin-left="0.375in" fo:margin-right="0in" fo:text-indent="-0.375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3">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4">
      <style:paragraph-properties fo:line-height="120%" fo:text-align="left" style:tab-stop-distance="1in" fo:margin-left="0.1875in" fo:margin-right="0.55139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8">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9">
      <style:paragraph-properties fo:line-height="100%" fo:text-align="left" style:tab-stop-distance="1in" fo:margin-left="0.375in" fo:margin-right="0in" fo:text-indent="-0.375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6">
      <style:text-properties fo:font-variant="normal" fo:text-transform="none" fo:color="#0b0c0c"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7">
      <style:paragraph-properties fo:line-height="120%" fo:text-align="left" style:tab-stop-distance="1in" fo:margin-left="0.1875in" fo:margin-right="0.55139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9">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2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2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923">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2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2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2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1">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2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43">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10">
      <style:text-properties fo:font-variant="normal" fo:text-transform="none" fo:color="#0b0c0c" style:text-line-through-type="none" style:text-line-through-style="none" style:text-line-through-width="auto" style:text-line-through-color="font-color" style:text-position="0% 100%" fo:font-family="Arial" style:font-family-complex="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44">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1">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2">
      <style:paragraph-properties fo:line-height="120%" fo:text-align="left" style:tab-stop-distance="1in" fo:margin-left="0in" fo:margin-right="0.55139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46">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2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4">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48">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9">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51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50">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1">
      <style:text-properties fo:font-variant="normal" fo:text-transform="none" fo:color="#0070c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paragraph" style:name="a22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3">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20">
      <style:drawing-page-properties draw:fill="bitmap" draw:fill-image-name="a1519"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2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5">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257">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4" style:parent-style-name="Graphics">
      <style:graphic-properties draw:fill="none" fo:clip="rect(4.43475in, 3.288in, 2.91847in, 5.9674in)" draw:stroke="none"/>
    </style:style>
    <style:style style:family="paragraph" style:name="a22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5">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26">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2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6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6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53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53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32">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66">
      <style:drawing-page-properties draw:fill="bitmap" draw:fill-image-name="a2265"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3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6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3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539">
      <style:graphic-properties draw:fill="none" draw:stroke="solid" svg:stroke-width="0.01389in" svg:stroke-color="#000000" svg:stroke-opacity="100%"/>
    </style:style>
    <style:style style:family="graphic" style:name="a2270" style:parent-style-name="Graphics">
      <style:graphic-properties draw:fill="none" draw:stroke="none"/>
    </style:style>
    <style:style style:family="text" style:name="a2271">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2">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7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5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2">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4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8">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7">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51">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85">
      <style:graphic-properties draw:fill="none" draw:stroke="solid" svg:stroke-width="0.01389in" svg:stroke-color="#000000" svg:stroke-opacity="100%"/>
    </style:style>
    <style:style style:family="paragraph" style:name="a1552">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6">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87">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5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9">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7">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0">
      <style:paragraph-properties fo:line-height="100%" fo:text-align="left" style:tab-stop-distance="1in" fo:margin-left="0.375in" fo:margin-right="0in" fo:text-indent="-0.375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2">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3">
      <style:paragraph-properties fo:line-height="100%" fo:text-align="left" style:tab-stop-distance="1in" fo:margin-left="0.375in" fo:margin-right="0in" fo:text-indent="-0.375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0">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5">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6">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2">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7">
      <style:paragraph-properties fo:line-height="100%" fo:text-align="left" style:tab-stop-distance="1in" fo:margin-left="0.375in" fo:margin-right="0in" fo:text-indent="-0.375in" fo:margin-top="0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9">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6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7">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0">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2">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7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7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57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00">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0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007">
      <style:graphic-properties draw:fill="none" draw:stroke="solid" svg:stroke-width="0.01389in" svg:stroke-color="#000000" svg:stroke-opacity="100%"/>
    </style:style>
    <style:style style:family="text" style:name="a2008">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0">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3">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0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09">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81">
      <style:drawing-page-properties draw:fill="bitmap" draw:fill-image-name="a1580"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8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8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586">
      <style:graphic-properties draw:fill="none" draw:stroke="solid" svg:stroke-width="0.01389in" svg:stroke-color="#000000" svg:stroke-opacity="100%"/>
    </style:style>
    <style:style style:family="presentation" style:name="a15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01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018">
      <style:drawing-page-properties draw:fill="bitmap" draw:fill-image-name="a201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1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816">
      <style:graphic-properties draw:fill="none" draw:stroke="solid" svg:stroke-width="0.01389in" svg:stroke-color="#000000" svg:stroke-opacity="100%"/>
    </style:style>
    <style:style style:family="text" style:name="a817">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9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59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93">
      <style:drawing-page-properties draw:fill="bitmap" draw:fill-image-name="a159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0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0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0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5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70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97" style:parent-style-name="Graphics">
      <style:graphic-properties draw:fill="none" draw:stroke="none"/>
    </style:style>
    <style:style style:family="paragraph" style:name="a2704">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8">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9">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707">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22" style:parent-style-name="Graphics">
      <style:graphic-properties draw:fill="none" draw:stroke="none"/>
    </style:style>
    <style:style style:family="text" style:name="a2023">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4">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2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02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8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2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2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27">
      <style:drawing-page-properties draw:fill="bitmap" draw:fill-image-name="a82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2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10">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3">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0">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16">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9">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1">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03">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37">
      <style:graphic-properties draw:fill="none" draw:stroke="solid" svg:stroke-width="0.01389in" svg:stroke-color="#000000" svg:stroke-opacity="100%"/>
    </style:style>
    <style:style style:family="paragraph" style:name="a13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8">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05">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7">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08">
      <style:text-properties fo:font-variant="normal" fo:text-transform="none" fo:color="#467886"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 style:name="a831">
      <style:table-properties style:writing-mode="lr-tb"/>
    </style:style>
    <style:style style:family="text" style:name="a1309">
      <style:text-properties fo:font-variant="normal" fo:text-transform="none" fo:color="#0000ff"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olumn" style:name="a832">
      <style:table-column-properties style:column-width="1.69001in"/>
    </style:style>
    <style:style style:family="table-column" style:name="a833">
      <style:table-column-properties style:column-width="2.05383in"/>
    </style:style>
    <style:style style:family="table-column" style:name="a834">
      <style:table-column-properties style:column-width="2.20024in"/>
    </style:style>
    <style:style style:family="table-column" style:name="a835">
      <style:table-column-properties style:column-width="2.0345in"/>
    </style:style>
    <style:style style:family="table-column" style:name="a836">
      <style:table-column-properties style:column-width="2.09961in"/>
    </style:style>
    <style:style style:family="table-column" style:name="a837">
      <style:table-column-properties style:column-width="2.11588in"/>
    </style:style>
    <style:style style:family="table-row" style:name="a838">
      <style:table-row-properties style:row-height="1.132in"/>
    </style:style>
    <style:style style:family="text" style:name="a839">
      <style:text-properties fo:color="#000000" fo:font-family="Arial" style:font-family-complex="Arial" fo:font-size="0.22222in" style:font-size-asian="0.22222in" style:font-size-complex="0.22222in" fo:language="en" fo:country="GB" style:letter-kerning="false"/>
    </style:style>
    <style:style style:family="text" style:name="a272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22">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2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25">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2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2">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728">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0">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1">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5">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1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047">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14">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5">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840">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text" style:name="a131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41">
      <style:paragraph-properties fo:line-height="0.225in" fo:text-align="left" fo:margin-bottom="0.19722in"/>
    </style:style>
    <style:style style:family="paragraph" style:name="a13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843">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844">
      <style:text-properties fo:color="#000000" fo:font-family="Arial" style:font-family-complex="Arial" fo:font-size="0.22222in" style:font-size-asian="0.22222in" style:font-size-complex="0.22222in" fo:language="en" fo:country="GB" style:letter-kerning="false"/>
    </style:style>
    <style:style style:family="paragraph" style:name="a845">
      <style:paragraph-properties fo:line-height="100%" fo:text-align="right" fo:margin-bottom="0.19722in"/>
    </style:style>
    <style:style style:family="text" style:name="a847">
      <style:text-properties fo:color="#000000" fo:font-family="Arial" style:font-family-complex="Arial" fo:font-size="0.22222in" style:font-size-asian="0.22222in" style:font-size-complex="0.22222in" fo:language="en" fo:country="GB" style:letter-kerning="false"/>
    </style:style>
    <style:style style:family="paragraph" style:name="a848">
      <style:paragraph-properties fo:line-height="100%" fo:text-align="right" fo:margin-bottom="0.19722in"/>
    </style:style>
    <style:style style:family="text" style:name="a273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1">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4">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1">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7">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3">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3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0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1">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5">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2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able-cell" style:name="a850">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presentation" style:name="a1328">
      <style:graphic-properties draw:fill="none" draw:stroke="solid" svg:stroke-width="0.01389in" svg:stroke-color="#000000" svg:stroke-opacity="100%"/>
    </style:style>
    <style:style style:family="text" style:name="a851">
      <style:text-properties fo:color="#000000" fo:font-family="Arial" style:font-family-complex="Arial" fo:font-size="0.22222in" style:font-size-asian="0.22222in" style:font-size-complex="0.22222in" fo:language="en" fo:country="GB" style:letter-kerning="false"/>
    </style:style>
    <style:style style:family="text" style:name="a132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2">
      <style:paragraph-properties fo:line-height="0.225in" fo:text-align="right" fo:margin-bottom="0.19722in"/>
    </style:style>
    <style:style style:family="text" style:name="a854">
      <style:text-properties fo:color="#000000" fo:font-family="Arial" style:font-family-complex="Arial" fo:font-size="0.22222in" style:font-size-asian="0.22222in" style:font-size-complex="0.22222in" fo:language="en" fo:country="GB" style:letter-kerning="false"/>
    </style:style>
    <style:style style:family="text" style:name="a855">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856">
      <style:paragraph-properties fo:line-height="0.225in" fo:text-align="right" fo:margin-bottom="0.19722in"/>
    </style:style>
    <style:style style:family="table-cell" style:name="a858">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859">
      <style:text-properties fo:color="#000000" fo:font-family="Arial" style:font-family-complex="Arial" fo:font-size="0.22222in" style:font-size-asian="0.22222in" style:font-size-complex="0.22222in" fo:language="en" fo:country="GB" style:letter-kerning="false"/>
    </style:style>
    <style:style style:family="paragraph" style:name="a2740">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3">
      <style:paragraph-properties fo:line-height="7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4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0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74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74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749">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064">
      <style:drawing-page-properties draw:fill="bitmap" draw:fill-image-name="a2063"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31">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6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3">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6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35">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860">
      <style:paragraph-properties fo:line-height="0.225in" fo:text-align="right" fo:margin-bottom="0.19722in"/>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2">
      <style:text-properties fo:color="#000000" fo:font-family="Arial" style:font-family-complex="Arial" fo:font-size="0.22222in" style:font-size-asian="0.22222in" style:font-size-complex="0.22222in" fo:language="en" fo:country="GB" style:letter-kerning="false"/>
    </style:style>
    <style:style style:family="text" style:name="a863">
      <style:text-properties fo:color="#000000" fo:font-family="Arial" style:font-family-complex="Arial" fo:font-size="0.22222in" style:font-size-asian="0.22222in" style:font-size-complex="0.22222in" fo:language="en" fo:country="GB" style:letter-kerning="true"/>
    </style:style>
    <style:style style:family="paragraph" style:name="a864">
      <style:paragraph-properties fo:line-height="0.225in" fo:text-align="right" fo:margin-bottom="0.19722in"/>
    </style:style>
    <style:style style:family="table-cell" style:name="a866">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867">
      <style:text-properties fo:color="#000000" fo:font-family="Arial" style:font-family-asian="Arial" style:font-family-complex="Arial" style:font-family-generic-asian="swiss" style:font-pitch-asian="variable" fo:font-size="0.22222in" style:font-size-asian="0.22222in" style:font-size-complex="0.22222in" fo:language="en" fo:country="GB" fo:font-weight="bold" style:font-weight-asian="bold" style:font-weight-complex="bold" style:letter-kerning="true"/>
    </style:style>
    <style:style style:family="text" style:name="a868">
      <style:text-properties fo:color="#000000" fo:font-family="Arial" style:font-family-complex="Arial" fo:font-size="0.22222in" style:font-size-asian="0.22222in" style:font-size-complex="0.22222in" fo:language="en" fo:country="GB" style:letter-kerning="false"/>
    </style:style>
    <style:style style:family="paragraph" style:name="a869">
      <style:paragraph-properties fo:line-height="0.225in" fo:text-align="right" fo:margin-bottom="0.19722in"/>
    </style:style>
    <style:style style:family="text" style:name="a275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5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5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5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07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71">
      <style:paragraph-properties fo:line-height="90%" fo:text-align="left" style:tab-stop-distance="1in" fo:margin-left="0in" fo:margin-right="0in" fo:text-indent="0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757">
      <style:drawing-page-properties draw:fill="bitmap" draw:fill-image-name="a275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5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7222in" style:font-size-asian="0.47222in" style:font-size-complex="0.47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74">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7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7">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44">
      <style:drawing-page-properties draw:fill="bitmap" draw:fill-image-name="a1343"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4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71">
      <style:text-properties fo:color="#000000" fo:font-family="Arial" style:font-family-asian="Arial" style:font-family-complex="Arial" style:font-family-generic-asian="swiss" style:font-pitch-asian="variable" fo:font-size="0.22222in" style:font-size-asian="0.22222in" style:font-size-complex="0.22222in" fo:language="en" fo:country="GB" fo:font-weight="bold" style:font-weight-asian="bold" style:font-weight-complex="bold" style:letter-kerning="true"/>
    </style:style>
    <style:style style:family="paragraph" style:name="a872">
      <style:paragraph-properties fo:line-height="0.225in" fo:text-align="right" fo:margin-bottom="0.19722in"/>
    </style:style>
    <style:style style:family="table-cell" style:name="a874">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875">
      <style:text-properties fo:color="#000000" fo:font-family="Arial" style:font-family-complex="Arial" fo:font-size="0.22222in" style:font-size-asian="0.22222in" style:font-size-complex="0.22222in" fo:language="en" fo:country="GB" style:letter-kerning="false"/>
    </style:style>
    <style:style style:family="paragraph" style:name="a876">
      <style:paragraph-properties fo:line-height="0.225in" fo:text-align="right" fo:margin-bottom="0.19722in"/>
    </style:style>
    <style:style style:family="text" style:name="a878">
      <style:text-properties fo:color="#000000" fo:font-family="Arial" style:font-family-complex="Arial" fo:font-size="0.22222in" style:font-size-asian="0.22222in" style:font-size-complex="0.22222in" fo:language="en" fo:country="GB" style:letter-kerning="false"/>
    </style:style>
    <style:style style:family="text" style:name="a879">
      <style:text-properties fo:color="#000000" fo:font-family="Arial" style:font-family-complex="Arial" fo:font-size="0.22222in" style:font-size-asian="0.22222in" style:font-size-complex="0.22222in" fo:language="en" fo:country="GB" style:letter-kerning="true"/>
    </style:style>
    <style:style style:family="presentation" style:name="a276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76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62">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65">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0">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68">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50">
      <style:drawing-page-properties draw:fill="bitmap" draw:fill-image-name="a1349"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5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8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5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7222in" style:font-size-asian="0.47222in" style:font-size-complex="0.47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20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55">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89">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6">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7">
      <style:paragraph-properties fo:line-height="90%" fo:text-align="left" style:tab-stop-distance="1in" fo:margin-left="0in" fo:margin-right="0in" fo:text-indent="0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0">
      <style:paragraph-properties fo:line-height="0.225in" fo:text-align="right" fo:margin-bottom="0.19722in"/>
    </style:style>
    <style:style style:family="text" style:name="a1359">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882">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able-row" style:name="a883">
      <style:table-row-properties style:row-height="0.53307in"/>
    </style:style>
    <style:style style:family="text" style:name="a884">
      <style:text-properties fo:color="#000000" fo:font-family="Arial" style:font-family-complex="Arial" fo:font-size="0.22222in" style:font-size-asian="0.22222in" style:font-size-complex="0.22222in" fo:language="en" fo:country="GB" style:letter-kerning="false"/>
    </style:style>
    <style:style style:family="text" style:name="a885">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886">
      <style:paragraph-properties fo:line-height="0.225in" fo:text-align="left" fo:margin-bottom="0.19722in"/>
    </style:style>
    <style:style style:family="table-cell" style:name="a888">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889">
      <style:text-properties fo:color="#000000" fo:font-family="Arial" style:font-family-complex="Arial" fo:font-size="0.22222in" style:font-size-asian="0.22222in" style:font-size-complex="0.22222in" fo:language="en" fo:country="GB" style:letter-kerning="false"/>
    </style:style>
    <style:style style:family="text" style:name="a277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1">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4">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77">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0">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9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62">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96">
      <style:graphic-properties draw:fill="none" draw:stroke="solid" svg:stroke-width="0.01389in" svg:stroke-color="#000000" svg:stroke-opacity="100%"/>
    </style:style>
    <style:style style:family="paragraph" style:name="a1363">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7">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5">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6">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0">
      <style:text-properties fo:color="#000000" fo:font-family="Arial" style:font-family-complex="Arial" fo:font-size="0.22222in" style:font-size-asian="0.22222in" style:font-size-complex="0.22222in" fo:language="en" fo:country="GB" style:letter-kerning="true"/>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1">
      <style:paragraph-properties fo:line-height="0.225in" fo:text-align="right" fo:margin-bottom="0.19722in"/>
    </style:style>
    <style:style style:family="paragraph" style:name="a1369">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893">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894">
      <style:text-properties fo:color="#000000" fo:font-family="Arial" style:font-family-complex="Arial" fo:font-size="0.22222in" style:font-size-asian="0.22222in" style:font-size-complex="0.22222in" fo:language="en" fo:country="GB" style:letter-kerning="false"/>
    </style:style>
    <style:style style:family="text" style:name="a895">
      <style:text-properties fo:color="#000000" fo:font-family="Arial" style:font-family-asian="Arial" style:font-family-complex="Arial" style:font-family-generic-asian="swiss" style:font-pitch-asian="variable" fo:font-size="0.22222in" style:font-size-asian="0.22222in" style:font-size-complex="0.22222in" fo:language="en" fo:country="GB" style:letter-kerning="true"/>
    </style:style>
    <style:style style:family="paragraph" style:name="a896">
      <style:paragraph-properties fo:line-height="0.225in" fo:text-align="right" fo:margin-bottom="0.19722in"/>
    </style:style>
    <style:style style:family="table-cell" style:name="a898">
      <style:table-cell-properties style:vertical-align="middle" fo:background-color="#ffffff" fo:border-top="0.01389in solid #000000" fo:border-bottom="0.01389in solid #000000" fo:border-left="0.01389in solid #000000" fo:border-right="0.01389in solid #000000" fo:padding-top="0in" fo:padding-bottom="0in" fo:padding-left="0.04404in" fo:padding-right="0.04404in"/>
      <style:paragraph-properties style:writing-mode="lr-tb"/>
    </style:style>
    <style:style style:family="text" style:name="a899">
      <style:text-properties fo:color="#000000" fo:font-family="Arial" style:font-family-complex="Arial" fo:font-size="0.22222in" style:font-size-asian="0.22222in" style:font-size-complex="0.22222in" fo:language="en" fo:country="GB" style:letter-kerning="false"/>
    </style:style>
    <style:style style:family="paragraph" style:name="a2780">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8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3">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8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6">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8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9">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7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78">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0">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1">
      <style:paragraph-properties fo:line-height="12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0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9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92">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07">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95">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2799">
      <style:drawing-page-properties draw:fill="bitmap" draw:fill-image-name="a2798"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8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385">
      <style:graphic-properties draw:fill="none" draw:stroke="solid" svg:stroke-width="0.01389in" svg:stroke-color="#000000" svg:stroke-opacity="100%"/>
    </style:style>
    <style:style style:family="text" style:name="a1386">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614">
      <style:graphic-properties draw:fill="none" draw:stroke="solid" svg:stroke-width="0.01389in" svg:stroke-color="#000000" svg:stroke-opacity="100%"/>
    </style:style>
    <style:style style:family="presentation" style:name="a6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3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9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500">
      <style:graphic-properties draw:fill="none" draw:stroke="solid" svg:stroke-width="0.01389in" svg:stroke-color="#000000" svg:stroke-opacity="100%"/>
    </style:style>
    <style:style style:family="drawing-page" style:name="a13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5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96">
      <style:drawing-page-properties draw:fill="bitmap" draw:fill-image-name="a1395"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5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50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9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7222in" style:font-size-asian="0.47222in" style:font-size-complex="0.47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50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9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507">
      <style:drawing-page-properties draw:fill="bitmap" draw:fill-image-name="a2506"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50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0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21">
      <style:drawing-page-properties draw:fill="bitmap" draw:fill-image-name="a620"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2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25">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6">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8">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9">
      <style:paragraph-properties fo:line-height="10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1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1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1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1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0">
      <style:text-properties fo:font-variant="normal" fo:text-transform="none" fo:color="#000000"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1">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3">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0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1">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0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32">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5">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7">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8">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2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2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1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12">
      <style:drawing-page-properties draw:fill="bitmap" draw:fill-image-name="a111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1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17">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40">
      <style:text-properties fo:font-variant="normal" fo:text-transform="none" fo:color="#000000" style:text-line-through-type="none" style:text-line-through-style="none" style:text-line-through-width="auto" style:text-line-through-color="font-color" style:text-position="0% 100%" fo:font-family="Arial" style:font-family-complex="Times New Roman"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8">
      <style:paragraph-properties fo:line-height="90%" fo:text-align="left" style:tab-stop-distance="1in" fo:margin-left="0in" fo:margin-right="0in" fo:text-indent="0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1">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2">
      <style:paragraph-properties fo:line-height="10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4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48">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30">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3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0">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1">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80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80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538">
      <style:drawing-page-properties draw:fill="bitmap" draw:fill-image-name="a253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8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0">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80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121">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7">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3">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4">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6">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7">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9">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656">
      <style:drawing-page-properties draw:fill="bitmap" draw:fill-image-name="a655"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5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54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4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4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46">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1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814">
      <style:graphic-properties draw:fill="none" draw:stroke="solid" svg:stroke-width="0.01389in" svg:stroke-color="#000000" svg:stroke-opacity="100%"/>
    </style:style>
    <style:style style:family="text" style:name="a254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5">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0">
      <style:paragraph-properties fo:line-height="9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7">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3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3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0" style:parent-style-name="Graphics">
      <style:graphic-properties draw:fill="none" draw:stroke="none"/>
    </style:style>
    <style:style style:family="graphic" style:name="a11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6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9">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64">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2">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1">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5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3">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55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25">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7">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8">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146">
      <style:graphic-properties draw:fill="none" draw:stroke="solid" svg:stroke-width="0.01389in" svg:stroke-color="#000000" svg:stroke-opacity="100%"/>
    </style:style>
    <style:style style:family="text" style:name="a1147">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1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672">
      <style:drawing-page-properties draw:fill="bitmap" draw:fill-image-name="a67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7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678">
      <style:drawing-page-properties draw:fill="bitmap" draw:fill-image-name="a67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7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6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562">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1">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3">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4">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569">
      <style:graphic-properties draw:fill="none" draw:stroke="solid" svg:stroke-width="0.01389in" svg:stroke-color="#000000" svg:stroke-opacity="100%"/>
    </style:style>
    <style:style style:family="text" style:name="a11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6">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7">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5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3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55">
      <style:drawing-page-properties draw:fill="bitmap" draw:fill-image-name="a1154"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56">
      <style:text-properties fo:font-variant="normal" fo:text-transform="none" fo:color="#007c91" style:text-line-through-type="none" style:text-line-through-style="none" style:text-line-through-width="auto" style:text-line-through-color="font-color" style:text-position="0% 100%" fo:font-family="Arial" style:font-family-complex="Arial"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5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68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9" style:parent-style-name="Graphics">
      <style:graphic-properties draw:fill="none" draw:stroke="none"/>
    </style:style>
    <style:style style:family="presentation" style:name="a68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83">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5">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8">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9">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7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7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840">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57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42">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576">
      <style:drawing-page-properties draw:fill="bitmap" draw:fill-image-name="a2575"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8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7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57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5">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7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60">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2">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84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6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84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64">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6">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8">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91">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9">
      <style:text-properties fo:font-variant="normal" fo:text-transform="none" fo:color="#467886"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2">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4">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7">
      <style:text-properties fo:font-variant="normal" fo:text-transform="none" fo:color="#0b0c0c"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8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51">
      <style:drawing-page-properties draw:fill="bitmap" draw:fill-image-name="a1850"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58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8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8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0">
      <style:text-properties fo:font-variant="normal" fo:text-transform="none" fo:color="#0000ff"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71">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57">
      <style:paragraph-properties fo:line-height="80%" fo:text-align="left" style:tab-stop-distance="1in" fo:margin-left="0in" fo:margin-right="0in" fo:text-indent="0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2">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7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75">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6">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7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9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9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9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0">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9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6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9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4">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599">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867">
      <style:paragraph-properties fo:line-height="80%" fo:text-align="left" style:tab-stop-distance="1in" fo:margin-left="0.25in" fo:margin-right="0in" fo:text-indent="-0.25in" fo:margin-top="0.13889in" fo:margin-bottom="0.08333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2">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189">
      <style:graphic-properties draw:fill="none" draw:stroke="solid" svg:stroke-width="0.01389in" svg:stroke-color="#000000" svg:stroke-opacity="100%"/>
    </style:style>
    <style:style style:family="paragraph" style:name="a1870">
      <style:paragraph-properties fo:line-height="8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7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90">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6">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1">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3">
      <style:text-properties fo:font-variant="normal" fo:text-transform="none" fo:color="#000000" style:text-line-through-type="none" style:text-line-through-style="none" style:text-line-through-width="auto" style:text-line-through-color="font-color" style:text-position="0% 100%" fo:font-family="Calibri" style:font-family-complex="Times New Roman" style:font-family-generic-complex="roman"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4">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1">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6">
      <style:text-properties fo:font-variant="normal" fo:text-transform="none" fo:color="#0b0c0c"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3">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7">
      <style:text-properties fo:font-variant="normal" fo:text-transform="none" fo:color="#000000" style:text-line-through-type="none" style:text-line-through-style="none" style:text-line-through-width="auto" style:text-line-through-color="font-color" style:text-position="0% 100%" fo:font-family="Calibri" style:font-family-complex="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8">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5">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308">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883">
      <style:graphic-properties draw:fill="none" draw:stroke="solid" svg:stroke-width="0.01389in" svg:stroke-color="#000000" svg:stroke-opacity="100%"/>
    </style:style>
    <style:style style:family="text" style:name="a1884">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8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1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31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314">
      <style:drawing-page-properties draw:fill="bitmap" draw:fill-image-name="a2313"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1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318" style:parent-style-name="Graphics">
      <style:graphic-properties draw:fill="none" draw:stroke="none"/>
    </style:style>
    <style:style style:family="text" style:name="a231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32">
      <style:drawing-page-properties draw:fill="bitmap" draw:fill-image-name="a43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33">
      <style:text-properties fo:font-variant="normal" fo:text-transform="none" fo:color="#007c91" style:text-line-through-type="none" style:text-line-through-style="none" style:text-line-through-width="auto" style:text-line-through-color="font-color" style:text-position="0% 100%" fo:font-family="Arial" style:font-family-complex="Arial"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3611in" style:font-size-asian="0.23611in" style:font-size-complex="0.236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6">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Arial" style:font-family-complex="Arial"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8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89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94">
      <style:drawing-page-properties draw:fill="bitmap" draw:fill-image-name="a1893"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9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898" style:parent-style-name="Graphics">
      <style:graphic-properties draw:fill="none" draw:stroke="none"/>
    </style:style>
    <style:style style:family="text" style:name="a1899">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2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442">
      <style:graphic-properties draw:fill="none" draw:stroke="solid" svg:stroke-width="0.01389in" svg:stroke-color="#000000" svg:stroke-opacity="100%"/>
    </style:style>
    <style:style style:family="text" style:name="a44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33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2">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3">
      <style:text-properties fo:font-variant="normal" fo:text-transform="none" fo:color="#467886"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4">
      <style:text-properties fo:font-variant="normal" fo:text-transform="none" fo:color="#0000ff"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0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335">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6">
      <style:text-properties fo:font-variant="normal" fo:text-transform="none" fo:color="#000000" style:text-line-through-type="none" style:text-line-through-style="none" style:text-line-through-width="auto" style:text-line-through-color="font-color" style:text-position="0% 100%" fo:font-family="Arial" style:font-family-asian="Aptos"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0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33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605">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9">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452">
      <style:drawing-page-properties draw:fill="bitmap" draw:fill-image-name="a451"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5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 style:name="a456">
      <style:table-properties style:writing-mode="lr-tb"/>
    </style:style>
    <style:style style:family="table-column" style:name="a457">
      <style:table-column-properties style:column-width="10.34166in"/>
    </style:style>
    <style:style style:family="table-column" style:name="a458">
      <style:table-column-properties style:column-width="1.25812in"/>
    </style:style>
    <style:style style:family="table-row" style:name="a459">
      <style:table-row-properties style:row-height="0.9457in"/>
    </style:style>
    <style:style style:family="text" style:name="a2340">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4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34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4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34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612">
      <style:graphic-properties draw:fill="none" draw:stroke="solid" svg:stroke-width="0.01389in" svg:stroke-color="#000000" svg:stroke-opacity="100%"/>
    </style:style>
    <style:style style:family="text" style:name="a2346">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3">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5">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7">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0">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461">
      <style:paragraph-properties/>
    </style:style>
    <style:style style:family="table-cell" style:name="a463">
      <style:table-cell-properties style:vertical-align="middle" fo:background-color="#ffffff" fo:border-top="0.01389in solid #000000" fo:border-bottom="0.01389in solid #000000" fo:border-left="0.01389in solid #000000" fo:border-right="0.01389in solid #000000" fo:padding-top="0.05in" fo:padding-bottom="0.05in" fo:padding-left="0.1in" fo:padding-right="0.1in"/>
      <style:paragraph-properties style:writing-mode="lr-tb"/>
    </style:style>
    <style:style style:family="text" style:name="a464">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465">
      <style:paragraph-properties fo:text-align="left"/>
    </style:style>
    <style:style style:family="table-cell" style:name="a467">
      <style:table-cell-properties style:vertical-align="middle" fo:background-color="#ffffff" fo:border-top="0.01389in solid #000000" fo:border-bottom="0.01389in solid #000000" fo:border-left="0.01389in solid #000000" fo:border-right="0.01389in solid #000000" fo:padding-top="0.05in" fo:padding-bottom="0.05in" fo:padding-left="0.1in" fo:padding-right="0.1in"/>
      <style:paragraph-properties style:writing-mode="lr-tb"/>
    </style:style>
    <style:style style:family="table-row" style:name="a468">
      <style:table-row-properties style:row-height="0.66552in"/>
    </style:style>
    <style:style style:family="text" style:name="a469">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text" style:name="a235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5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353">
      <style:graphic-properties draw:fill="none" draw:stroke="solid" svg:stroke-width="0.01389in" svg:stroke-color="#000000" svg:stroke-opacity="100%"/>
    </style:style>
    <style:style style:family="paragraph" style:name="a16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54">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1">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5">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6">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23">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8">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5">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26">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8">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9">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cell" style:name="a471">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ext" style:name="a472">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473">
      <style:paragraph-properties fo:text-align="center"/>
    </style:style>
    <style:style style:family="table-cell" style:name="a475">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able-row" style:name="a476">
      <style:table-row-properties style:row-height="0.47232in"/>
    </style:style>
    <style:style style:family="text" style:name="a477">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4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cell" style:name="a479">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ext" style:name="a2360">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1">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3">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0">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4">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631">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65">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3">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7">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4">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5">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9">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6">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8">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9">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0">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481">
      <style:paragraph-properties fo:text-align="center"/>
    </style:style>
    <style:style style:family="table-cell" style:name="a483">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able-row" style:name="a484">
      <style:table-row-properties style:row-height="0.47232in"/>
    </style:style>
    <style:style style:family="text" style:name="a485">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4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cell" style:name="a487">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ext" style:name="a488">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489">
      <style:paragraph-properties fo:text-align="center"/>
    </style:style>
    <style:style style:family="paragraph" style:name="a2370">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2">
      <style:text-properties fo:font-variant="normal" fo:text-transform="none" fo:color="#000000" style:text-line-through-type="none" style:text-line-through-style="none" style:text-line-through-width="auto" style:text-line-through-color="font-color" style:text-position="0% 100%" fo:font-family="Arial" style:font-family-complex="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73">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1">
      <style:text-properties fo:font-variant="normal" fo:text-transform="none" fo:color="#0b0c0c" style:text-line-through-type="none" style:text-line-through-style="none" style:text-line-through-width="auto" style:text-line-through-color="font-color" style:text-position="0% 100%" fo:font-family="GDS Transport"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5">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42">
      <style:paragraph-properties fo:line-height="100%" fo:text-align="left" style:tab-stop-distance="1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7">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4">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64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47">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491">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able-row" style:name="a492">
      <style:table-row-properties style:row-height="0.47232in"/>
    </style:style>
    <style:style style:family="text" style:name="a493">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4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style>
    <style:style style:family="table-cell" style:name="a495">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ext" style:name="a496">
      <style:text-properties fo:font-family="Arial" style:font-family-complex="Arial" style:font-family-generic="swiss" style:font-family-generic-complex="swiss" style:font-pitch="variable" style:font-pitch-complex="variable" fo:font-size="0.22222in" style:font-size-asian="0.22222in" style:font-size-complex="0.22222in" fo:language="en" fo:country="GB"/>
    </style:style>
    <style:style style:family="paragraph" style:name="a497">
      <style:paragraph-properties fo:text-align="center"/>
    </style:style>
    <style:style style:family="table-cell" style:name="a499">
      <style:table-cell-properties style:vertical-align="top" fo:background-color="#ffffff" fo:border-top="0.01389in solid #000000" fo:border-bottom="0.01389in solid #000000" fo:border-left="0.01389in solid #000000" fo:border-right="0.01389in solid #000000" fo:padding-top="0.05001in" fo:padding-bottom="0.05001in" fo:padding-left="0.1in" fo:padding-right="0.1in"/>
      <style:paragraph-properties style:writing-mode="lr-tb"/>
    </style:style>
    <style:style style:family="text" style:name="a2380">
      <style:text-properties fo:font-variant="normal" fo:text-transform="none" fo:color="#000000" style:text-line-through-type="none" style:text-line-through-style="none" style:text-line-through-width="auto" style:text-line-through-color="font-color" style:text-position="0% 100%" fo:font-family="Aptos"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165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38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386">
      <style:drawing-page-properties draw:fill="bitmap" draw:fill-image-name="a2385"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53">
      <style:drawing-page-properties draw:fill="bitmap" draw:fill-image-name="a1652"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87">
      <style:text-properties fo:font-variant="normal" fo:text-transform="none" fo:color="#007c91" style:text-line-through-type="none" style:text-line-through-style="none" style:text-line-through-width="auto" style:text-line-through-color="font-color" style:text-position="0% 100%" fo:font-family="Arial" style:font-family-complex="Arial"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8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657" style:parent-style-name="Graphics">
      <style:graphic-properties draw:fill="none" draw:stroke="none"/>
    </style:style>
    <style:style style:family="text" style:name="a1658">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9">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391" style:parent-style-name="Graphics">
      <style:graphic-properties draw:fill="none" draw:stroke="none"/>
    </style:style>
    <style:style style:family="text" style:name="a239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6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39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3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5">
      <style:text-properties fo:font-variant="normal" fo:text-transform="none" fo:color="#007c91" style:text-line-through-type="none" style:text-line-through-style="none" style:text-line-through-width="auto" style:text-line-through-color="font-color" style:text-position="0% 100%" fo:font-family="Arial" style:font-family-complex="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2651">
      <text:list-level-style-bullet text:level="1" text:bullet-char="•">
        <style:list-level-properties text:space-before="0in" text:min-label-width="0.5in"/>
        <style:text-properties fo:color="#007c91" fo:font-family="Arial" style:font-family-generic="swiss" style:font-pitch="variable" fo:font-size="100%"/>
      </text:list-level-style-bullet>
      <text:list-level-style-bullet text:level="2" text:bullet-char="•">
        <style:list-level-properties text:space-before="0.5in" text:min-label-width="0.5in"/>
        <style:text-properties fo:color="#007c91" fo:font-family="Arial" style:font-family-generic="swiss" style:font-pitch="variable" fo:font-size="100%"/>
      </text:list-level-style-bullet>
      <text:list-level-style-bullet text:level="3" text:bullet-char="•">
        <style:list-level-properties text:space-before="1in" text:min-label-width="0.5in"/>
        <style:text-properties fo:color="#007c91" fo:font-family="Arial" style:font-family-generic="swiss" style:font-pitch="variable" fo:font-size="100%"/>
      </text:list-level-style-bullet>
      <text:list-level-style-bullet text:level="4" text:bullet-char="•">
        <style:list-level-properties text:space-before="1.5in" text:min-label-width="0.5in"/>
        <style:text-properties fo:color="#007c91" fo:font-family="Arial" style:font-family-generic="swiss" style:font-pitch="variable" fo:font-size="100%"/>
      </text:list-level-style-bullet>
      <text:list-level-style-bullet text:level="5" text:bullet-char="•">
        <style:list-level-properties text:space-before="2in" text:min-label-width="0.5in"/>
        <style:text-properties fo:color="#007c91" fo:font-family="Arial" style:font-family-generic="swiss" style:font-pitch="variable" fo:font-size="100%"/>
      </text:list-level-style-bullet>
      <text:list-level-style-bullet text:level="6" text:bullet-char="•">
        <style:list-level-properties text:space-before="2.5in" text:min-label-width="0.5in"/>
        <style:text-properties fo:color="#007c91" fo:font-family="Arial" style:font-family-generic="swiss" style:font-pitch="variable" fo:font-size="100%"/>
      </text:list-level-style-bullet>
      <text:list-level-style-bullet text:level="7" text:bullet-char="•">
        <style:list-level-properties text:space-before="3in" text:min-label-width="0.5in"/>
        <style:text-properties fo:color="#007c91" fo:font-family="Arial" style:font-family-generic="swiss" style:font-pitch="variable" fo:font-size="100%"/>
      </text:list-level-style-bullet>
      <text:list-level-style-bullet text:level="8" text:bullet-char="•">
        <style:list-level-properties text:space-before="3.5in" text:min-label-width="0.5in"/>
        <style:text-properties fo:color="#007c91" fo:font-family="Arial" style:font-family-generic="swiss" style:font-pitch="variable" fo:font-size="100%"/>
      </text:list-level-style-bullet>
      <text:list-level-style-bullet text:level="9" text:bullet-char="•">
        <style:list-level-properties text:space-before="4in" text:min-label-width="0.5in"/>
        <style:text-properties fo:color="#007c91" fo:font-family="Arial" style:font-family-generic="swiss" style:font-pitch="variable" fo:font-size="100%"/>
      </text:list-level-style-bullet>
    </text:list-style>
    <text:list-style style:name="a2654">
      <text:list-level-style-bullet text:level="1" text:bullet-char="•">
        <style:list-level-properties text:space-before="0in" text:min-label-width="0.5in"/>
        <style:text-properties fo:color="#007c91" fo:font-family="Arial" style:font-family-generic="swiss" style:font-pitch="variable" fo:font-size="100%"/>
      </text:list-level-style-bullet>
      <text:list-level-style-bullet text:level="2" text:bullet-char="•">
        <style:list-level-properties text:space-before="0.5in" text:min-label-width="0.5in"/>
        <style:text-properties fo:color="#007c91" fo:font-family="Arial" style:font-family-generic="swiss" style:font-pitch="variable" fo:font-size="100%"/>
      </text:list-level-style-bullet>
      <text:list-level-style-bullet text:level="3" text:bullet-char="•">
        <style:list-level-properties text:space-before="1in" text:min-label-width="0.5in"/>
        <style:text-properties fo:color="#007c91" fo:font-family="Arial" style:font-family-generic="swiss" style:font-pitch="variable" fo:font-size="100%"/>
      </text:list-level-style-bullet>
      <text:list-level-style-bullet text:level="4" text:bullet-char="•">
        <style:list-level-properties text:space-before="1.5in" text:min-label-width="0.5in"/>
        <style:text-properties fo:color="#007c91" fo:font-family="Arial" style:font-family-generic="swiss" style:font-pitch="variable" fo:font-size="100%"/>
      </text:list-level-style-bullet>
      <text:list-level-style-bullet text:level="5" text:bullet-char="•">
        <style:list-level-properties text:space-before="2in" text:min-label-width="0.5in"/>
        <style:text-properties fo:color="#007c91" fo:font-family="Arial" style:font-family-generic="swiss" style:font-pitch="variable" fo:font-size="100%"/>
      </text:list-level-style-bullet>
      <text:list-level-style-bullet text:level="6" text:bullet-char="•">
        <style:list-level-properties text:space-before="2.5in" text:min-label-width="0.5in"/>
        <style:text-properties fo:color="#007c91" fo:font-family="Arial" style:font-family-generic="swiss" style:font-pitch="variable" fo:font-size="100%"/>
      </text:list-level-style-bullet>
      <text:list-level-style-bullet text:level="7" text:bullet-char="•">
        <style:list-level-properties text:space-before="3in" text:min-label-width="0.5in"/>
        <style:text-properties fo:color="#007c91" fo:font-family="Arial" style:font-family-generic="swiss" style:font-pitch="variable" fo:font-size="100%"/>
      </text:list-level-style-bullet>
      <text:list-level-style-bullet text:level="8" text:bullet-char="•">
        <style:list-level-properties text:space-before="3.5in" text:min-label-width="0.5in"/>
        <style:text-properties fo:color="#007c91" fo:font-family="Arial" style:font-family-generic="swiss" style:font-pitch="variable" fo:font-size="100%"/>
      </text:list-level-style-bullet>
      <text:list-level-style-bullet text:level="9" text:bullet-char="•">
        <style:list-level-properties text:space-before="4in" text:min-label-width="0.5in"/>
        <style:text-properties fo:color="#007c91" fo:font-family="Arial" style:font-family-generic="swiss" style:font-pitch="variable" fo:font-size="100%"/>
      </text:list-level-style-bullet>
    </text:list-style>
    <text:list-style style:name="a281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657">
      <text:list-level-style-bullet text:level="1" text:bullet-char="•">
        <style:list-level-properties text:space-before="0in" text:min-label-width="0.5in"/>
        <style:text-properties fo:color="#007c91" fo:font-family="Arial" style:font-family-generic="swiss" style:font-pitch="variable" fo:font-size="100%"/>
      </text:list-level-style-bullet>
      <text:list-level-style-bullet text:level="2" text:bullet-char="•">
        <style:list-level-properties text:space-before="0.5in" text:min-label-width="0.5in"/>
        <style:text-properties fo:color="#007c91" fo:font-family="Arial" style:font-family-generic="swiss" style:font-pitch="variable" fo:font-size="100%"/>
      </text:list-level-style-bullet>
      <text:list-level-style-bullet text:level="3" text:bullet-char="•">
        <style:list-level-properties text:space-before="1in" text:min-label-width="0.5in"/>
        <style:text-properties fo:color="#007c91" fo:font-family="Arial" style:font-family-generic="swiss" style:font-pitch="variable" fo:font-size="100%"/>
      </text:list-level-style-bullet>
      <text:list-level-style-bullet text:level="4" text:bullet-char="•">
        <style:list-level-properties text:space-before="1.5in" text:min-label-width="0.5in"/>
        <style:text-properties fo:color="#007c91" fo:font-family="Arial" style:font-family-generic="swiss" style:font-pitch="variable" fo:font-size="100%"/>
      </text:list-level-style-bullet>
      <text:list-level-style-bullet text:level="5" text:bullet-char="•">
        <style:list-level-properties text:space-before="2in" text:min-label-width="0.5in"/>
        <style:text-properties fo:color="#007c91" fo:font-family="Arial" style:font-family-generic="swiss" style:font-pitch="variable" fo:font-size="100%"/>
      </text:list-level-style-bullet>
      <text:list-level-style-bullet text:level="6" text:bullet-char="•">
        <style:list-level-properties text:space-before="2.5in" text:min-label-width="0.5in"/>
        <style:text-properties fo:color="#007c91" fo:font-family="Arial" style:font-family-generic="swiss" style:font-pitch="variable" fo:font-size="100%"/>
      </text:list-level-style-bullet>
      <text:list-level-style-bullet text:level="7" text:bullet-char="•">
        <style:list-level-properties text:space-before="3in" text:min-label-width="0.5in"/>
        <style:text-properties fo:color="#007c91" fo:font-family="Arial" style:font-family-generic="swiss" style:font-pitch="variable" fo:font-size="100%"/>
      </text:list-level-style-bullet>
      <text:list-level-style-bullet text:level="8" text:bullet-char="•">
        <style:list-level-properties text:space-before="3.5in" text:min-label-width="0.5in"/>
        <style:text-properties fo:color="#007c91" fo:font-family="Arial" style:font-family-generic="swiss" style:font-pitch="variable" fo:font-size="100%"/>
      </text:list-level-style-bullet>
      <text:list-level-style-bullet text:level="9" text:bullet-char="•">
        <style:list-level-properties text:space-before="4in" text:min-label-width="0.5in"/>
        <style:text-properties fo:color="#007c91" fo:font-family="Arial" style:font-family-generic="swiss" style:font-pitch="variable" fo:font-size="100%"/>
      </text:list-level-style-bullet>
    </text:list-style>
    <text:list-style style:name="a2816">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51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195">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2516">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198">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251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78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943"/>
    <text:list-style style:name="a482"/>
    <text:list-style style:name="a78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640">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80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64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949"/>
    <text:list-style style:name="a1643">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80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486">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1489">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1502">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506"/>
    <text:list-style style:name="a1505">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1041"/>
    <text:list-style style:name="a2660">
      <text:list-level-style-bullet text:level="1" text:bullet-char="•">
        <style:list-level-properties text:space-before="0in" text:min-label-width="0.5in"/>
        <style:text-properties fo:color="#007c91" fo:font-family="Arial" style:font-family-generic="swiss" style:font-pitch="variable" fo:font-size="100%"/>
      </text:list-level-style-bullet>
      <text:list-level-style-bullet text:level="2" text:bullet-char="•">
        <style:list-level-properties text:space-before="0.5in" text:min-label-width="0.5in"/>
        <style:text-properties fo:color="#007c91" fo:font-family="Arial" style:font-family-generic="swiss" style:font-pitch="variable" fo:font-size="100%"/>
      </text:list-level-style-bullet>
      <text:list-level-style-bullet text:level="3" text:bullet-char="•">
        <style:list-level-properties text:space-before="1in" text:min-label-width="0.5in"/>
        <style:text-properties fo:color="#007c91" fo:font-family="Arial" style:font-family-generic="swiss" style:font-pitch="variable" fo:font-size="100%"/>
      </text:list-level-style-bullet>
      <text:list-level-style-bullet text:level="4" text:bullet-char="•">
        <style:list-level-properties text:space-before="1.5in" text:min-label-width="0.5in"/>
        <style:text-properties fo:color="#007c91" fo:font-family="Arial" style:font-family-generic="swiss" style:font-pitch="variable" fo:font-size="100%"/>
      </text:list-level-style-bullet>
      <text:list-level-style-bullet text:level="5" text:bullet-char="•">
        <style:list-level-properties text:space-before="2in" text:min-label-width="0.5in"/>
        <style:text-properties fo:color="#007c91" fo:font-family="Arial" style:font-family-generic="swiss" style:font-pitch="variable" fo:font-size="100%"/>
      </text:list-level-style-bullet>
      <text:list-level-style-bullet text:level="6" text:bullet-char="•">
        <style:list-level-properties text:space-before="2.5in" text:min-label-width="0.5in"/>
        <style:text-properties fo:color="#007c91" fo:font-family="Arial" style:font-family-generic="swiss" style:font-pitch="variable" fo:font-size="100%"/>
      </text:list-level-style-bullet>
      <text:list-level-style-bullet text:level="7" text:bullet-char="•">
        <style:list-level-properties text:space-before="3in" text:min-label-width="0.5in"/>
        <style:text-properties fo:color="#007c91" fo:font-family="Arial" style:font-family-generic="swiss" style:font-pitch="variable" fo:font-size="100%"/>
      </text:list-level-style-bullet>
      <text:list-level-style-bullet text:level="8" text:bullet-char="•">
        <style:list-level-properties text:space-before="3.5in" text:min-label-width="0.5in"/>
        <style:text-properties fo:color="#007c91" fo:font-family="Arial" style:font-family-generic="swiss" style:font-pitch="variable" fo:font-size="100%"/>
      </text:list-level-style-bullet>
      <text:list-level-style-bullet text:level="9" text:bullet-char="•">
        <style:list-level-properties text:space-before="4in" text:min-label-width="0.5in"/>
        <style:text-properties fo:color="#007c91" fo:font-family="Arial" style:font-family-generic="swiss" style:font-pitch="variable" fo:font-size="100%"/>
      </text:list-level-style-bullet>
    </text:list-style>
    <text:list-style style:name="a1202">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2663">
      <text:list-level-style-bullet text:level="1" text:bullet-char="•">
        <style:list-level-properties text:space-before="0in" text:min-label-width="0.5in"/>
        <style:text-properties fo:color="#007c91" fo:font-family="Arial" style:font-family-generic="swiss" style:font-pitch="variable" fo:font-size="100%"/>
      </text:list-level-style-bullet>
      <text:list-level-style-bullet text:level="2" text:bullet-char="•">
        <style:list-level-properties text:space-before="0.5in" text:min-label-width="0.5in"/>
        <style:text-properties fo:color="#007c91" fo:font-family="Arial" style:font-family-generic="swiss" style:font-pitch="variable" fo:font-size="100%"/>
      </text:list-level-style-bullet>
      <text:list-level-style-bullet text:level="3" text:bullet-char="•">
        <style:list-level-properties text:space-before="1in" text:min-label-width="0.5in"/>
        <style:text-properties fo:color="#007c91" fo:font-family="Arial" style:font-family-generic="swiss" style:font-pitch="variable" fo:font-size="100%"/>
      </text:list-level-style-bullet>
      <text:list-level-style-bullet text:level="4" text:bullet-char="•">
        <style:list-level-properties text:space-before="1.5in" text:min-label-width="0.5in"/>
        <style:text-properties fo:color="#007c91" fo:font-family="Arial" style:font-family-generic="swiss" style:font-pitch="variable" fo:font-size="100%"/>
      </text:list-level-style-bullet>
      <text:list-level-style-bullet text:level="5" text:bullet-char="•">
        <style:list-level-properties text:space-before="2in" text:min-label-width="0.5in"/>
        <style:text-properties fo:color="#007c91" fo:font-family="Arial" style:font-family-generic="swiss" style:font-pitch="variable" fo:font-size="100%"/>
      </text:list-level-style-bullet>
      <text:list-level-style-bullet text:level="6" text:bullet-char="•">
        <style:list-level-properties text:space-before="2.5in" text:min-label-width="0.5in"/>
        <style:text-properties fo:color="#007c91" fo:font-family="Arial" style:font-family-generic="swiss" style:font-pitch="variable" fo:font-size="100%"/>
      </text:list-level-style-bullet>
      <text:list-level-style-bullet text:level="7" text:bullet-char="•">
        <style:list-level-properties text:space-before="3in" text:min-label-width="0.5in"/>
        <style:text-properties fo:color="#007c91" fo:font-family="Arial" style:font-family-generic="swiss" style:font-pitch="variable" fo:font-size="100%"/>
      </text:list-level-style-bullet>
      <text:list-level-style-bullet text:level="8" text:bullet-char="•">
        <style:list-level-properties text:space-before="3.5in" text:min-label-width="0.5in"/>
        <style:text-properties fo:color="#007c91" fo:font-family="Arial" style:font-family-generic="swiss" style:font-pitch="variable" fo:font-size="100%"/>
      </text:list-level-style-bullet>
      <text:list-level-style-bullet text:level="9" text:bullet-char="•">
        <style:list-level-properties text:space-before="4in" text:min-label-width="0.5in"/>
        <style:text-properties fo:color="#007c91" fo:font-family="Arial" style:font-family-generic="swiss" style:font-pitch="variable" fo:font-size="100%"/>
      </text:list-level-style-bullet>
    </text:list-style>
    <text:list-style style:name="a1508">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1046"/>
    <text:list-style style:name="a2666">
      <text:list-level-style-bullet text:level="1" text:bullet-char="•">
        <style:list-level-properties text:space-before="0in" text:min-label-width="0.5in"/>
        <style:text-properties fo:color="#007c91" fo:font-family="Arial" style:font-family-generic="swiss" style:font-pitch="variable" fo:font-size="100%"/>
      </text:list-level-style-bullet>
      <text:list-level-style-bullet text:level="2" text:bullet-char="•">
        <style:list-level-properties text:space-before="0.5in" text:min-label-width="0.5in"/>
        <style:text-properties fo:color="#007c91" fo:font-family="Arial" style:font-family-generic="swiss" style:font-pitch="variable" fo:font-size="100%"/>
      </text:list-level-style-bullet>
      <text:list-level-style-bullet text:level="3" text:bullet-char="•">
        <style:list-level-properties text:space-before="1in" text:min-label-width="0.5in"/>
        <style:text-properties fo:color="#007c91" fo:font-family="Arial" style:font-family-generic="swiss" style:font-pitch="variable" fo:font-size="100%"/>
      </text:list-level-style-bullet>
      <text:list-level-style-bullet text:level="4" text:bullet-char="•">
        <style:list-level-properties text:space-before="1.5in" text:min-label-width="0.5in"/>
        <style:text-properties fo:color="#007c91" fo:font-family="Arial" style:font-family-generic="swiss" style:font-pitch="variable" fo:font-size="100%"/>
      </text:list-level-style-bullet>
      <text:list-level-style-bullet text:level="5" text:bullet-char="•">
        <style:list-level-properties text:space-before="2in" text:min-label-width="0.5in"/>
        <style:text-properties fo:color="#007c91" fo:font-family="Arial" style:font-family-generic="swiss" style:font-pitch="variable" fo:font-size="100%"/>
      </text:list-level-style-bullet>
      <text:list-level-style-bullet text:level="6" text:bullet-char="•">
        <style:list-level-properties text:space-before="2.5in" text:min-label-width="0.5in"/>
        <style:text-properties fo:color="#007c91" fo:font-family="Arial" style:font-family-generic="swiss" style:font-pitch="variable" fo:font-size="100%"/>
      </text:list-level-style-bullet>
      <text:list-level-style-bullet text:level="7" text:bullet-char="•">
        <style:list-level-properties text:space-before="3in" text:min-label-width="0.5in"/>
        <style:text-properties fo:color="#007c91" fo:font-family="Arial" style:font-family-generic="swiss" style:font-pitch="variable" fo:font-size="100%"/>
      </text:list-level-style-bullet>
      <text:list-level-style-bullet text:level="8" text:bullet-char="•">
        <style:list-level-properties text:space-before="3.5in" text:min-label-width="0.5in"/>
        <style:text-properties fo:color="#007c91" fo:font-family="Arial" style:font-family-generic="swiss" style:font-pitch="variable" fo:font-size="100%"/>
      </text:list-level-style-bullet>
      <text:list-level-style-bullet text:level="9" text:bullet-char="•">
        <style:list-level-properties text:space-before="4in" text:min-label-width="0.5in"/>
        <style:text-properties fo:color="#007c91" fo:font-family="Arial" style:font-family-generic="swiss" style:font-pitch="variable" fo:font-size="100%"/>
      </text:list-level-style-bullet>
    </text:list-style>
    <text:list-style style:name="a2362">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52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52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366">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79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9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953"/>
    <text:list-style style:name="a490"/>
    <text:list-style style:name="a79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493">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1958">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496">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498"/>
    <text:list-style style:name="a1192">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499">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514"/>
    <text:list-style style:name="a1195">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135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199">
      <text:list-level-style-bullet text:level="1" text:bullet-char="•">
        <style:list-level-properties text:space-before="0in" text:min-label-width="0.3125in"/>
        <style:text-properties fo:font-family="Arial" style:font-family-generic="swiss" style:font-pitch="variable" fo:font-size="100%"/>
      </text:list-level-style-bullet>
      <text:list-level-style-bullet text:level="2" text:bullet-char="•">
        <style:list-level-properties text:space-before="0.5in" text:min-label-width="0.3125in"/>
        <style:text-properties fo:font-family="Arial" style:font-family-generic="swiss" style:font-pitch="variable" fo:font-size="100%"/>
      </text:list-level-style-bullet>
      <text:list-level-style-bullet text:level="3" text:bullet-char="•">
        <style:list-level-properties text:space-before="1in" text:min-label-width="0.3125in"/>
        <style:text-properties fo:font-family="Arial" style:font-family-generic="swiss" style:font-pitch="variable" fo:font-size="100%"/>
      </text:list-level-style-bullet>
      <text:list-level-style-bullet text:level="4" text:bullet-char="•">
        <style:list-level-properties text:space-before="1.5in" text:min-label-width="0.3125in"/>
        <style:text-properties fo:font-family="Arial" style:font-family-generic="swiss" style:font-pitch="variable" fo:font-size="100%"/>
      </text:list-level-style-bullet>
      <text:list-level-style-bullet text:level="5" text:bullet-char="•">
        <style:list-level-properties text:space-before="2in" text:min-label-width="0.3125in"/>
        <style:text-properties fo:font-family="Arial" style:font-family-generic="swiss" style:font-pitch="variable" fo:font-size="100%"/>
      </text:list-level-style-bullet>
      <text:list-level-style-bullet text:level="6" text:bullet-char="•">
        <style:list-level-properties text:space-before="2.5in" text:min-label-width="0.3125in"/>
        <style:text-properties fo:font-family="Arial" style:font-family-generic="swiss" style:font-pitch="variable" fo:font-size="100%"/>
      </text:list-level-style-bullet>
      <text:list-level-style-bullet text:level="7" text:bullet-char="•">
        <style:list-level-properties text:space-before="3in" text:min-label-width="0.3125in"/>
        <style:text-properties fo:font-family="Arial" style:font-family-generic="swiss" style:font-pitch="variable" fo:font-size="100%"/>
      </text:list-level-style-bullet>
      <text:list-level-style-bullet text:level="8" text:bullet-char="•">
        <style:list-level-properties text:space-before="3.5in" text:min-label-width="0.3125in"/>
        <style:text-properties fo:font-family="Arial" style:font-family-generic="swiss" style:font-pitch="variable" fo:font-size="100%"/>
      </text:list-level-style-bullet>
      <text:list-level-style-bullet text:level="9" text:bullet-char="•">
        <style:list-level-properties text:space-before="4in" text:min-label-width="0.3125in"/>
        <style:text-properties fo:font-family="Arial" style:font-family-generic="swiss" style:font-pitch="variable" fo:font-size="100%"/>
      </text:list-level-style-bullet>
    </text:list-style>
    <text:list-style style:name="a2673">
      <text:list-level-style-bullet text:level="1" text:bullet-char="•">
        <style:list-level-properties text:space-before="0in" text:min-label-width="0.5in"/>
        <style:text-properties fo:color="#007c91" fo:font-family="Arial" style:font-family-generic="swiss" style:font-pitch="variable" fo:font-size="100%"/>
      </text:list-level-style-bullet>
      <text:list-level-style-bullet text:level="2" text:bullet-char="•">
        <style:list-level-properties text:space-before="0.5in" text:min-label-width="0.5in"/>
        <style:text-properties fo:color="#007c91" fo:font-family="Arial" style:font-family-generic="swiss" style:font-pitch="variable" fo:font-size="100%"/>
      </text:list-level-style-bullet>
      <text:list-level-style-bullet text:level="3" text:bullet-char="•">
        <style:list-level-properties text:space-before="1in" text:min-label-width="0.5in"/>
        <style:text-properties fo:color="#007c91" fo:font-family="Arial" style:font-family-generic="swiss" style:font-pitch="variable" fo:font-size="100%"/>
      </text:list-level-style-bullet>
      <text:list-level-style-bullet text:level="4" text:bullet-char="•">
        <style:list-level-properties text:space-before="1.5in" text:min-label-width="0.5in"/>
        <style:text-properties fo:color="#007c91" fo:font-family="Arial" style:font-family-generic="swiss" style:font-pitch="variable" fo:font-size="100%"/>
      </text:list-level-style-bullet>
      <text:list-level-style-bullet text:level="5" text:bullet-char="•">
        <style:list-level-properties text:space-before="2in" text:min-label-width="0.5in"/>
        <style:text-properties fo:color="#007c91" fo:font-family="Arial" style:font-family-generic="swiss" style:font-pitch="variable" fo:font-size="100%"/>
      </text:list-level-style-bullet>
      <text:list-level-style-bullet text:level="6" text:bullet-char="•">
        <style:list-level-properties text:space-before="2.5in" text:min-label-width="0.5in"/>
        <style:text-properties fo:color="#007c91" fo:font-family="Arial" style:font-family-generic="swiss" style:font-pitch="variable" fo:font-size="100%"/>
      </text:list-level-style-bullet>
      <text:list-level-style-bullet text:level="7" text:bullet-char="•">
        <style:list-level-properties text:space-before="3in" text:min-label-width="0.5in"/>
        <style:text-properties fo:color="#007c91" fo:font-family="Arial" style:font-family-generic="swiss" style:font-pitch="variable" fo:font-size="100%"/>
      </text:list-level-style-bullet>
      <text:list-level-style-bullet text:level="8" text:bullet-char="•">
        <style:list-level-properties text:space-before="3.5in" text:min-label-width="0.5in"/>
        <style:text-properties fo:color="#007c91" fo:font-family="Arial" style:font-family-generic="swiss" style:font-pitch="variable" fo:font-size="100%"/>
      </text:list-level-style-bullet>
      <text:list-level-style-bullet text:level="9" text:bullet-char="•">
        <style:list-level-properties text:space-before="4in" text:min-label-width="0.5in"/>
        <style:text-properties fo:color="#007c91" fo:font-family="Arial" style:font-family-generic="swiss" style:font-pitch="variable" fo:font-size="100%"/>
      </text:list-level-style-bullet>
    </text:list-style>
    <text:list-style style:name="a2676">
      <text:list-level-style-bullet text:level="1" text:bullet-char="•">
        <style:list-level-properties text:space-before="0in" text:min-label-width="0.5in"/>
        <style:text-properties fo:color="#007c91" fo:font-family="Arial" style:font-family-generic="swiss" style:font-pitch="variable" fo:font-size="100%"/>
      </text:list-level-style-bullet>
      <text:list-level-style-bullet text:level="2" text:bullet-char="•">
        <style:list-level-properties text:space-before="0.5in" text:min-label-width="0.5in"/>
        <style:text-properties fo:color="#007c91" fo:font-family="Arial" style:font-family-generic="swiss" style:font-pitch="variable" fo:font-size="100%"/>
      </text:list-level-style-bullet>
      <text:list-level-style-bullet text:level="3" text:bullet-char="•">
        <style:list-level-properties text:space-before="1in" text:min-label-width="0.5in"/>
        <style:text-properties fo:color="#007c91" fo:font-family="Arial" style:font-family-generic="swiss" style:font-pitch="variable" fo:font-size="100%"/>
      </text:list-level-style-bullet>
      <text:list-level-style-bullet text:level="4" text:bullet-char="•">
        <style:list-level-properties text:space-before="1.5in" text:min-label-width="0.5in"/>
        <style:text-properties fo:color="#007c91" fo:font-family="Arial" style:font-family-generic="swiss" style:font-pitch="variable" fo:font-size="100%"/>
      </text:list-level-style-bullet>
      <text:list-level-style-bullet text:level="5" text:bullet-char="•">
        <style:list-level-properties text:space-before="2in" text:min-label-width="0.5in"/>
        <style:text-properties fo:color="#007c91" fo:font-family="Arial" style:font-family-generic="swiss" style:font-pitch="variable" fo:font-size="100%"/>
      </text:list-level-style-bullet>
      <text:list-level-style-bullet text:level="6" text:bullet-char="•">
        <style:list-level-properties text:space-before="2.5in" text:min-label-width="0.5in"/>
        <style:text-properties fo:color="#007c91" fo:font-family="Arial" style:font-family-generic="swiss" style:font-pitch="variable" fo:font-size="100%"/>
      </text:list-level-style-bullet>
      <text:list-level-style-bullet text:level="7" text:bullet-char="•">
        <style:list-level-properties text:space-before="3in" text:min-label-width="0.5in"/>
        <style:text-properties fo:color="#007c91" fo:font-family="Arial" style:font-family-generic="swiss" style:font-pitch="variable" fo:font-size="100%"/>
      </text:list-level-style-bullet>
      <text:list-level-style-bullet text:level="8" text:bullet-char="•">
        <style:list-level-properties text:space-before="3.5in" text:min-label-width="0.5in"/>
        <style:text-properties fo:color="#007c91" fo:font-family="Arial" style:font-family-generic="swiss" style:font-pitch="variable" fo:font-size="100%"/>
      </text:list-level-style-bullet>
      <text:list-level-style-bullet text:level="9" text:bullet-char="•">
        <style:list-level-properties text:space-before="4in" text:min-label-width="0.5in"/>
        <style:text-properties fo:color="#007c91" fo:font-family="Arial" style:font-family-generic="swiss" style:font-pitch="variable" fo:font-size="100%"/>
      </text:list-level-style-bullet>
    </text:list-style>
    <text:list-style style:name="a2371">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679">
      <text:list-level-style-bullet text:level="1" text:bullet-char="•">
        <style:list-level-properties text:space-before="0in" text:min-label-width="0.5in"/>
        <style:text-properties fo:color="#007c91" fo:font-family="Arial" style:font-family-generic="swiss" style:font-pitch="variable" fo:font-size="100%"/>
      </text:list-level-style-bullet>
      <text:list-level-style-bullet text:level="2" text:bullet-char="•">
        <style:list-level-properties text:space-before="0.5in" text:min-label-width="0.5in"/>
        <style:text-properties fo:color="#007c91" fo:font-family="Arial" style:font-family-generic="swiss" style:font-pitch="variable" fo:font-size="100%"/>
      </text:list-level-style-bullet>
      <text:list-level-style-bullet text:level="3" text:bullet-char="•">
        <style:list-level-properties text:space-before="1in" text:min-label-width="0.5in"/>
        <style:text-properties fo:color="#007c91" fo:font-family="Arial" style:font-family-generic="swiss" style:font-pitch="variable" fo:font-size="100%"/>
      </text:list-level-style-bullet>
      <text:list-level-style-bullet text:level="4" text:bullet-char="•">
        <style:list-level-properties text:space-before="1.5in" text:min-label-width="0.5in"/>
        <style:text-properties fo:color="#007c91" fo:font-family="Arial" style:font-family-generic="swiss" style:font-pitch="variable" fo:font-size="100%"/>
      </text:list-level-style-bullet>
      <text:list-level-style-bullet text:level="5" text:bullet-char="•">
        <style:list-level-properties text:space-before="2in" text:min-label-width="0.5in"/>
        <style:text-properties fo:color="#007c91" fo:font-family="Arial" style:font-family-generic="swiss" style:font-pitch="variable" fo:font-size="100%"/>
      </text:list-level-style-bullet>
      <text:list-level-style-bullet text:level="6" text:bullet-char="•">
        <style:list-level-properties text:space-before="2.5in" text:min-label-width="0.5in"/>
        <style:text-properties fo:color="#007c91" fo:font-family="Arial" style:font-family-generic="swiss" style:font-pitch="variable" fo:font-size="100%"/>
      </text:list-level-style-bullet>
      <text:list-level-style-bullet text:level="7" text:bullet-char="•">
        <style:list-level-properties text:space-before="3in" text:min-label-width="0.5in"/>
        <style:text-properties fo:color="#007c91" fo:font-family="Arial" style:font-family-generic="swiss" style:font-pitch="variable" fo:font-size="100%"/>
      </text:list-level-style-bullet>
      <text:list-level-style-bullet text:level="8" text:bullet-char="•">
        <style:list-level-properties text:space-before="3.5in" text:min-label-width="0.5in"/>
        <style:text-properties fo:color="#007c91" fo:font-family="Arial" style:font-family-generic="swiss" style:font-pitch="variable" fo:font-size="100%"/>
      </text:list-level-style-bullet>
      <text:list-level-style-bullet text:level="9" text:bullet-char="•">
        <style:list-level-properties text:space-before="4in" text:min-label-width="0.5in"/>
        <style:text-properties fo:color="#007c91" fo:font-family="Arial" style:font-family-generic="swiss" style:font-pitch="variable" fo:font-size="100%"/>
      </text:list-level-style-bullet>
    </text:list-style>
    <text:list-style style:name="a2374">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07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234">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07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237">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07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963"/>
    <text:list-style style:name="a968"/>
    <text:list-style style:name="a136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522"/>
    <text:list-style style:name="a136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829">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36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682">
      <text:list-level-style-bullet text:level="1" text:bullet-char="•">
        <style:list-level-properties text:space-before="0in" text:min-label-width="0.5in"/>
        <style:text-properties fo:color="#007c91" fo:font-family="Arial" style:font-family-generic="swiss" style:font-pitch="variable" fo:font-size="100%"/>
      </text:list-level-style-bullet>
      <text:list-level-style-bullet text:level="2" text:bullet-char="•">
        <style:list-level-properties text:space-before="0.5in" text:min-label-width="0.5in"/>
        <style:text-properties fo:color="#007c91" fo:font-family="Arial" style:font-family-generic="swiss" style:font-pitch="variable" fo:font-size="100%"/>
      </text:list-level-style-bullet>
      <text:list-level-style-bullet text:level="3" text:bullet-char="•">
        <style:list-level-properties text:space-before="1in" text:min-label-width="0.5in"/>
        <style:text-properties fo:color="#007c91" fo:font-family="Arial" style:font-family-generic="swiss" style:font-pitch="variable" fo:font-size="100%"/>
      </text:list-level-style-bullet>
      <text:list-level-style-bullet text:level="4" text:bullet-char="•">
        <style:list-level-properties text:space-before="1.5in" text:min-label-width="0.5in"/>
        <style:text-properties fo:color="#007c91" fo:font-family="Arial" style:font-family-generic="swiss" style:font-pitch="variable" fo:font-size="100%"/>
      </text:list-level-style-bullet>
      <text:list-level-style-bullet text:level="5" text:bullet-char="•">
        <style:list-level-properties text:space-before="2in" text:min-label-width="0.5in"/>
        <style:text-properties fo:color="#007c91" fo:font-family="Arial" style:font-family-generic="swiss" style:font-pitch="variable" fo:font-size="100%"/>
      </text:list-level-style-bullet>
      <text:list-level-style-bullet text:level="6" text:bullet-char="•">
        <style:list-level-properties text:space-before="2.5in" text:min-label-width="0.5in"/>
        <style:text-properties fo:color="#007c91" fo:font-family="Arial" style:font-family-generic="swiss" style:font-pitch="variable" fo:font-size="100%"/>
      </text:list-level-style-bullet>
      <text:list-level-style-bullet text:level="7" text:bullet-char="•">
        <style:list-level-properties text:space-before="3in" text:min-label-width="0.5in"/>
        <style:text-properties fo:color="#007c91" fo:font-family="Arial" style:font-family-generic="swiss" style:font-pitch="variable" fo:font-size="100%"/>
      </text:list-level-style-bullet>
      <text:list-level-style-bullet text:level="8" text:bullet-char="•">
        <style:list-level-properties text:space-before="3.5in" text:min-label-width="0.5in"/>
        <style:text-properties fo:color="#007c91" fo:font-family="Arial" style:font-family-generic="swiss" style:font-pitch="variable" fo:font-size="100%"/>
      </text:list-level-style-bullet>
      <text:list-level-style-bullet text:level="9" text:bullet-char="•">
        <style:list-level-properties text:space-before="4in" text:min-label-width="0.5in"/>
        <style:text-properties fo:color="#007c91" fo:font-family="Arial" style:font-family-generic="swiss" style:font-pitch="variable" fo:font-size="100%"/>
      </text:list-level-style-bullet>
    </text:list-style>
    <text:list-style style:name="a268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068">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284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54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08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240">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70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54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08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0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974"/>
    <text:list-style style:name="a197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32">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979"/>
    <text:list-style style:name="a137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835">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37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838">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072">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285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55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5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78">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271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5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55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1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55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1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98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98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986">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42"/>
    <text:list-style style:name="a1841">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989"/>
    <text:list-style style:name="a198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46"/>
    <text:list-style style:name="a68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70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49"/>
    <text:list-style style:name="a70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082">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1548">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086">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14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2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40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102">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2868">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272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26">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2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12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99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994"/>
    <text:list-style style:name="a69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12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99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69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12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53"/>
    <text:list-style style:name="a696">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57"/>
    <text:list-style style:name="a69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85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5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553">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091">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141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71">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1558">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55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095">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141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74">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1099">
      <text:list-level-style-bullet text:level="1" text:bullet-char="•">
        <style:list-level-properties text:space-before="0in" text:min-label-width="0.1875in"/>
        <style:text-properties fo:font-family="Arial" fo:font-size="100%"/>
      </text:list-level-style-bullet>
      <text:list-level-style-bullet text:level="2" text:bullet-char="•">
        <style:list-level-properties text:space-before="0.5in" text:min-label-width="0.1875in"/>
        <style:text-properties fo:font-family="Arial" fo:font-size="100%"/>
      </text:list-level-style-bullet>
      <text:list-level-style-bullet text:level="3" text:bullet-char="•">
        <style:list-level-properties text:space-before="1in" text:min-label-width="0.1875in"/>
        <style:text-properties fo:font-family="Arial" fo:font-size="100%"/>
      </text:list-level-style-bullet>
      <text:list-level-style-bullet text:level="4" text:bullet-char="•">
        <style:list-level-properties text:space-before="1.5in" text:min-label-width="0.1875in"/>
        <style:text-properties fo:font-family="Arial" fo:font-size="100%"/>
      </text:list-level-style-bullet>
      <text:list-level-style-bullet text:level="5" text:bullet-char="•">
        <style:list-level-properties text:space-before="2in" text:min-label-width="0.1875in"/>
        <style:text-properties fo:font-family="Arial" fo:font-size="100%"/>
      </text:list-level-style-bullet>
      <text:list-level-style-bullet text:level="6" text:bullet-char="•">
        <style:list-level-properties text:space-before="2.5in" text:min-label-width="0.1875in"/>
        <style:text-properties fo:font-family="Arial" fo:font-size="100%"/>
      </text:list-level-style-bullet>
      <text:list-level-style-bullet text:level="7" text:bullet-char="•">
        <style:list-level-properties text:space-before="3in" text:min-label-width="0.1875in"/>
        <style:text-properties fo:font-family="Arial" fo:font-size="100%"/>
      </text:list-level-style-bullet>
      <text:list-level-style-bullet text:level="8" text:bullet-char="•">
        <style:list-level-properties text:space-before="3.5in" text:min-label-width="0.1875in"/>
        <style:text-properties fo:font-family="Arial" fo:font-size="100%"/>
      </text:list-level-style-bullet>
      <text:list-level-style-bullet text:level="9" text:bullet-char="•">
        <style:list-level-properties text:space-before="4in" text:min-label-width="0.1875in"/>
        <style:text-properties fo:font-family="Arial" fo:font-size="100%"/>
      </text:list-level-style-bullet>
    </text:list-style>
    <text:list-style style:name="a141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77">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273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3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3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11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3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435">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438">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13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61"/>
    <text:list-style style:name="a213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86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65"/>
    <text:list-style style:name="a186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720">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561">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56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86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723">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56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726">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42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80">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1726">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568">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729">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42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83">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1729">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274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12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88">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258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4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12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904">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258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12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443">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909">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2447">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870"/>
    <text:list-style style:name="a187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73"/>
    <text:list-style style:name="a877"/>
    <text:list-style style:name="a1571">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732">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735">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2893">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113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59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98">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113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59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912">
      <text:list-level-style-number text:level="1" style:num-format="" style:num-list-format-name="">
        <style:list-level-properties text:space-before="0in" text:min-label-width="0.02431in"/>
      </text:list-level-style-number>
      <text:list-level-style-number text:level="2" style:num-format="" style:num-list-format-name="">
        <style:list-level-properties text:space-before="0in" text:min-label-width="0.02431in"/>
      </text:list-level-style-number>
      <text:list-level-style-number text:level="3" style:num-format="" style:num-list-format-name="">
        <style:list-level-properties text:space-before="0in" text:min-label-width="0.02431in"/>
      </text:list-level-style-number>
      <text:list-level-style-number text:level="4" style:num-format="" style:num-list-format-name="">
        <style:list-level-properties text:space-before="0.47569in" text:min-label-width="0.02431in"/>
      </text:list-level-style-number>
      <text:list-level-style-number text:level="5" style:num-format="" style:num-list-format-name="">
        <style:list-level-properties text:space-before="0.97569in" text:min-label-width="0.02431in"/>
      </text:list-level-style-number>
      <text:list-level-style-number text:level="6" style:num-format="" style:num-list-format-name="">
        <style:list-level-properties text:space-before="1.47569in" text:min-label-width="0.02431in"/>
      </text:list-level-style-number>
      <text:list-level-style-number text:level="7" style:num-format="" style:num-list-format-name="">
        <style:list-level-properties text:space-before="1.97569in" text:min-label-width="0.02431in"/>
      </text:list-level-style-number>
      <text:list-level-style-number text:level="8" style:num-format="" style:num-list-format-name="">
        <style:list-level-properties text:space-before="2.47569in" text:min-label-width="0.02431in"/>
      </text:list-level-style-number>
      <text:list-level-style-number text:level="9" style:num-format="" style:num-list-format-name="">
        <style:list-level-properties text:space-before="2.97569in" text:min-label-width="0.02431in"/>
      </text:list-level-style-number>
    </text:list-style>
    <text:list-style style:name="a2291">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915">
      <text:list-level-style-bullet text:level="1" text:bullet-char="•">
        <style:list-level-properties text:space-before="0in" text:min-label-width="0.00486in"/>
        <style:text-properties fo:color="#007c91" fo:font-family="Arial" style:font-family-generic="swiss" style:font-pitch="variable" fo:font-size="100%"/>
      </text:list-level-style-bullet>
      <text:list-level-style-bullet text:level="2" text:bullet-char="•">
        <style:list-level-properties text:space-before="0.5in" text:min-label-width="0.00486in"/>
        <style:text-properties fo:color="#007c91" fo:font-family="Arial" style:font-family-generic="swiss" style:font-pitch="variable" fo:font-size="100%"/>
      </text:list-level-style-bullet>
      <text:list-level-style-bullet text:level="3" text:bullet-char="•">
        <style:list-level-properties text:space-before="1in" text:min-label-width="0.00486in"/>
        <style:text-properties fo:color="#007c91" fo:font-family="Arial" style:font-family-generic="swiss" style:font-pitch="variable" fo:font-size="100%"/>
      </text:list-level-style-bullet>
      <text:list-level-style-bullet text:level="4" text:bullet-char="•">
        <style:list-level-properties text:space-before="1.5in" text:min-label-width="0.00486in"/>
        <style:text-properties fo:color="#007c91" fo:font-family="Arial" style:font-family-generic="swiss" style:font-pitch="variable" fo:font-size="100%"/>
      </text:list-level-style-bullet>
      <text:list-level-style-bullet text:level="5" text:bullet-char="•">
        <style:list-level-properties text:space-before="2in" text:min-label-width="0.00486in"/>
        <style:text-properties fo:color="#007c91" fo:font-family="Arial" style:font-family-generic="swiss" style:font-pitch="variable" fo:font-size="100%"/>
      </text:list-level-style-bullet>
      <text:list-level-style-bullet text:level="6" text:bullet-char="•">
        <style:list-level-properties text:space-before="2.5in" text:min-label-width="0.00486in"/>
        <style:text-properties fo:color="#007c91" fo:font-family="Arial" style:font-family-generic="swiss" style:font-pitch="variable" fo:font-size="100%"/>
      </text:list-level-style-bullet>
      <text:list-level-style-bullet text:level="7" text:bullet-char="•">
        <style:list-level-properties text:space-before="3in" text:min-label-width="0.00486in"/>
        <style:text-properties fo:color="#007c91" fo:font-family="Arial" style:font-family-generic="swiss" style:font-pitch="variable" fo:font-size="100%"/>
      </text:list-level-style-bullet>
      <text:list-level-style-bullet text:level="8" text:bullet-char="•">
        <style:list-level-properties text:space-before="3.5in" text:min-label-width="0.00486in"/>
        <style:text-properties fo:color="#007c91" fo:font-family="Arial" style:font-family-generic="swiss" style:font-pitch="variable" fo:font-size="100%"/>
      </text:list-level-style-bullet>
      <text:list-level-style-bullet text:level="9" text:bullet-char="•">
        <style:list-level-properties text:space-before="4in" text:min-label-width="0.00486in"/>
        <style:text-properties fo:color="#007c91" fo:font-family="Arial" style:font-family-generic="swiss" style:font-pitch="variable" fo:font-size="100%"/>
      </text:list-level-style-bullet>
    </text:list-style>
    <text:list-style style:name="a2294">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918">
      <text:list-level-style-bullet text:level="1" text:bullet-char="•">
        <style:list-level-properties text:space-before="0in" text:min-label-width="0.00486in"/>
        <style:text-properties fo:color="#007c91" fo:font-family="Arial" style:font-family-generic="swiss" style:font-pitch="variable" fo:font-size="100%"/>
      </text:list-level-style-bullet>
      <text:list-level-style-bullet text:level="2" text:bullet-char="•">
        <style:list-level-properties text:space-before="0.5in" text:min-label-width="0.00486in"/>
        <style:text-properties fo:color="#007c91" fo:font-family="Arial" style:font-family-generic="swiss" style:font-pitch="variable" fo:font-size="100%"/>
      </text:list-level-style-bullet>
      <text:list-level-style-bullet text:level="3" text:bullet-char="•">
        <style:list-level-properties text:space-before="1in" text:min-label-width="0.00486in"/>
        <style:text-properties fo:color="#007c91" fo:font-family="Arial" style:font-family-generic="swiss" style:font-pitch="variable" fo:font-size="100%"/>
      </text:list-level-style-bullet>
      <text:list-level-style-bullet text:level="4" text:bullet-char="•">
        <style:list-level-properties text:space-before="1.5in" text:min-label-width="0.00486in"/>
        <style:text-properties fo:color="#007c91" fo:font-family="Arial" style:font-family-generic="swiss" style:font-pitch="variable" fo:font-size="100%"/>
      </text:list-level-style-bullet>
      <text:list-level-style-bullet text:level="5" text:bullet-char="•">
        <style:list-level-properties text:space-before="2in" text:min-label-width="0.00486in"/>
        <style:text-properties fo:color="#007c91" fo:font-family="Arial" style:font-family-generic="swiss" style:font-pitch="variable" fo:font-size="100%"/>
      </text:list-level-style-bullet>
      <text:list-level-style-bullet text:level="6" text:bullet-char="•">
        <style:list-level-properties text:space-before="2.5in" text:min-label-width="0.00486in"/>
        <style:text-properties fo:color="#007c91" fo:font-family="Arial" style:font-family-generic="swiss" style:font-pitch="variable" fo:font-size="100%"/>
      </text:list-level-style-bullet>
      <text:list-level-style-bullet text:level="7" text:bullet-char="•">
        <style:list-level-properties text:space-before="3in" text:min-label-width="0.00486in"/>
        <style:text-properties fo:color="#007c91" fo:font-family="Arial" style:font-family-generic="swiss" style:font-pitch="variable" fo:font-size="100%"/>
      </text:list-level-style-bullet>
      <text:list-level-style-bullet text:level="8" text:bullet-char="•">
        <style:list-level-properties text:space-before="3.5in" text:min-label-width="0.00486in"/>
        <style:text-properties fo:color="#007c91" fo:font-family="Arial" style:font-family-generic="swiss" style:font-pitch="variable" fo:font-size="100%"/>
      </text:list-level-style-bullet>
      <text:list-level-style-bullet text:level="9" text:bullet-char="•">
        <style:list-level-properties text:space-before="4in" text:min-label-width="0.00486in"/>
        <style:text-properties fo:color="#007c91" fo:font-family="Arial" style:font-family-generic="swiss" style:font-pitch="variable" fo:font-size="100%"/>
      </text:list-level-style-bullet>
    </text:list-style>
    <text:list-style style:name="a2298">
      <text:list-level-style-bullet text:level="1" text:bullet-char="">
        <style:list-level-properties text:space-before="0in" text:min-label-width="0.375in"/>
        <style:text-properties fo:font-family="Symbol" style:font-family-generic="roman" style:font-pitch="variable" style:font-charset="x-symbol" fo:font-size="100%"/>
      </text:list-level-style-bullet>
      <text:list-level-style-bullet text:level="2" text:bullet-char="">
        <style:list-level-properties text:space-before="0.5in" text:min-label-width="0.375in"/>
        <style:text-properties fo:font-family="Symbol" style:font-family-generic="roman" style:font-pitch="variable" style:font-charset="x-symbol" fo:font-size="100%"/>
      </text:list-level-style-bullet>
      <text:list-level-style-bullet text:level="3" text:bullet-char="">
        <style:list-level-properties text:space-before="1in" text:min-label-width="0.375in"/>
        <style:text-properties fo:font-family="Symbol" style:font-family-generic="roman" style:font-pitch="variable" style:font-charset="x-symbol" fo:font-size="100%"/>
      </text:list-level-style-bullet>
      <text:list-level-style-bullet text:level="4" text:bullet-char="">
        <style:list-level-properties text:space-before="1.5in" text:min-label-width="0.375in"/>
        <style:text-properties fo:font-family="Symbol" style:font-family-generic="roman" style:font-pitch="variable" style:font-charset="x-symbol" fo:font-size="100%"/>
      </text:list-level-style-bullet>
      <text:list-level-style-bullet text:level="5" text:bullet-char="">
        <style:list-level-properties text:space-before="2in" text:min-label-width="0.375in"/>
        <style:text-properties fo:font-family="Symbol" style:font-family-generic="roman" style:font-pitch="variable" style:font-charset="x-symbol" fo:font-size="100%"/>
      </text:list-level-style-bullet>
      <text:list-level-style-bullet text:level="6" text:bullet-char="">
        <style:list-level-properties text:space-before="2.5in" text:min-label-width="0.375in"/>
        <style:text-properties fo:font-family="Symbol" style:font-family-generic="roman" style:font-pitch="variable" style:font-charset="x-symbol" fo:font-size="100%"/>
      </text:list-level-style-bullet>
      <text:list-level-style-bullet text:level="7" text:bullet-char="">
        <style:list-level-properties text:space-before="3in" text:min-label-width="0.375in"/>
        <style:text-properties fo:font-family="Symbol" style:font-family-generic="roman" style:font-pitch="variable" style:font-charset="x-symbol" fo:font-size="100%"/>
      </text:list-level-style-bullet>
      <text:list-level-style-bullet text:level="8" text:bullet-char="">
        <style:list-level-properties text:space-before="3.5in" text:min-label-width="0.375in"/>
        <style:text-properties fo:font-family="Symbol" style:font-family-generic="roman" style:font-pitch="variable" style:font-charset="x-symbol" fo:font-size="100%"/>
      </text:list-level-style-bullet>
      <text:list-level-style-bullet text:level="9" text:bullet-char="">
        <style:list-level-properties text:space-before="4in" text:min-label-width="0.375in"/>
        <style:text-properties fo:font-family="Symbol" style:font-family-generic="roman" style:font-pitch="variable" style:font-charset="x-symbol" fo:font-size="100%"/>
      </text:list-level-style-bullet>
    </text:list-style>
    <text:list-style style:name="a261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81"/>
    <text:list-style style:name="a887"/>
    <text:list-style style:name="a902"/>
    <text:list-style style:name="a74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58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440">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74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58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907"/>
    <text:list-style style:name="a60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443">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446">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276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449">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000"/>
    <text:list-style style:name="a2766">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62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6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005"/>
    <text:list-style style:name="a262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62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92"/>
    <text:list-style style:name="a75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97"/>
    <text:list-style style:name="a912"/>
    <text:list-style style:name="a75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9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59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918"/>
    <text:list-style style:name="a1918">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277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7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47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7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47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015"/>
    <text:list-style style:name="a247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921">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923"/>
    <text:list-style style:name="a462"/>
    <text:list-style style:name="a928"/>
    <text:list-style style:name="a1769">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466"/>
    <text:list-style style:name="a62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8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627">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278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020"/>
    <text:list-style style:name="a248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8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48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026"/>
    <text:list-style style:name="a248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0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64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80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87">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1932">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933"/>
    <text:list-style style:name="a1774">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63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777">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474"/>
    <text:list-style style:name="a63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77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632">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938"/>
    <text:list-style style:name="a1939">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636">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9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637">
      <text:list-level-style-bullet text:level="1" text:bullet-char="•">
        <style:list-level-properties text:space-before="0in" text:min-label-width="0.1875in"/>
        <style:text-properties fo:font-family="Arial" style:font-family-generic="swiss" style:font-pitch="variable" fo:font-size="100%"/>
      </text:list-level-style-bullet>
      <text:list-level-style-bullet text:level="2" text:bullet-char="•">
        <style:list-level-properties text:space-before="0.5in" text:min-label-width="0.1875in"/>
        <style:text-properties fo:font-family="Arial" style:font-family-generic="swiss" style:font-pitch="variable" fo:font-size="100%"/>
      </text:list-level-style-bullet>
      <text:list-level-style-bullet text:level="3" text:bullet-char="•">
        <style:list-level-properties text:space-before="1in" text:min-label-width="0.1875in"/>
        <style:text-properties fo:font-family="Arial" style:font-family-generic="swiss" style:font-pitch="variable" fo:font-size="100%"/>
      </text:list-level-style-bullet>
      <text:list-level-style-bullet text:level="4" text:bullet-char="•">
        <style:list-level-properties text:space-before="1.5in" text:min-label-width="0.1875in"/>
        <style:text-properties fo:font-family="Arial" style:font-family-generic="swiss" style:font-pitch="variable" fo:font-size="100%"/>
      </text:list-level-style-bullet>
      <text:list-level-style-bullet text:level="5" text:bullet-char="•">
        <style:list-level-properties text:space-before="2in" text:min-label-width="0.1875in"/>
        <style:text-properties fo:font-family="Arial" style:font-family-generic="swiss" style:font-pitch="variable" fo:font-size="100%"/>
      </text:list-level-style-bullet>
      <text:list-level-style-bullet text:level="6" text:bullet-char="•">
        <style:list-level-properties text:space-before="2.5in" text:min-label-width="0.1875in"/>
        <style:text-properties fo:font-family="Arial" style:font-family-generic="swiss" style:font-pitch="variable" fo:font-size="100%"/>
      </text:list-level-style-bullet>
      <text:list-level-style-bullet text:level="7" text:bullet-char="•">
        <style:list-level-properties text:space-before="3in" text:min-label-width="0.1875in"/>
        <style:text-properties fo:font-family="Arial" style:font-family-generic="swiss" style:font-pitch="variable" fo:font-size="100%"/>
      </text:list-level-style-bullet>
      <text:list-level-style-bullet text:level="8" text:bullet-char="•">
        <style:list-level-properties text:space-before="3.5in" text:min-label-width="0.1875in"/>
        <style:text-properties fo:font-family="Arial" style:font-family-generic="swiss" style:font-pitch="variable" fo:font-size="100%"/>
      </text:list-level-style-bullet>
      <text:list-level-style-bullet text:level="9" text:bullet-char="•">
        <style:list-level-properties text:space-before="4in" text:min-label-width="0.1875in"/>
        <style:text-properties fo:font-family="Arial" style:font-family-generic="swiss" style:font-pitch="variable" fo:font-size="100%"/>
      </text:list-level-style-bullet>
    </text:list-style>
    <text:list-style style:name="a279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63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96">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031"/>
  </office:automatic-styles>
  <office:body>
    <office:presentation>
      <draw:page draw:name="Slide1" draw:style-name="a432" draw:master-page-name="Master1-Layout1-cust-Title-Slide" presentation:presentation-page-layout-name="Master1-PPL1" draw:id="Slide-256">
        <draw:frame draw:id="id32" presentation:style-name="a441" draw:name="Title 1" svg:x="0.57221in" svg:y="2.63115in" svg:width="11.46284in" svg:height="3.79204in" presentation:class="title" presentation:placeholder="false">
          <draw:text-box>
            <text:p text:style-name="a440" text:class-names="" text:cond-style-name=""><text:span text:style-name="a433" text:class-names="">Public health evaluation of bloodborne virus (BBV) opt-out testing in emergency departments (EDs) in England: 33-month final report 2025</text:span><text:span text:style-name="a434" text:class-names=""><text:line-break/></text:span><text:span text:style-name="a435" text:class-names=""><text:line-break/><text:line-break/><text:line-break/><text:line-break/></text:span><text:span text:style-name="a436" text:class-names="">Blood Safety, Hepatitis, Sexually Transmitted Infections (STIs) and HIV Division</text:span><text:span text:style-name="a437" text:class-names=""><text:line-break/></text:span><text:span text:style-name="a438" text:class-names="">UK Health Security Agency</text:span><text:span text:style-name="a439" text:class-names=""/></text:p>
          </draw:text-box>
          <svg:title/>
          <svg:desc/>
        </draw:frame>
        <presentation:notes draw:style-name="a450">
          <draw:page-thumbnail draw:page-number="1" svg:x="0.75in" svg:y="1.25in" svg:width="6in" svg:height="3.375in" presentation:class="page" draw:id="id33" presentation:style-name="a442" draw:name="Slide Image Placeholder 1">
            <svg:title/>
            <svg:desc/>
          </draw:page-thumbnail>
          <draw:frame draw:id="id34" presentation:style-name="a445" draw:name="Notes Placeholder 2" svg:x="0.75in" svg:y="4.8125in" svg:width="6in" svg:height="3.9375in" presentation:class="notes" presentation:placeholder="false">
            <draw:text-box>
              <text:p text:style-name="a444" text:class-names="" text:cond-style-name=""><text:span text:style-name="a443" text:class-names=""><text:line-break/></text:span></text:p>
            </draw:text-box>
            <svg:title/>
            <svg:desc/>
          </draw:frame>
          <draw:frame draw:id="id35" draw:style-name="a449" draw:name="Slide Number Placeholder 3" svg:x="4.24826in" svg:y="9.49826in" svg:width="3.25in" svg:height="0.50174in">
            <draw:text-box>
              <text:p text:style-name="a448" text:class-names="" text:cond-style-name=""><text:span text:style-name="a446" text:class-names=""><text:page-number style:num-format="1" text:fixed="false"/></text:span><text:span text:style-name="a447" text:class-names=""/></text:p>
            </draw:text-box>
            <svg:title/>
            <svg:desc/>
          </draw:frame>
        </presentation:notes>
      </draw:page>
      <draw:page draw:name="Slide259" draw:style-name="a452" draw:master-page-name="Master1-Layout2-obj-Title-and-Content" presentation:presentation-page-layout-name="Master1-PPL2" draw:id="Slide-514">
        <draw:frame draw:id="id36" presentation:style-name="a455" draw:name="Title 1" svg:x="0.67362in" svg:y="0.19621in" svg:width="12.1652in" svg:height="1.06366in" presentation:class="title" presentation:placeholder="false">
          <draw:text-box>
            <text:p text:style-name="a454" text:class-names="" text:cond-style-name=""><text:span text:style-name="a453" text:class-names="">Table of contents</text:span></text:p>
          </draw:text-box>
          <svg:title/>
          <svg:desc/>
        </draw:frame>
        <draw:frame draw:id="id37" draw:name="Table 4" svg:x="0.79307in" svg:y="1.25987in" svg:width="11.59978in" svg:height="4.44514in">
          <table:table table:style-name="a456" table:template-name="{9D7B26C5-4107-4FEC-AEDC-1716B250A1EF}" table:use-banding-columns-styles="false" table:use-banding-rows-styles="false" table:use-first-column-styles="false" table:use-first-row-styles="true" table:use-last-column-styles="false" table:use-last-row-styles="false">
            <table:table-column table:style-name="a457" table:default-cell-style-name=""/>
            <table:table-column table:style-name="a458" table:default-cell-style-name=""/>
            <table:table-row table:style-name="a459" table:default-cell-style-name="">
              <table:table-cell table:style-name="a463">
                <text:list text:style-name="a462">
                  <text:list-item>
                    <text:p text:style-name="a461" text:class-names="" text:cond-style-name=""><text:span text:style-name="a460" text:class-names="">Section title</text:span></text:p>
                  </text:list-item>
                </text:list>
              </table:table-cell>
              <table:table-cell table:style-name="a467">
                <text:list text:style-name="a466">
                  <text:list-item>
                    <text:p text:style-name="a465" text:class-names="" text:cond-style-name=""><text:span text:style-name="a464" text:class-names="">First slide number</text:span></text:p>
                  </text:list-item>
                </text:list>
              </table:table-cell>
            </table:table-row>
            <table:table-row table:style-name="a468" table:default-cell-style-name="">
              <table:table-cell table:style-name="a471">
                <text:p text:style-name="a470" text:class-names="" text:cond-style-name=""><text:span text:style-name="a469" text:class-names="">Background information: BBV opt-out testing in EDs, data coverage and the public health evaluation aims</text:span></text:p>
              </table:table-cell>
              <table:table-cell table:style-name="a475">
                <text:list text:style-name="a474">
                  <text:list-item>
                    <text:p text:style-name="a473" text:class-names="" text:cond-style-name=""><text:span text:style-name="a472" text:class-names="">3</text:span></text:p>
                  </text:list-item>
                </text:list>
              </table:table-cell>
            </table:table-row>
            <table:table-row table:style-name="a476" table:default-cell-style-name="">
              <table:table-cell table:style-name="a479">
                <text:p text:style-name="a478" text:class-names="" text:cond-style-name=""><text:span text:style-name="a477" text:class-names="">Evaluation method</text:span></text:p>
              </table:table-cell>
              <table:table-cell table:style-name="a483">
                <text:list text:style-name="a482">
                  <text:list-item>
                    <text:p text:style-name="a481" text:class-names="" text:cond-style-name=""><text:span text:style-name="a480" text:class-names="">8</text:span></text:p>
                  </text:list-item>
                </text:list>
              </table:table-cell>
            </table:table-row>
            <table:table-row table:style-name="a484" table:default-cell-style-name="">
              <table:table-cell table:style-name="a487">
                <text:p text:style-name="a486" text:class-names="" text:cond-style-name=""><text:span text:style-name="a485" text:class-names="">Testing</text:span></text:p>
              </table:table-cell>
              <table:table-cell table:style-name="a491">
                <text:list text:style-name="a490">
                  <text:list-item>
                    <text:p text:style-name="a489" text:class-names="" text:cond-style-name=""><text:span text:style-name="a488" text:class-names="">11</text:span></text:p>
                  </text:list-item>
                </text:list>
              </table:table-cell>
            </table:table-row>
            <table:table-row table:style-name="a492" table:default-cell-style-name="">
              <table:table-cell table:style-name="a495">
                <text:p text:style-name="a494" text:class-names="" text:cond-style-name=""><text:span text:style-name="a493" text:class-names="">New diagnoses</text:span></text:p>
              </table:table-cell>
              <table:table-cell table:style-name="a499">
                <text:list text:style-name="a498">
                  <text:list-item>
                    <text:p text:style-name="a497" text:class-names="" text:cond-style-name=""><text:span text:style-name="a496" text:class-names="">18</text:span></text:p>
                  </text:list-item>
                </text:list>
              </table:table-cell>
            </table:table-row>
            <table:table-row table:style-name="a500" table:default-cell-style-name="">
              <table:table-cell table:style-name="a503">
                <text:p text:style-name="a502" text:class-names="" text:cond-style-name=""><text:span text:style-name="a501" text:class-names="">Probable route of acquisition and social risk characteristics<text:s text:c="1"/></text:span></text:p>
              </table:table-cell>
              <table:table-cell table:style-name="a507">
                <text:list text:style-name="a506">
                  <text:list-item>
                    <text:p text:style-name="a505" text:class-names="" text:cond-style-name=""><text:span text:style-name="a504" text:class-names="">23</text:span></text:p>
                  </text:list-item>
                </text:list>
              </table:table-cell>
            </table:table-row>
            <table:table-row table:style-name="a508" table:default-cell-style-name="">
              <table:table-cell table:style-name="a511">
                <text:p text:style-name="a510" text:class-names="" text:cond-style-name=""><text:span text:style-name="a509" text:class-names="">Linkage to care</text:span></text:p>
              </table:table-cell>
              <table:table-cell table:style-name="a515">
                <text:list text:style-name="a514">
                  <text:list-item>
                    <text:p text:style-name="a513" text:class-names="" text:cond-style-name=""><text:span text:style-name="a512" text:class-names="">34</text:span></text:p>
                  </text:list-item>
                </text:list>
              </table:table-cell>
            </table:table-row>
            <table:table-row table:style-name="a516" table:default-cell-style-name="">
              <table:table-cell table:style-name="a519">
                <text:p text:style-name="a518" text:class-names="" text:cond-style-name=""><text:span text:style-name="a517" text:class-names="">Appendix: notes, glossary, acknowledgements and further information</text:span></text:p>
              </table:table-cell>
              <table:table-cell table:style-name="a523">
                <text:list text:style-name="a522">
                  <text:list-item>
                    <text:p text:style-name="a521" text:class-names="" text:cond-style-name=""><text:span text:style-name="a520" text:class-names="">41</text:span></text:p>
                  </text:list-item>
                </text:list>
              </table:table-cell>
            </table:table-row>
          </table:table>
          <draw:image xlink:href="media/image1.png" xlink:type="simple" xlink:show="embed" xlink:actuate="onLoad"/>
          <svg:title/>
          <svg:desc/>
        </draw:frame>
        <draw:frame draw:id="id38" draw:style-name="a526" draw:name="Slide Number Placeholder 4" svg:x="0in" svg:y="6.99667in" svg:width="0.65216in" svg:height="0.39931in">
          <draw:text-box>
            <text:p text:style-name="a525" text:class-names="" text:cond-style-name=""><text:span text:style-name="a524" text:class-names=""><text:page-number style:num-format="1" text:fixed="false"/></text:span></text:p>
          </draw:text-box>
          <svg:title/>
          <svg:desc/>
        </draw:frame>
        <draw:frame draw:id="id39" draw:style-name="a533" draw:name="Footer Placeholder 3" svg:x="0.79307in" svg:y="6.995in" svg:width="12.25344in" svg:height="0.39931in">
          <draw:text-box>
            <text:p text:style-name="a532" text:class-names="" text:cond-style-name=""><text:span text:style-name="a527" text:class-names="">Public health evaluation of bloodborne virus (BBV) opt-out testing in emergency departments (EDs) in England: 33-month final report 2025 slide set</text:span><text:span text:style-name="a528" text:class-names=""><text:s text:c="1"/>(</text:span><text:span text:style-name="a529" text:class-names="">v</text:span><text:span text:style-name="a530" text:class-names="">1.0, published December 2025)</text:span><text:span text:style-name="a531" text:class-names=""/></text:p>
          </draw:text-box>
          <svg:title/>
          <svg:desc/>
        </draw:frame>
      </draw:page>
      <draw:page draw:name="Slide264" draw:style-name="a535" draw:master-page-name="Master1-Layout1-cust-Title-Slide" presentation:presentation-page-layout-name="Master1-PPL1" draw:id="Slide-519">
        <draw:frame draw:id="id40" presentation:style-name="a539" draw:name="Title 1" svg:x="0.56097in" svg:y="2.76537in" svg:width="11.46284in" svg:height="2.61111in" presentation:class="title" presentation:placeholder="false">
          <draw:text-box>
            <text:p text:style-name="a538" text:class-names="" text:cond-style-name=""><text:span text:style-name="a536" text:class-names="">Background information</text:span><text:span text:style-name="a537" text:class-names=""/></text:p>
          </draw:text-box>
          <svg:title/>
          <svg:desc/>
        </draw:frame>
      </draw:page>
      <draw:page draw:name="Slide263" draw:style-name="a541" draw:master-page-name="Master1-Layout2-obj-Title-and-Content" presentation:presentation-page-layout-name="Master1-PPL2" draw:id="Slide-518">
        <draw:frame draw:id="id41" presentation:style-name="a544" draw:name="Title 1" svg:x="0.67362in" svg:y="0.19621in" svg:width="12.1652in" svg:height="1.06366in" presentation:class="title" presentation:placeholder="false">
          <draw:text-box>
            <text:p text:style-name="a543" text:class-names="" text:cond-style-name=""><text:span text:style-name="a542" text:class-names="">Why BBV opt-out testing in EDs is important</text:span></text:p>
          </draw:text-box>
          <svg:title/>
          <svg:desc/>
        </draw:frame>
        <draw:frame draw:id="id42" presentation:style-name="a566" draw:name="Content Placeholder 2" svg:x="0.67362in" svg:y="1.51706in" svg:width="12.1652in" svg:height="4.75868in" presentation:class="outline" presentation:placeholder="false">
          <draw:text-box>
            <text:list text:style-name="a554">
              <text:list-item>
                <text:p text:style-name="a553" text:class-names="" text:cond-style-name=""><text:span text:style-name="a545" text:class-names="">The UK has committed to<text:s text:c="1"/></text:span><text:span text:style-name="a546" text:class-names=""><text:a xlink:href="https://www.gov.uk/government/publications/towards-zero-the-hiv-action-plan-for-england-2022-to-2025" text:style-name="" text:visited-style-name="">ending new HIV transmissions in England</text:a></text:span><text:span text:style-name="a547" text:class-names=""><text:s text:c="1"/>and has signed up to the World Health Organization (WHO)<text:s text:c="1"/></text:span><text:span text:style-name="a548" text:class-names=""><text:a xlink:href="https://www.who.int/publications/i/item/9789240053779" text:style-name="" text:visited-style-name="">global health sector strategy on HIV, viral hepatitis and<text:s text:c="1"/></text:a></text:span><text:span text:style-name="a549" text:class-names=""><text:a xlink:href="https://www.who.int/publications/i/item/9789240053779" text:style-name="" text:visited-style-name="">STIs</text:a></text:span><text:span text:style-name="a550" text:class-names=""><text:s text:c="1"/></text:span><text:span text:style-name="a551" text:class-names="">to eliminate viral hepatitis as a public health threat by 2030.<text:s text:c="1"/></text:span><text:span text:style-name="a552" text:class-names="">Multi-faceted testing strategies are needed to achieve this target.</text:span></text:p>
              </text:list-item>
            </text:list>
            <text:list text:style-name="a559">
              <text:list-item>
                <text:p text:style-name="a558" text:class-names="" text:cond-style-name=""><text:span text:style-name="a555" text:class-names="">ED opt-out testing is an inclusive approach and can address inequalities in testing among people who may not identify themselves as at risk of a BBV<text:s text:c="1"/></text:span><text:span text:style-name="a556" text:class-names="">or experience barriers to accessing other health services</text:span><text:span text:style-name="a557" text:class-names="">.<text:s text:c="1"/></text:span></text:p>
              </text:list-item>
            </text:list>
            <text:list text:style-name="a562">
              <text:list-item>
                <text:p text:style-name="a561" text:class-names="" text:cond-style-name=""><text:span text:style-name="a560" text:class-names="">ED testing also offers an opportunity to re-engage people previously diagnosed who are not currently in BBV care.</text:span></text:p>
              </text:list-item>
            </text:list>
            <text:list text:style-name="a565">
              <text:list-item>
                <text:p text:style-name="a564" text:class-names="" text:cond-style-name=""><text:span text:style-name="a563" text:class-names=""/></text:p>
              </text:list-item>
            </text:list>
          </draw:text-box>
          <svg:title/>
          <svg:desc/>
        </draw:frame>
        <draw:frame draw:id="id43" draw:style-name="a569" draw:name="Slide Number Placeholder 4" svg:x="0in" svg:y="6.99499in" svg:width="0.65216in" svg:height="0.39931in">
          <draw:text-box>
            <text:p text:style-name="a568" text:class-names="" text:cond-style-name=""><text:span text:style-name="a567" text:class-names=""><text:page-number style:num-format="1" text:fixed="false"/></text:span></text:p>
          </draw:text-box>
          <svg:title/>
          <svg:desc/>
        </draw:frame>
        <draw:frame draw:id="id44" draw:style-name="a576" draw:name="Footer Placeholder 3" svg:x="0.79307in" svg:y="6.995in" svg:width="12.1652in" svg:height="0.39931in">
          <draw:text-box>
            <text:p text:style-name="a575" text:class-names="" text:cond-style-name=""><text:span text:style-name="a570" text:class-names="">Public health evaluation of bloodborne virus (BBV) opt-out testing in emergency departments (EDs) in England: 33-month final report 2025 slide set</text:span><text:span text:style-name="a571" text:class-names=""><text:s text:c="1"/>(</text:span><text:span text:style-name="a572" text:class-names="">v</text:span><text:span text:style-name="a573" text:class-names="">1.0, published December 2025)</text:span><text:span text:style-name="a574" text:class-names=""/></text:p>
          </draw:text-box>
          <svg:title/>
          <svg:desc/>
        </draw:frame>
      </draw:page>
      <draw:page draw:name="Slide265" draw:style-name="a578" draw:master-page-name="Master1-Layout2-obj-Title-and-Content" presentation:presentation-page-layout-name="Master1-PPL2" draw:id="Slide-520">
        <draw:frame draw:id="id45" presentation:style-name="a582" draw:name="Title 1" svg:x="0.67362in" svg:y="0.19621in" svg:width="12.1652in" svg:height="1.06366in" presentation:class="title" presentation:placeholder="false">
          <draw:text-box>
            <text:p text:style-name="a581" text:class-names="" text:cond-style-name=""><text:span text:style-name="a579" text:class-names="">The ED opt-out testing<text:s text:c="1"/></text:span><text:span text:style-name="a580" text:class-names="">programme</text:span></text:p>
          </draw:text-box>
          <svg:title/>
          <svg:desc/>
        </draw:frame>
        <draw:frame draw:id="id46" presentation:style-name="a603" draw:name="Content Placeholder 2" svg:x="0.67362in" svg:y="1.05888in" svg:width="12.1652in" svg:height="5.98273in" presentation:class="outline" presentation:placeholder="false">
          <draw:text-box>
            <text:list text:style-name="a585">
              <text:list-item>
                <text:p text:style-name="a584" text:class-names="" text:cond-style-name=""><text:span text:style-name="a583" text:class-names="">In April 2022, implementation began of an NHS England (NHSE) funded programme (‘the Programme’) of opt-out testing for BBVs in EDs in areas of very high diagnosed HIV prevalence.</text:span></text:p>
              </text:list-item>
            </text:list>
            <text:list text:style-name="a588">
              <text:list-item>
                <text:p text:style-name="a587" text:class-names="" text:cond-style-name=""><text:span text:style-name="a586" text:class-names="">The Programme provides testing for HIV, hepatitis B virus (HBV) and hepatitis C virus (HCV) for anyone aged 16 years and over (aged 18 years and over at some sites) and having a routine blood test during their ED attendance, unless they opt out.</text:span></text:p>
              </text:list-item>
            </text:list>
            <text:list text:style-name="a595">
              <text:list-item>
                <text:p text:style-name="a594" text:class-names="" text:cond-style-name=""><text:span text:style-name="a589" text:class-names="">The<text:s text:c="1"/></text:span><text:span text:style-name="a590" text:class-names="">Programme</text:span><text:span text:style-name="a591" text:class-names=""><text:s text:c="1"/>roll out included 34 sites across all of London, Manchester, Blackpool and Brighton in Type 1 (major, 24-hour, consultant led)<text:s text:c="1"/></text:span><text:span text:style-name="a592" text:class-names="">EDs.</text:span><text:span text:style-name="a593" text:class-names=""><text:s text:c="1"/></text:span></text:p>
              </text:list-item>
            </text:list>
            <text:list text:style-name="a598">
              <text:list-item>
                <text:p text:style-name="a597" text:class-names="" text:cond-style-name=""><text:span text:style-name="a596" text:class-names="">Sites had individual ‘go live’ dates, which refer to when an ED started testing for each BBV, with variation across both sites and start dates for each BBV.</text:span></text:p>
              </text:list-item>
            </text:list>
            <text:list text:style-name="a602">
              <text:list-item>
                <text:p text:style-name="a601" text:class-names="" text:cond-style-name=""><text:span text:style-name="a599" text:class-names="">At the end of the 33 months 32 sites were testing for HIV, HBV and HCV; with 2 sites not yet testing for HBV.<text:s text:c="1"/></text:span><text:span text:style-name="a600" text:class-names=""/></text:p>
              </text:list-item>
            </text:list>
          </draw:text-box>
          <svg:title/>
          <svg:desc/>
        </draw:frame>
        <draw:frame draw:id="id47" draw:style-name="a606" draw:name="Slide Number Placeholder 4" svg:x="0in" svg:y="7.04161in" svg:width="0.65216in" svg:height="0.39931in">
          <draw:text-box>
            <text:p text:style-name="a605" text:class-names="" text:cond-style-name=""><text:span text:style-name="a604" text:class-names=""><text:page-number style:num-format="1" text:fixed="false"/></text:span></text:p>
          </draw:text-box>
          <svg:title/>
          <svg:desc/>
        </draw:frame>
        <draw:frame draw:id="id48" draw:style-name="a613" draw:name="Footer Placeholder 3" svg:x="0.79307in" svg:y="6.995in" svg:width="12.38134in" svg:height="0.39931in">
          <draw:text-box>
            <text:p text:style-name="a612" text:class-names="" text:cond-style-name=""><text:span text:style-name="a607" text:class-names="">Public health evaluation of bloodborne virus (BBV) opt-out testing in emergency departments (EDs) in England: 33-month final report 2025 slide set</text:span><text:span text:style-name="a608" text:class-names=""><text:s text:c="1"/>(</text:span><text:span text:style-name="a609" text:class-names="">v</text:span><text:span text:style-name="a610" text:class-names="">1.0, published December 2025)</text:span><text:span text:style-name="a611" text:class-names=""/></text:p>
          </draw:text-box>
          <svg:title/>
          <svg:desc/>
        </draw:frame>
        <presentation:notes draw:style-name="a619">
          <draw:page-thumbnail draw:page-number="5" svg:x="0.75in" svg:y="1.25in" svg:width="6in" svg:height="3.375in" presentation:class="page" draw:id="id49" presentation:style-name="a614" draw:name="Slide Image Placeholder 1">
            <svg:title/>
            <svg:desc/>
          </draw:page-thumbnail>
          <draw:frame draw:id="id50" presentation:style-name="a615" draw:name="Notes Placeholder 2" svg:x="0.75in" svg:y="4.8125in" svg:width="6in" svg:height="3.9375in" presentation:class="notes" presentation:placeholder="true">
            <draw:text-box/>
            <svg:title/>
            <svg:desc/>
          </draw:frame>
          <draw:frame draw:id="id51" draw:style-name="a618" draw:name="Slide Number Placeholder 3" svg:x="4.24826in" svg:y="9.49826in" svg:width="3.25in" svg:height="0.50174in">
            <draw:text-box>
              <text:p text:style-name="a617" text:class-names="" text:cond-style-name=""><text:span text:style-name="a616" text:class-names=""><text:page-number style:num-format="1" text:fixed="false"/></text:span></text:p>
            </draw:text-box>
            <svg:title/>
            <svg:desc/>
          </draw:frame>
        </presentation:notes>
      </draw:page>
      <draw:page draw:name="Slide266" draw:style-name="a621" draw:master-page-name="Master1-Layout2-obj-Title-and-Content" presentation:presentation-page-layout-name="Master1-PPL2" draw:id="Slide-521">
        <draw:frame draw:id="id52" presentation:style-name="a624" draw:name="Title 1" svg:x="0.67362in" svg:y="0.19621in" svg:width="12.1652in" svg:height="0.68751in" presentation:class="title" presentation:placeholder="false">
          <draw:text-box>
            <text:p text:style-name="a623" text:class-names="" text:cond-style-name=""><text:span text:style-name="a622" text:class-names="">Public health evaluation</text:span></text:p>
          </draw:text-box>
          <svg:title/>
          <svg:desc/>
        </draw:frame>
        <draw:frame draw:id="id53" presentation:style-name="a644" draw:name="Content Placeholder 2" svg:x="0.67362in" svg:y="1.16172in" svg:width="12.1652in" svg:height="4.9115in" presentation:class="outline" presentation:placeholder="false">
          <draw:text-box>
            <text:list text:style-name="a627">
              <text:list-item>
                <text:p text:style-name="a626" text:class-names="" text:cond-style-name=""><text:span text:style-name="a625" text:class-names="">The public health evaluation assesses the impact and effectiveness of the Programme over its 3-year period.</text:span></text:p>
              </text:list-item>
            </text:list>
            <text:list text:style-name="a630">
              <text:list-item>
                <text:p text:style-name="a629" text:class-names="" text:cond-style-name=""><text:span text:style-name="a628" text:class-names="">The objectives are:</text:span></text:p>
              </text:list-item>
            </text:list>
            <text:list text:style-name="a633">
              <text:list-item>
                <text:p text:style-name="a632" text:class-names="" text:cond-style-name=""><text:span text:style-name="a631" text:class-names="">to describe the effectiveness of the Programme in diagnosing and linking to care people who are newly diagnosed with a BBV, or previously diagnosed and not currently in care</text:span></text:p>
              </text:list-item>
            </text:list>
            <text:list text:style-name="a636">
              <text:list-item>
                <text:p text:style-name="a635" text:class-names="" text:cond-style-name=""><text:span text:style-name="a634" text:class-names="">to describe the care pathway (cascade) for individuals who are eligible for and tested positive for BBVs through the Programme</text:span></text:p>
              </text:list-item>
            </text:list>
            <text:list text:style-name="a639">
              <text:list-item>
                <text:p text:style-name="a638" text:class-names="" text:cond-style-name=""><text:span text:style-name="a637" text:class-names="">to describe the extent to which testing in this setting reduces health inequalities in BBV testing</text:span></text:p>
              </text:list-item>
            </text:list>
            <text:list text:style-name="a643">
              <text:list-item>
                <text:p text:style-name="a642" text:class-names="" text:cond-style-name=""><text:span text:style-name="a640" text:class-names="">to describe the effectiveness of the Programme over time</text:span><text:span text:style-name="a641" text:class-names=""/></text:p>
              </text:list-item>
            </text:list>
          </draw:text-box>
          <svg:title/>
          <svg:desc/>
        </draw:frame>
        <draw:frame draw:id="id54" draw:style-name="a647" draw:name="Slide Number Placeholder 4" svg:x="0in" svg:y="7.04784in" svg:width="0.65216in" svg:height="0.39931in">
          <draw:text-box>
            <text:p text:style-name="a646" text:class-names="" text:cond-style-name=""><text:span text:style-name="a645" text:class-names=""><text:page-number style:num-format="1" text:fixed="false"/></text:span></text:p>
          </draw:text-box>
          <svg:title/>
          <svg:desc/>
        </draw:frame>
        <draw:frame draw:id="id55" draw:style-name="a654" draw:name="Footer Placeholder 3" svg:x="0.87981in" svg:y="7.10069in" svg:width="12.3867in" svg:height="0.29362in">
          <draw:text-box>
            <text:p text:style-name="a653" text:class-names="" text:cond-style-name=""><text:span text:style-name="a648" text:class-names="">Public health evaluation of bloodborne virus (BBV) opt-out testing in emergency departments (EDs) in England: 33-month final report 2025 slide set</text:span><text:span text:style-name="a649" text:class-names=""><text:s text:c="1"/>(</text:span><text:span text:style-name="a650" text:class-names="">v</text:span><text:span text:style-name="a651" text:class-names="">1.0, published December 2025)</text:span><text:span text:style-name="a652" text:class-names=""/></text:p>
          </draw:text-box>
          <svg:title/>
          <svg:desc/>
        </draw:frame>
      </draw:page>
      <draw:page draw:name="Slide267" draw:style-name="a656" draw:master-page-name="Master1-Layout2-obj-Title-and-Content" presentation:presentation-page-layout-name="Master1-PPL2" draw:id="Slide-522">
        <draw:frame draw:id="id56" presentation:style-name="a659" draw:name="Title 1" svg:x="0.67362in" svg:y="0.19621in" svg:width="12.1652in" svg:height="1.06366in" presentation:class="title" presentation:placeholder="false">
          <draw:text-box>
            <text:p text:style-name="a658" text:class-names="" text:cond-style-name=""><text:span text:style-name="a657" text:class-names="">Figure 1. Flowchart of testing process for BBV opt-out testing in EDs</text:span></text:p>
          </draw:text-box>
          <svg:title/>
          <svg:desc/>
        </draw:frame>
        <draw:frame draw:id="id57" draw:style-name="a660" draw:name="Picture 4" svg:x="0.49451in" svg:y="1.21719in" svg:width="9.00554in" svg:height="5.06562in" style:rel-width="scale" style:rel-height="scale">
          <draw:image xlink:href="media/image2.png" xlink:type="simple" xlink:show="embed" xlink:actuate="onLoad"/>
          <svg:title/>
          <svg:desc>Flowchart of testing process for BBV opt-out testing in EDs</svg:desc>
        </draw:frame>
        <draw:frame draw:id="id58" draw:style-name="a663" draw:name="Slide Number Placeholder 4" svg:x="0in" svg:y="6.995in" svg:width="0.65216in" svg:height="0.39931in">
          <draw:text-box>
            <text:p text:style-name="a662" text:class-names="" text:cond-style-name=""><text:span text:style-name="a661" text:class-names=""><text:page-number style:num-format="1" text:fixed="false"/></text:span></text:p>
          </draw:text-box>
          <svg:title/>
          <svg:desc/>
        </draw:frame>
        <draw:frame draw:id="id59" draw:style-name="a670" draw:name="Footer Placeholder 3" svg:x="0.79307in" svg:y="6.995in" svg:width="12.37546in" svg:height="0.39931in">
          <draw:text-box>
            <text:p text:style-name="a669" text:class-names="" text:cond-style-name=""><text:span text:style-name="a664" text:class-names="">Public health evaluation of bloodborne virus (BBV) opt-out testing in emergency departments (EDs) in England: 33-month final report 2025 slide set</text:span><text:span text:style-name="a665" text:class-names=""><text:s text:c="1"/>(</text:span><text:span text:style-name="a666" text:class-names="">v</text:span><text:span text:style-name="a667" text:class-names="">1.0, published December 2025)</text:span><text:span text:style-name="a668" text:class-names=""/></text:p>
          </draw:text-box>
          <svg:title/>
          <svg:desc/>
        </draw:frame>
      </draw:page>
      <draw:page draw:name="Slide283" draw:style-name="a672" draw:master-page-name="Master1-Layout1-cust-Title-Slide" presentation:presentation-page-layout-name="Master1-PPL1" draw:id="Slide-538">
        <draw:frame draw:id="id60" presentation:style-name="a676" draw:name="Title 1" svg:x="0.56097in" svg:y="2.76537in" svg:width="11.46284in" svg:height="2.61111in" presentation:class="title" presentation:placeholder="false">
          <draw:text-box>
            <text:p text:style-name="a675" text:class-names="" text:cond-style-name=""><text:span text:style-name="a673" text:class-names="">Evaluation method</text:span><text:span text:style-name="a674" text:class-names=""/></text:p>
          </draw:text-box>
          <svg:title/>
          <svg:desc/>
        </draw:frame>
      </draw:page>
      <draw:page draw:name="Slide268" draw:style-name="a678" draw:master-page-name="Master1-Layout2-obj-Title-and-Content" presentation:presentation-page-layout-name="Master1-PPL2" draw:id="Slide-523">
        <draw:frame draw:id="id61" presentation:style-name="a682" draw:name="Title 1" svg:x="0.67362in" svg:y="0.19621in" svg:width="12.1652in" svg:height="1.06366in" presentation:class="title" presentation:placeholder="false">
          <draw:text-box>
            <text:p text:style-name="a681" text:class-names="" text:cond-style-name=""><text:span text:style-name="a679" text:class-names="">Evaluation method for the public health evaluation</text:span><text:span text:style-name="a680" text:class-names=""/></text:p>
          </draw:text-box>
          <svg:title/>
          <svg:desc/>
        </draw:frame>
        <draw:frame draw:id="id62" presentation:style-name="a706" draw:name="Content Placeholder 2" svg:x="0.67362in" svg:y="1.25987in" svg:width="12.1652in" svg:height="4.75868in" presentation:class="outline" presentation:placeholder="false">
          <draw:text-box>
            <text:list text:style-name="a687">
              <text:list-item>
                <text:p text:style-name="a686" text:class-names="" text:cond-style-name=""><text:span text:style-name="a683" text:class-names="">The public health<text:s text:c="1"/></text:span><text:span text:style-name="a684" text:class-names="">evaluation uses a theory of change model as<text:s text:c="1"/></text:span><text:span text:style-name="a685" text:class-names="">the framework for the evaluation. </text:span></text:p>
              </text:list-item>
            </text:list>
            <text:list text:style-name="a690">
              <text:list-item>
                <text:p text:style-name="a689" text:class-names="" text:cond-style-name=""><text:span text:style-name="a688" text:class-names="">Healthcare activity and public health surveillance data is used to monitor the indicators for activity, outputs and outcomes and impact of the Programme:</text:span></text:p>
              </text:list-item>
            </text:list>
            <text:list text:style-name="a693">
              <text:list-item>
                <text:list text:style-name="a693">
                  <text:list-item>
                    <text:p text:style-name="a692" text:class-names="" text:cond-style-name=""><text:span text:style-name="a691" text:class-names="">routine public health surveillance data (Sentinel Surveillance of Blood Borne Viruses (SSBBV), Second Generation Surveillance System (SGSS), HIV and AIDS reporting system (HARS) and HIV and AIDS New Diagnosis Database (HANDD))</text:span></text:p>
                  </text:list-item>
                </text:list>
              </text:list-item>
            </text:list>
            <text:list text:style-name="a696">
              <text:list-item>
                <text:list text:style-name="a696">
                  <text:list-item>
                    <text:p text:style-name="a695" text:class-names="" text:cond-style-name=""><text:span text:style-name="a694" text:class-names="">healthcare activity (National Emergency Care Data Set (ECDS))<text:s text:c="1"/></text:span></text:p>
                  </text:list-item>
                </text:list>
              </text:list-item>
            </text:list>
            <text:list text:style-name="a699">
              <text:list-item>
                <text:list text:style-name="a699">
                  <text:list-item>
                    <text:p text:style-name="a698" text:class-names="" text:cond-style-name=""><text:span text:style-name="a697" text:class-names="">treatment data (NHSE Blueteq System, Hepatitis C Patient Registry and Treatment Outcome System)</text:span></text:p>
                  </text:list-item>
                </text:list>
              </text:list-item>
            </text:list>
            <text:list text:style-name="a702">
              <text:list-item>
                <text:p text:style-name="a701" text:class-names="" text:cond-style-name=""><text:span text:style-name="a700" text:class-names=""/></text:p>
              </text:list-item>
            </text:list>
            <text:list text:style-name="a705">
              <text:list-item>
                <text:p text:style-name="a704" text:class-names="" text:cond-style-name=""><text:span text:style-name="a703" text:class-names=""/></text:p>
              </text:list-item>
            </text:list>
          </draw:text-box>
          <svg:title/>
          <svg:desc/>
        </draw:frame>
        <draw:frame draw:id="id63" draw:style-name="a709" draw:name="Slide Number Placeholder 4" svg:x="0in" svg:y="6.995in" svg:width="0.65216in" svg:height="0.39931in">
          <draw:text-box>
            <text:p text:style-name="a708" text:class-names="" text:cond-style-name=""><text:span text:style-name="a707" text:class-names=""><text:page-number style:num-format="1" text:fixed="false"/></text:span></text:p>
          </draw:text-box>
          <svg:title/>
          <svg:desc/>
        </draw:frame>
        <draw:frame draw:id="id64" draw:style-name="a716" draw:name="Footer Placeholder 3" svg:x="0.79307in" svg:y="6.995in" svg:width="12.1652in" svg:height="0.39931in">
          <draw:text-box>
            <text:p text:style-name="a715" text:class-names="" text:cond-style-name=""><text:span text:style-name="a710" text:class-names="">Public health evaluation of bloodborne virus (BBV) opt-out testing in emergency departments (EDs) in England: 33-month final report 2025 slide set</text:span><text:span text:style-name="a711" text:class-names=""><text:s text:c="1"/>(</text:span><text:span text:style-name="a712" text:class-names="">v</text:span><text:span text:style-name="a713" text:class-names="">1.0, published December 2025)</text:span><text:span text:style-name="a714" text:class-names=""/></text:p>
          </draw:text-box>
          <svg:title/>
          <svg:desc/>
        </draw:frame>
        <presentation:notes draw:style-name="a735">
          <draw:page-thumbnail draw:page-number="9" svg:x="0.75in" svg:y="1.25in" svg:width="6in" svg:height="3.375in" presentation:class="page" draw:id="id65" presentation:style-name="a717" draw:name="Slide Image Placeholder 1">
            <svg:title/>
            <svg:desc/>
          </draw:page-thumbnail>
          <draw:frame draw:id="id66" presentation:style-name="a730" draw:name="Notes Placeholder 2" svg:x="0.75in" svg:y="4.8125in" svg:width="6in" svg:height="3.9375in" presentation:class="notes" presentation:placeholder="false">
            <draw:text-box>
              <text:list text:style-name="a720">
                <text:list-item>
                  <text:p text:style-name="a719" text:class-names="" text:cond-style-name=""><text:span text:style-name="a718" text:class-names="">Attendance and activity in EDs: ECDS.</text:span></text:p>
                </text:list-item>
              </text:list>
              <text:list text:style-name="a723">
                <text:list-item>
                  <text:p text:style-name="a722" text:class-names="" text:cond-style-name=""><text:span text:style-name="a721" text:class-names="">BBV testing: (SSBBV testing), a voluntary network of laboratories submitting data to UK Health Security Agency (UKHSA) on HIV, hepatitis B and hepatitis C blood tests, established in 2002. The network covers approximately 46% of the general practice (GP) registered population in England.</text:span></text:p>
                </text:list-item>
              </text:list>
              <text:list text:style-name="a726">
                <text:list-item>
                  <text:p text:style-name="a725" text:class-names="" text:cond-style-name=""><text:span text:style-name="a724" text:class-names="">Diagnoses: UKHSA SGSS for diagnoses of HBV and HCV, with laboratory reports since 1990; HARS and (HANDD) for HIV. HIV and AIDS Reporting System</text:span></text:p>
                </text:list-item>
              </text:list>
              <text:list text:style-name="a729">
                <text:list-item>
                  <text:p text:style-name="a728" text:class-names="" text:cond-style-name=""><text:span text:style-name="a727" text:class-names="">Linkage to care and treatment: HARS and HANDD for HIV; Arden and GEM NHSE Hepatitis C Patient Registry and Treatment Outcome System and NHSE Blueteq System to monitor prescribing of medicines for HCV. For HBV, no national treatment monitoring data set is available, so the evaluation draws upon site-specific studies published by local clinical teams.</text:span></text:p>
                </text:list-item>
              </text:list>
            </draw:text-box>
            <svg:title/>
            <svg:desc/>
          </draw:frame>
          <draw:frame draw:id="id67" draw:style-name="a734" draw:name="Slide Number Placeholder 3" svg:x="4.24826in" svg:y="9.49826in" svg:width="3.25in" svg:height="0.50174in">
            <draw:text-box>
              <text:p text:style-name="a733" text:class-names="" text:cond-style-name=""><text:span text:style-name="a731" text:class-names=""><text:page-number style:num-format="1" text:fixed="false"/></text:span><text:span text:style-name="a732" text:class-names=""/></text:p>
            </draw:text-box>
            <svg:title/>
            <svg:desc/>
          </draw:frame>
        </presentation:notes>
      </draw:page>
      <draw:page draw:name="Slide269" draw:style-name="a737" draw:master-page-name="Master1-Layout2-obj-Title-and-Content" presentation:presentation-page-layout-name="Master1-PPL2" draw:id="Slide-524">
        <draw:frame draw:id="id68" presentation:style-name="a740" draw:name="Title 1" svg:x="0.67362in" svg:y="0.19621in" svg:width="12.1652in" svg:height="1.06366in" presentation:class="title" presentation:placeholder="false">
          <draw:text-box>
            <text:p text:style-name="a739" text:class-names="" text:cond-style-name=""><text:span text:style-name="a738" text:class-names="">Figure 2. Flowchart showing the coverage of data sources used in the public health evaluation</text:span></text:p>
          </draw:text-box>
          <svg:title/>
          <svg:desc/>
        </draw:frame>
        <draw:frame draw:id="id69" draw:style-name="a741" draw:name="Picture 4" svg:x="0.65216in" svg:y="1.25987in" svg:width="4.5838in" svg:height="5.16302in" style:rel-width="scale" style:rel-height="scale">
          <draw:image xlink:href="media/image3.png" xlink:type="simple" xlink:show="embed" xlink:actuate="onLoad"/>
          <svg:title/>
          <svg:desc>Flowchart showing the coverage of data sources used in the public health evaluation.</svg:desc>
        </draw:frame>
        <draw:frame draw:id="id70" presentation:style-name="a754" draw:name="Content Placeholder 2" svg:x="6.20838in" svg:y="1.38902in" svg:width="6.63044in" svg:height="3.30622in" presentation:class="outline" presentation:placeholder="false">
          <draw:text-box>
            <text:list text:style-name="a744">
              <text:list-item>
                <text:p text:style-name="a743" text:class-names="" text:cond-style-name=""><text:span text:style-name="a742" text:class-names="">SSBBV data was available for 29 of the 34 sites participating in the Programme.</text:span></text:p>
              </text:list-item>
            </text:list>
            <text:list text:style-name="a747">
              <text:list-item>
                <text:p text:style-name="a746" text:class-names="" text:cond-style-name=""><text:span text:style-name="a745" text:class-names="">24 of the 29 sites had SSBBV data of sufficient quality to report BBV test positivity and diagnoses</text:span></text:p>
              </text:list-item>
            </text:list>
            <text:list text:style-name="a750">
              <text:list-item>
                <text:p text:style-name="a749" text:class-names="" text:cond-style-name=""><text:span text:style-name="a748" text:class-names="">SSBBV data was then linked to ECDS data on ED attendances with blood tests for 21 sites.</text:span></text:p>
              </text:list-item>
            </text:list>
            <text:list text:style-name="a753">
              <text:list-item>
                <text:p text:style-name="a752" text:class-names="" text:cond-style-name=""><text:span text:style-name="a751" text:class-names=""/></text:p>
              </text:list-item>
            </text:list>
          </draw:text-box>
          <svg:title/>
          <svg:desc/>
        </draw:frame>
        <draw:frame draw:id="id71" draw:style-name="a757" draw:name="Slide Number Placeholder 4" svg:x="0in" svg:y="6.995in" svg:width="0.65216in" svg:height="0.39931in">
          <draw:text-box>
            <text:p text:style-name="a756" text:class-names="" text:cond-style-name=""><text:span text:style-name="a755" text:class-names=""><text:page-number style:num-format="1" text:fixed="false"/></text:span></text:p>
          </draw:text-box>
          <svg:title/>
          <svg:desc/>
        </draw:frame>
        <draw:frame draw:id="id72" draw:style-name="a764" draw:name="Footer Placeholder 3" svg:x="0.79307in" svg:y="6.995in" svg:width="12.1652in" svg:height="0.39931in">
          <draw:text-box>
            <text:p text:style-name="a763" text:class-names="" text:cond-style-name=""><text:span text:style-name="a758" text:class-names="">Public health evaluation of bloodborne virus (BBV) opt-out testing in emergency departments (EDs) in England: 33-month final report 2025 slide set</text:span><text:span text:style-name="a759" text:class-names=""><text:s text:c="1"/>(</text:span><text:span text:style-name="a760" text:class-names="">v</text:span><text:span text:style-name="a761" text:class-names="">1.0, published December 2025)</text:span><text:span text:style-name="a762" text:class-names=""/></text:p>
          </draw:text-box>
          <svg:title/>
          <svg:desc/>
        </draw:frame>
      </draw:page>
      <draw:page draw:name="Slide284" draw:style-name="a766" draw:master-page-name="Master1-Layout1-cust-Title-Slide" presentation:presentation-page-layout-name="Master1-PPL1" draw:id="Slide-539">
        <draw:frame draw:id="id73" presentation:style-name="a770" draw:name="Title 1" svg:x="0.56097in" svg:y="2.76537in" svg:width="11.46284in" svg:height="2.61111in" presentation:class="title" presentation:placeholder="false">
          <draw:text-box>
            <text:p text:style-name="a769" text:class-names="" text:cond-style-name=""><text:span text:style-name="a767" text:class-names="">Testing</text:span><text:span text:style-name="a768" text:class-names=""/></text:p>
          </draw:text-box>
          <svg:title/>
          <svg:desc/>
        </draw:frame>
      </draw:page>
      <draw:page draw:name="Slide258" draw:style-name="a772" draw:master-page-name="Master1-Layout2-obj-Title-and-Content" presentation:presentation-page-layout-name="Master1-PPL2" draw:id="Slide-513">
        <draw:frame draw:id="id74" presentation:style-name="a776" draw:name="Title 1" svg:x="0.67362in" svg:y="0.19621in" svg:width="12.1652in" svg:height="1.06366in" presentation:class="title" presentation:placeholder="false">
          <draw:text-box>
            <text:p text:style-name="a775" text:class-names="" text:cond-style-name=""><text:span text:style-name="a773" text:class-names="">Main messages: Programme scale</text:span><text:span text:style-name="a774" text:class-names=""/></text:p>
          </draw:text-box>
          <svg:title/>
          <svg:desc/>
        </draw:frame>
        <draw:frame draw:id="id75" presentation:style-name="a805" draw:name="Content Placeholder 2" svg:x="0.79307in" svg:y="1.37066in" svg:width="12.1652in" svg:height="4.75868in" presentation:class="outline" presentation:placeholder="false">
          <draw:text-box>
            <text:list text:style-name="a779">
              <text:list-item>
                <text:p text:style-name="a778" text:class-names="" text:cond-style-name=""><text:span text:style-name="a777" text:class-names="">Scale of the Programme</text:span></text:p>
              </text:list-item>
            </text:list>
            <text:list text:style-name="a783">
              <text:list-item>
                <text:p text:style-name="a782" text:class-names="" text:cond-style-name=""><text:span text:style-name="a780" text:class-names="">NHSE dashboard data indicates that over 7 million tests were undertaken for a BBV in the 34 EDs in the Programme over a 33-month period: 2,781,164 HIV tests, 2,363,443 HCV tests and 1,989,161 HBV tests were completed.</text:span><text:span text:style-name="a781" text:class-names=""><text:s text:c="1"/></text:span></text:p>
              </text:list-item>
            </text:list>
            <text:list text:style-name="a787">
              <text:list-item>
                <text:p text:style-name="a786" text:class-names="" text:cond-style-name=""><text:span text:style-name="a784" text:class-names="">The Programme contributed around 50% of all BBV testing reported in surveillance data from the same geographic regions and timeframe.</text:span><text:span text:style-name="a785" text:class-names=""/></text:p>
              </text:list-item>
            </text:list>
            <text:list text:style-name="a791">
              <text:list-item>
                <text:p text:style-name="a790" text:class-names="" text:cond-style-name=""><text:span text:style-name="a788" text:class-names="">ED attendances and attendees who had a blood test</text:span><text:span text:style-name="a789" text:class-names=""/></text:p>
              </text:list-item>
            </text:list>
            <text:list text:style-name="a794">
              <text:list-item>
                <text:p text:style-name="a793" text:class-names="" text:cond-style-name=""><text:span text:style-name="a792" text:class-names="">Almost 4 million people attended EDs across the 34 participating sites, of whom 2.4 million (60.6%) had a blood test and were eligible for an opt-out BBV test.</text:span></text:p>
              </text:list-item>
            </text:list>
            <text:list text:style-name="a798">
              <text:list-item>
                <text:p text:style-name="a797" text:class-names="" text:cond-style-name=""><text:span text:style-name="a795" text:class-names="">Compared to all residents in the corresponding integrated care boards (ICBs), those attending an ED were older and, in London EDs, more were from an ethnic minority group.</text:span><text:span text:style-name="a796" text:class-names=""/></text:p>
              </text:list-item>
            </text:list>
            <text:list text:style-name="a801">
              <text:list-item>
                <text:p text:style-name="a800" text:class-names="" text:cond-style-name=""><text:span text:style-name="a799" text:class-names=""/></text:p>
              </text:list-item>
            </text:list>
            <text:list text:style-name="a804">
              <text:list-item>
                <text:p text:style-name="a803" text:class-names="" text:cond-style-name=""><text:span text:style-name="a802" text:class-names=""/></text:p>
              </text:list-item>
            </text:list>
          </draw:text-box>
          <svg:title/>
          <svg:desc/>
        </draw:frame>
        <draw:frame draw:id="id76" draw:style-name="a808" draw:name="Slide Number Placeholder 4" svg:x="0in" svg:y="6.99499in" svg:width="0.65216in" svg:height="0.39931in">
          <draw:text-box>
            <text:p text:style-name="a807" text:class-names="" text:cond-style-name=""><text:span text:style-name="a806" text:class-names=""><text:page-number style:num-format="1" text:fixed="false"/></text:span></text:p>
          </draw:text-box>
          <svg:title/>
          <svg:desc/>
        </draw:frame>
        <draw:frame draw:id="id77" draw:style-name="a815" draw:name="Footer Placeholder 3" svg:x="0.79307in" svg:y="6.995in" svg:width="12.37546in" svg:height="0.39931in">
          <draw:text-box>
            <text:p text:style-name="a814" text:class-names="" text:cond-style-name=""><text:span text:style-name="a809" text:class-names="">Public health evaluation of bloodborne virus (BBV) opt-out testing in emergency departments (EDs) in England: 33-month final report 2025 slide set</text:span><text:span text:style-name="a810" text:class-names=""><text:s text:c="1"/>(</text:span><text:span text:style-name="a811" text:class-names="">v</text:span><text:span text:style-name="a812" text:class-names="">1.0, published December 2025)</text:span><text:span text:style-name="a813" text:class-names=""/></text:p>
          </draw:text-box>
          <svg:title/>
          <svg:desc/>
        </draw:frame>
        <presentation:notes draw:style-name="a825">
          <draw:page-thumbnail draw:page-number="12" svg:x="0.75in" svg:y="1.25in" svg:width="6in" svg:height="3.375in" presentation:class="page" draw:id="id78" presentation:style-name="a816" draw:name="Slide Image Placeholder 1">
            <svg:title/>
            <svg:desc/>
          </draw:page-thumbnail>
          <draw:frame draw:id="id79" presentation:style-name="a821" draw:name="Notes Placeholder 2" svg:x="0.75in" svg:y="4.8125in" svg:width="6in" svg:height="3.9375in" presentation:class="notes" presentation:placeholder="false">
            <draw:text-box>
              <text:p text:style-name="a818" text:class-names="" text:cond-style-name=""><text:span text:style-name="a817" text:class-names="">See note slides</text:span></text:p>
              <text:p text:style-name="a820" text:class-names="" text:cond-style-name=""><text:span text:style-name="a819" text:class-names=""/></text:p>
            </draw:text-box>
            <svg:title/>
            <svg:desc/>
          </draw:frame>
          <draw:frame draw:id="id80" draw:style-name="a824" draw:name="Slide Number Placeholder 3" svg:x="4.24826in" svg:y="9.49826in" svg:width="3.25in" svg:height="0.50174in">
            <draw:text-box>
              <text:p text:style-name="a823" text:class-names="" text:cond-style-name=""><text:span text:style-name="a822" text:class-names=""><text:page-number style:num-format="1" text:fixed="false"/></text:span></text:p>
            </draw:text-box>
            <svg:title/>
            <svg:desc/>
          </draw:frame>
        </presentation:notes>
      </draw:page>
      <draw:page draw:name="Slide257" draw:style-name="a827" draw:master-page-name="Master1-Layout2-obj-Title-and-Content" presentation:presentation-page-layout-name="Master1-PPL2" draw:id="Slide-512">
        <draw:frame draw:id="id81" presentation:style-name="a830" draw:name="Title 1" svg:x="0.67362in" svg:y="0.19621in" svg:width="12.1652in" svg:height="1.06366in" presentation:class="title" presentation:placeholder="false">
          <draw:text-box>
            <text:p text:style-name="a829" text:class-names="" text:cond-style-name=""><text:span text:style-name="a828" text:class-names="">Table 1. Number of tests completed in the Programme by BBV</text:span></text:p>
          </draw:text-box>
          <svg:title/>
          <svg:desc/>
        </draw:frame>
        <draw:frame draw:id="id82" draw:name="Table 3" svg:x="0.79319in" svg:y="1.33787in" svg:width="12.19407in" svg:height="4.37144in">
          <table:table table:style-name="a831" table:template-name="{5C22544A-7EE6-4342-B048-85BDC9FD1C3A}" table:use-banding-columns-styles="false" table:use-banding-rows-styles="false" table:use-first-column-styles="true" table:use-first-row-styles="true" table:use-last-column-styles="false" table:use-last-row-styles="false">
            <table:table-column table:style-name="a832" table:default-cell-style-name=""/>
            <table:table-column table:style-name="a833" table:default-cell-style-name=""/>
            <table:table-column table:style-name="a834" table:default-cell-style-name=""/>
            <table:table-column table:style-name="a835" table:default-cell-style-name=""/>
            <table:table-column table:style-name="a836" table:default-cell-style-name=""/>
            <table:table-column table:style-name="a837" table:default-cell-style-name=""/>
            <table:table-row table:style-name="a838" table:default-cell-style-name="">
              <table:table-cell table:style-name="a843">
                <text:list text:style-name="a842">
                  <text:list-item>
                    <text:p text:style-name="a841" text:class-names="" text:cond-style-name=""><text:span text:style-name="a839" text:class-names="">Activity</text:span><text:span text:style-name="a840" text:class-names=""/></text:p>
                  </text:list-item>
                </text:list>
              </table:table-cell>
              <table:table-cell table:style-name="a850">
                <text:list text:style-name="a846">
                  <text:list-item>
                    <text:p text:style-name="a845" text:class-names="" text:cond-style-name=""><text:span text:style-name="a844" text:class-names="">NHS Dashboard attendances<text:s text:c="1"/></text:span></text:p>
                  </text:list-item>
                </text:list>
                <text:list text:style-name="a849">
                  <text:list-item>
                    <text:p text:style-name="a848" text:class-names="" text:cond-style-name=""><text:span text:style-name="a847" text:class-names="">(34 sites)</text:span></text:p>
                  </text:list-item>
                </text:list>
              </table:table-cell>
              <table:table-cell table:style-name="a858">
                <text:list text:style-name="a853">
                  <text:list-item>
                    <text:p text:style-name="a852" text:class-names="" text:cond-style-name=""><text:span text:style-name="a851" text:class-names="">ECDS attendances<text:s text:c="1"/></text:span></text:p>
                  </text:list-item>
                </text:list>
                <text:list text:style-name="a857">
                  <text:list-item>
                    <text:p text:style-name="a856" text:class-names="" text:cond-style-name=""><text:span text:style-name="a854" text:class-names="">(34 sites)</text:span><text:span text:style-name="a855" text:class-names=""/></text:p>
                  </text:list-item>
                </text:list>
              </table:table-cell>
              <table:table-cell table:style-name="a866">
                <text:list text:style-name="a861">
                  <text:list-item>
                    <text:p text:style-name="a860" text:class-names="" text:cond-style-name=""><text:span text:style-name="a859" text:class-names="">ECDS attendees<text:s text:c="1"/></text:span></text:p>
                  </text:list-item>
                </text:list>
                <text:list text:style-name="a865">
                  <text:list-item>
                    <text:p text:style-name="a864" text:class-names="" text:cond-style-name=""><text:span text:style-name="a862" text:class-names="">(34 sites)</text:span><text:span text:style-name="a863" text:class-names=""/></text:p>
                  </text:list-item>
                </text:list>
              </table:table-cell>
              <table:table-cell table:style-name="a874">
                <text:list text:style-name="a870">
                  <text:list-item>
                    <text:p text:style-name="a869" text:class-names="" text:cond-style-name=""><text:span text:style-name="a867" text:class-names="">ECDS<text:s text:c="1"/></text:span><text:span text:style-name="a868" text:class-names="">attendances</text:span></text:p>
                  </text:list-item>
                </text:list>
                <text:list text:style-name="a873">
                  <text:list-item>
                    <text:p text:style-name="a872" text:class-names="" text:cond-style-name=""><text:span text:style-name="a871" text:class-names=""><text:s text:c="1"/>(21 sites)</text:span></text:p>
                  </text:list-item>
                </text:list>
              </table:table-cell>
              <table:table-cell table:style-name="a882">
                <text:list text:style-name="a877">
                  <text:list-item>
                    <text:p text:style-name="a876" text:class-names="" text:cond-style-name=""><text:span text:style-name="a875" text:class-names="">ECDS attendees<text:s text:c="1"/></text:span></text:p>
                  </text:list-item>
                </text:list>
                <text:list text:style-name="a881">
                  <text:list-item>
                    <text:p text:style-name="a880" text:class-names="" text:cond-style-name=""><text:span text:style-name="a878" text:class-names="">(21sites)</text:span><text:span text:style-name="a879" text:class-names=""/></text:p>
                  </text:list-item>
                </text:list>
              </table:table-cell>
            </table:table-row>
            <table:table-row table:style-name="a883" table:default-cell-style-name="">
              <table:table-cell table:style-name="a888">
                <text:list text:style-name="a887">
                  <text:list-item>
                    <text:p text:style-name="a886" text:class-names="" text:cond-style-name=""><text:span text:style-name="a884" text:class-names="">Visits</text:span><text:span text:style-name="a885" text:class-names=""/></text:p>
                  </text:list-item>
                </text:list>
              </table:table-cell>
              <table:table-cell table:style-name="a893">
                <text:list text:style-name="a892">
                  <text:list-item>
                    <text:p text:style-name="a891" text:class-names="" text:cond-style-name=""><text:span text:style-name="a889" text:class-names="">7,661,938</text:span><text:span text:style-name="a890" text:class-names=""/></text:p>
                  </text:list-item>
                </text:list>
              </table:table-cell>
              <table:table-cell table:style-name="a898">
                <text:list text:style-name="a897">
                  <text:list-item>
                    <text:p text:style-name="a896" text:class-names="" text:cond-style-name=""><text:span text:style-name="a894" text:class-names="">7,840,697</text:span><text:span text:style-name="a895" text:class-names=""/></text:p>
                  </text:list-item>
                </text:list>
              </table:table-cell>
              <table:table-cell table:style-name="a903">
                <text:list text:style-name="a902">
                  <text:list-item>
                    <text:p text:style-name="a901" text:class-names="" text:cond-style-name=""><text:span text:style-name="a899" text:class-names="">3,895,593</text:span><text:span text:style-name="a900" text:class-names=""/></text:p>
                  </text:list-item>
                </text:list>
              </table:table-cell>
              <table:table-cell table:style-name="a908">
                <text:list text:style-name="a907">
                  <text:list-item>
                    <text:p text:style-name="a906" text:class-names="" text:cond-style-name=""><text:span text:style-name="a904" text:class-names="">5,211,274</text:span><text:span text:style-name="a905" text:class-names=""/></text:p>
                  </text:list-item>
                </text:list>
              </table:table-cell>
              <table:table-cell table:style-name="a913">
                <text:list text:style-name="a912">
                  <text:list-item>
                    <text:p text:style-name="a911" text:class-names="" text:cond-style-name=""><text:span text:style-name="a909" text:class-names="">2,712,792</text:span><text:span text:style-name="a910" text:class-names=""/></text:p>
                  </text:list-item>
                </text:list>
              </table:table-cell>
            </table:table-row>
            <table:table-row table:style-name="a914" table:default-cell-style-name="">
              <table:table-cell table:style-name="a919">
                <text:list text:style-name="a918">
                  <text:list-item>
                    <text:p text:style-name="a917" text:class-names="" text:cond-style-name=""><text:span text:style-name="a915" text:class-names="">Blood test</text:span><text:span text:style-name="a916" text:class-names=""/></text:p>
                  </text:list-item>
                </text:list>
              </table:table-cell>
              <table:table-cell table:style-name="a924">
                <text:list text:style-name="a923">
                  <text:list-item>
                    <text:p text:style-name="a922" text:class-names="" text:cond-style-name=""><text:span text:style-name="a920" text:class-names="">4,481,699 (58.5%)</text:span><text:span text:style-name="a921" text:class-names=""/></text:p>
                  </text:list-item>
                </text:list>
              </table:table-cell>
              <table:table-cell table:style-name="a929">
                <text:list text:style-name="a928">
                  <text:list-item>
                    <text:p text:style-name="a927" text:class-names="" text:cond-style-name=""><text:span text:style-name="a925" text:class-names="">4,247,489 (54.2%)</text:span><text:span text:style-name="a926" text:class-names=""/></text:p>
                  </text:list-item>
                </text:list>
              </table:table-cell>
              <table:table-cell table:style-name="a934">
                <text:list text:style-name="a933">
                  <text:list-item>
                    <text:p text:style-name="a932" text:class-names="" text:cond-style-name=""><text:span text:style-name="a930" text:class-names="">2,359,458 (60.6%)</text:span><text:span text:style-name="a931" text:class-names=""/></text:p>
                  </text:list-item>
                </text:list>
              </table:table-cell>
              <table:table-cell table:style-name="a939">
                <text:list text:style-name="a938">
                  <text:list-item>
                    <text:p text:style-name="a937" text:class-names="" text:cond-style-name=""><text:span text:style-name="a935" text:class-names="">2,806,977 (53.9%)</text:span><text:span text:style-name="a936" text:class-names=""/></text:p>
                  </text:list-item>
                </text:list>
              </table:table-cell>
              <table:table-cell table:style-name="a944">
                <text:list text:style-name="a943">
                  <text:list-item>
                    <text:p text:style-name="a942" text:class-names="" text:cond-style-name=""><text:span text:style-name="a940" text:class-names="">1,617,762 (59.6%)</text:span><text:span text:style-name="a941" text:class-names=""/></text:p>
                  </text:list-item>
                </text:list>
              </table:table-cell>
            </table:table-row>
            <table:table-row table:style-name="a945" table:default-cell-style-name="">
              <table:table-cell table:style-name="a950">
                <text:list text:style-name="a949">
                  <text:list-item>
                    <text:p text:style-name="a948" text:class-names="" text:cond-style-name=""><text:span text:style-name="a946" text:class-names="">Any BBV test</text:span><text:span text:style-name="a947" text:class-names=""/></text:p>
                  </text:list-item>
                </text:list>
              </table:table-cell>
              <table:table-cell table:style-name="a954">
                <text:list text:style-name="a953">
                  <text:list-item>
                    <text:p text:style-name="a952" text:class-names="" text:cond-style-name=""><text:span text:style-name="a951" text:class-names="">Not available</text:span></text:p>
                  </text:list-item>
                </text:list>
              </table:table-cell>
              <table:table-cell table:style-name="a957">
                <text:p text:style-name="a956" text:class-names="" text:cond-style-name=""><text:span text:style-name="a955" text:class-names="">Not available</text:span></text:p>
              </table:table-cell>
              <table:table-cell table:style-name="a960">
                <text:p text:style-name="a959" text:class-names="" text:cond-style-name=""><text:span text:style-name="a958" text:class-names="">Not available</text:span></text:p>
              </table:table-cell>
              <table:table-cell table:style-name="a964">
                <text:list text:style-name="a963">
                  <text:list-item>
                    <text:p text:style-name="a962" text:class-names="" text:cond-style-name=""><text:span text:style-name="a961" text:class-names="">1,570,896 (56.0%)</text:span></text:p>
                  </text:list-item>
                </text:list>
              </table:table-cell>
              <table:table-cell table:style-name="a969">
                <text:list text:style-name="a968">
                  <text:list-item>
                    <text:p text:style-name="a967" text:class-names="" text:cond-style-name=""><text:span text:style-name="a965" text:class-names="">1,120,329 (69.3%)</text:span><text:span text:style-name="a966" text:class-names=""/></text:p>
                  </text:list-item>
                </text:list>
              </table:table-cell>
            </table:table-row>
            <table:table-row table:style-name="a970" table:default-cell-style-name="">
              <table:table-cell table:style-name="a975">
                <text:list text:style-name="a974">
                  <text:list-item>
                    <text:p text:style-name="a973" text:class-names="" text:cond-style-name=""><text:span text:style-name="a971" text:class-names="">HIV test</text:span><text:span text:style-name="a972" text:class-names=""/></text:p>
                  </text:list-item>
                </text:list>
              </table:table-cell>
              <table:table-cell table:style-name="a980">
                <text:list text:style-name="a979">
                  <text:list-item>
                    <text:p text:style-name="a978" text:class-names="" text:cond-style-name=""><text:span text:style-name="a976" text:class-names="">2,781,164</text:span><text:span text:style-name="a977" text:class-names=""/></text:p>
                  </text:list-item>
                </text:list>
              </table:table-cell>
              <table:table-cell table:style-name="a983">
                <text:p text:style-name="a982" text:class-names="" text:cond-style-name=""><text:span text:style-name="a981" text:class-names="">Not available</text:span></text:p>
              </table:table-cell>
              <table:table-cell table:style-name="a986">
                <text:p text:style-name="a985" text:class-names="" text:cond-style-name=""><text:span text:style-name="a984" text:class-names="">Not available</text:span></text:p>
              </table:table-cell>
              <table:table-cell table:style-name="a990">
                <text:list text:style-name="a989">
                  <text:list-item>
                    <text:p text:style-name="a988" text:class-names="" text:cond-style-name=""><text:span text:style-name="a987" text:class-names="">1,517,592 (54.1%)</text:span></text:p>
                  </text:list-item>
                </text:list>
              </table:table-cell>
              <table:table-cell table:style-name="a995">
                <text:list text:style-name="a994">
                  <text:list-item>
                    <text:p text:style-name="a993" text:class-names="" text:cond-style-name=""><text:span text:style-name="a991" text:class-names="">1,102,647 (68.2%)</text:span><text:span text:style-name="a992" text:class-names=""/></text:p>
                  </text:list-item>
                </text:list>
              </table:table-cell>
            </table:table-row>
            <table:table-row table:style-name="a996" table:default-cell-style-name="">
              <table:table-cell table:style-name="a1001">
                <text:list text:style-name="a1000">
                  <text:list-item>
                    <text:p text:style-name="a999" text:class-names="" text:cond-style-name=""><text:span text:style-name="a997" text:class-names="">HCV test</text:span><text:span text:style-name="a998" text:class-names=""/></text:p>
                  </text:list-item>
                </text:list>
              </table:table-cell>
              <table:table-cell table:style-name="a1006">
                <text:list text:style-name="a1005">
                  <text:list-item>
                    <text:p text:style-name="a1004" text:class-names="" text:cond-style-name=""><text:span text:style-name="a1002" text:class-names="">2,363,443</text:span><text:span text:style-name="a1003" text:class-names=""/></text:p>
                  </text:list-item>
                </text:list>
              </table:table-cell>
              <table:table-cell table:style-name="a1009">
                <text:p text:style-name="a1008" text:class-names="" text:cond-style-name=""><text:span text:style-name="a1007" text:class-names="">Not available</text:span></text:p>
              </table:table-cell>
              <table:table-cell table:style-name="a1012">
                <text:p text:style-name="a1011" text:class-names="" text:cond-style-name=""><text:span text:style-name="a1010" text:class-names="">Not available</text:span></text:p>
              </table:table-cell>
              <table:table-cell table:style-name="a1016">
                <text:list text:style-name="a1015">
                  <text:list-item>
                    <text:p text:style-name="a1014" text:class-names="" text:cond-style-name=""><text:span text:style-name="a1013" text:class-names="">1,122,653 (40.0%)</text:span></text:p>
                  </text:list-item>
                </text:list>
              </table:table-cell>
              <table:table-cell table:style-name="a1021">
                <text:list text:style-name="a1020">
                  <text:list-item>
                    <text:p text:style-name="a1019" text:class-names="" text:cond-style-name=""><text:span text:style-name="a1017" text:class-names="">851,747 (52.7%)</text:span><text:span text:style-name="a1018" text:class-names=""/></text:p>
                  </text:list-item>
                </text:list>
              </table:table-cell>
            </table:table-row>
            <table:table-row table:style-name="a1022" table:default-cell-style-name="">
              <table:table-cell table:style-name="a1027">
                <text:list text:style-name="a1026">
                  <text:list-item>
                    <text:p text:style-name="a1025" text:class-names="" text:cond-style-name=""><text:span text:style-name="a1023" text:class-names="">HBV test</text:span><text:span text:style-name="a1024" text:class-names=""/></text:p>
                  </text:list-item>
                </text:list>
              </table:table-cell>
              <table:table-cell table:style-name="a1032">
                <text:list text:style-name="a1031">
                  <text:list-item>
                    <text:p text:style-name="a1030" text:class-names="" text:cond-style-name=""><text:span text:style-name="a1028" text:class-names="">1,989,161</text:span><text:span text:style-name="a1029" text:class-names=""/></text:p>
                  </text:list-item>
                </text:list>
              </table:table-cell>
              <table:table-cell table:style-name="a1035">
                <text:p text:style-name="a1034" text:class-names="" text:cond-style-name=""><text:span text:style-name="a1033" text:class-names="">Not available</text:span></text:p>
              </table:table-cell>
              <table:table-cell table:style-name="a1038">
                <text:p text:style-name="a1037" text:class-names="" text:cond-style-name=""><text:span text:style-name="a1036" text:class-names="">Not available</text:span></text:p>
              </table:table-cell>
              <table:table-cell table:style-name="a1042">
                <text:list text:style-name="a1041">
                  <text:list-item>
                    <text:p text:style-name="a1040" text:class-names="" text:cond-style-name=""><text:span text:style-name="a1039" text:class-names="">901,889 (32.1%)</text:span></text:p>
                  </text:list-item>
                </text:list>
              </table:table-cell>
              <table:table-cell table:style-name="a1047">
                <text:list text:style-name="a1046">
                  <text:list-item>
                    <text:p text:style-name="a1045" text:class-names="" text:cond-style-name=""><text:span text:style-name="a1043" text:class-names="">689,656 (42.6%)</text:span><text:span text:style-name="a1044" text:class-names=""/></text:p>
                  </text:list-item>
                </text:list>
              </table:table-cell>
            </table:table-row>
          </table:table>
          <draw:image xlink:href="media/image4.png" xlink:type="simple" xlink:show="embed" xlink:actuate="onLoad"/>
          <svg:title/>
          <svg:desc>Table showing number of tests completed in the Programme by BBV.</svg:desc>
        </draw:frame>
        <draw:frame draw:id="id83" draw:style-name="a1051" draw:name="TextBox 7" svg:x="0.79307in" svg:y="6.43635in" svg:width="9.5942in" svg:height="0.30293in">
          <draw:text-box>
            <text:p text:style-name="a1050" text:class-names="" text:cond-style-name=""><text:span text:style-name="a1048" text:class-names="">Source: NHSE Programme Dashboard data for 34 sites. SSBBV data 24 sites. SSBBV data linked to ECDS data for 21 sites.</text:span><text:span text:style-name="a1049" text:class-names=""/></text:p>
          </draw:text-box>
          <svg:title/>
          <svg:desc/>
        </draw:frame>
        <draw:frame draw:id="id84" draw:style-name="a1054" draw:name="Slide Number Placeholder 4" svg:x="0in" svg:y="6.99499in" svg:width="0.65216in" svg:height="0.39931in">
          <draw:text-box>
            <text:p text:style-name="a1053" text:class-names="" text:cond-style-name=""><text:span text:style-name="a1052" text:class-names=""><text:page-number style:num-format="1" text:fixed="false"/></text:span></text:p>
          </draw:text-box>
          <svg:title/>
          <svg:desc/>
        </draw:frame>
        <draw:frame draw:id="id85" draw:style-name="a1061" draw:name="Footer Placeholder 3" svg:x="0.79307in" svg:y="7.09137in" svg:width="12.1652in" svg:height="0.30293in">
          <draw:text-box>
            <text:p text:style-name="a1060" text:class-names="" text:cond-style-name=""><text:span text:style-name="a1055" text:class-names="">Public health evaluation of bloodborne virus (BBV) opt-out testing in emergency departments (EDs) in England: 33-month final report 2025 slide set</text:span><text:span text:style-name="a1056" text:class-names=""><text:s text:c="1"/>(</text:span><text:span text:style-name="a1057" text:class-names="">v</text:span><text:span text:style-name="a1058" text:class-names="">1.0, published December 2025)</text:span><text:span text:style-name="a1059" text:class-names=""/></text:p>
          </draw:text-box>
          <svg:title/>
          <svg:desc/>
        </draw:frame>
        <presentation:notes draw:style-name="a1110">
          <draw:page-thumbnail draw:page-number="13" svg:x="0.75in" svg:y="1.25in" svg:width="6in" svg:height="3.375in" presentation:class="page" draw:id="id86" presentation:style-name="a1062" draw:name="Slide Image Placeholder 1">
            <svg:title/>
            <svg:desc/>
          </draw:page-thumbnail>
          <draw:frame draw:id="id87" presentation:style-name="a1105" draw:name="Notes Placeholder 2" svg:x="0.75in" svg:y="4.8125in" svg:width="6in" svg:height="3.9375in" presentation:class="notes" presentation:placeholder="false">
            <draw:text-box>
              <text:p text:style-name="a1065" text:class-names="" text:cond-style-name=""><text:span text:style-name="a1063" text:class-names="">NHS Dashboard:</text:span><text:span text:style-name="a1064" text:class-names=""/></text:p>
              <text:list text:style-name="a1068">
                <text:list-item>
                  <text:p text:style-name="a1067" text:class-names="" text:cond-style-name=""><text:span text:style-name="a1066" text:class-names="">7,661,938 attendances, of which 4,481,699 (58.5%) had a blood test.</text:span></text:p>
                </text:list-item>
              </text:list>
              <text:list text:style-name="a1072">
                <text:list-item>
                  <text:p text:style-name="a1071" text:class-names="" text:cond-style-name=""><text:span text:style-name="a1069" text:class-names="">Of those who had a blood test, 2,781,164 had a HIV test, 2,363,443 had a HCV test, 1,989,161 had a HBV test.</text:span><text:span text:style-name="a1070" text:class-names=""/></text:p>
                </text:list-item>
              </text:list>
              <text:p text:style-name="a1074" text:class-names="" text:cond-style-name=""><text:span text:style-name="a1073" text:class-names="">ECDS 34 sites:</text:span></text:p>
              <text:list text:style-name="a1078">
                <text:list-item>
                  <text:p text:style-name="a1077" text:class-names="" text:cond-style-name=""><text:span text:style-name="a1075" text:class-names="">7,840,697 attendances across 3,895,593 attendees (adjusted for go-live dates for HIV testing at each site) during the 33-month period between April 2022 and December 2024</text:span><text:span text:style-name="a1076" text:class-names=""/></text:p>
                </text:list-item>
              </text:list>
              <text:list text:style-name="a1082">
                <text:list-item>
                  <text:p text:style-name="a1081" text:class-names="" text:cond-style-name=""><text:span text:style-name="a1079" text:class-names="">Of the 7,840,697 attendances, 4,247,489 (54.2%) included a blood test and were therefore eligible for BBV opt-out testing.</text:span><text:span text:style-name="a1080" text:class-names=""/></text:p>
                </text:list-item>
              </text:list>
              <text:list text:style-name="a1086">
                <text:list-item>
                  <text:p text:style-name="a1085" text:class-names="" text:cond-style-name=""><text:span text:style-name="a1083" text:class-names="">Of the 3,895,593 attendees (people), 2,359,458 (60.6%) had a blood test and were therefore eligible to have an opt-out BBV test. </text:span><text:span text:style-name="a1084" text:class-names=""/></text:p>
                </text:list-item>
              </text:list>
              <text:p text:style-name="a1088" text:class-names="" text:cond-style-name=""><text:span text:style-name="a1087" text:class-names="">ECDS linked to SSBBV 21 sites:</text:span></text:p>
              <text:list text:style-name="a1091">
                <text:list-item>
                  <text:p text:style-name="a1090" text:class-names="" text:cond-style-name=""><text:span text:style-name="a1089" text:class-names="">1,617,762 (59.6%) of 2,712,792 attendees had a blood test.</text:span></text:p>
                </text:list-item>
              </text:list>
              <text:list text:style-name="a1095">
                <text:list-item>
                  <text:p text:style-name="a1094" text:class-names="" text:cond-style-name=""><text:span text:style-name="a1092" text:class-names="">69.3% (1,120,329 out of 1,617,762) of eligible attendees were tested for a BBV during the Programme.</text:span><text:span text:style-name="a1093" text:class-names=""/></text:p>
                </text:list-item>
              </text:list>
              <text:list text:style-name="a1099">
                <text:list-item>
                  <text:p text:style-name="a1098" text:class-names="" text:cond-style-name=""><text:span text:style-name="a1096" text:class-names="">Of the 1,120,329 tested for a BBV,<text:s text:c="1"/></text:span><text:span text:style-name="a1097" text:class-names="">1,102,647 (68.2%) had a HIV test, 851,747 (52.7%) had a HCV test and 689,656 (42.6%) had a HBV test.</text:span></text:p>
                </text:list-item>
              </text:list>
              <text:list text:style-name="a1102">
                <text:list-item>
                  <text:p text:style-name="a1101" text:class-names="" text:cond-style-name=""><text:span text:style-name="a1100" text:class-names=""/></text:p>
                </text:list-item>
              </text:list>
              <text:p text:style-name="a1104" text:class-names="" text:cond-style-name=""><text:span text:style-name="a1103" text:class-names="">See note slides</text:span></text:p>
            </draw:text-box>
            <svg:title/>
            <svg:desc/>
          </draw:frame>
          <draw:frame draw:id="id88" draw:style-name="a1109" draw:name="Slide Number Placeholder 3" svg:x="4.24826in" svg:y="9.49826in" svg:width="3.25in" svg:height="0.50174in">
            <draw:text-box>
              <text:p text:style-name="a1108" text:class-names="" text:cond-style-name=""><text:span text:style-name="a1106" text:class-names=""><text:page-number style:num-format="1" text:fixed="false"/></text:span><text:span text:style-name="a1107" text:class-names=""/></text:p>
            </draw:text-box>
            <svg:title/>
            <svg:desc/>
          </draw:frame>
        </presentation:notes>
      </draw:page>
      <draw:page draw:name="Slide241" draw:style-name="a1112" draw:master-page-name="Master1-Layout2-obj-Title-and-Content" presentation:presentation-page-layout-name="Master1-PPL2" draw:id="Slide-496">
        <draw:frame draw:id="id89" presentation:style-name="a1116" draw:name="Title 1" svg:x="0.67362in" svg:y="0.19621in" svg:width="12.1652in" svg:height="1.06366in" presentation:class="title" presentation:placeholder="false">
          <draw:text-box>
            <text:p text:style-name="a1115" text:class-names="" text:cond-style-name=""><text:span text:style-name="a1113" text:class-names="">Main messages: Programme uptake</text:span><text:span text:style-name="a1114" text:class-names=""/></text:p>
          </draw:text-box>
          <svg:title/>
          <svg:desc/>
        </draw:frame>
        <draw:frame draw:id="id90" presentation:style-name="a1135" draw:name="Content Placeholder 2" svg:x="0.80431in" svg:y="1.37066in" svg:width="12.1652in" svg:height="4.75868in" presentation:class="outline" presentation:placeholder="false">
          <draw:text-box>
            <text:list text:style-name="a1119">
              <text:list-item>
                <text:p text:style-name="a1118" text:class-names="" text:cond-style-name=""><text:span text:style-name="a1117" text:class-names="">Uptake of BBV testing</text:span></text:p>
              </text:list-item>
            </text:list>
            <text:list text:style-name="a1122">
              <text:list-item>
                <text:p text:style-name="a1121" text:class-names="" text:cond-style-name=""><text:span text:style-name="a1120" text:class-names="">At the 21 ED sites with complete surveillance data, 69.3% of eligible attendees were tested for any BBV, varying from 44% to 80% across sites.</text:span></text:p>
              </text:list-item>
            </text:list>
            <text:list text:style-name="a1125">
              <text:list-item>
                <text:p text:style-name="a1124" text:class-names="" text:cond-style-name=""><text:span text:style-name="a1123" text:class-names="">9.6% of eligible attendees had a repeat BBV test within 6 months (the minimum blocking period reported across included sites) at any ED site in the Programme, which suggests scope for improved efficiency.</text:span></text:p>
              </text:list-item>
            </text:list>
            <text:list text:style-name="a1128">
              <text:list-item>
                <text:p text:style-name="a1127" text:class-names="" text:cond-style-name=""><text:span text:style-name="a1126" text:class-names="">62.8% of eligible attendees had no record of a previous BBV test in surveillance data.</text:span></text:p>
              </text:list-item>
            </text:list>
            <text:list text:style-name="a1131">
              <text:list-item>
                <text:p text:style-name="a1130" text:class-names="" text:cond-style-name=""><text:span text:style-name="a1129" text:class-names="">People testing in the Programme were older and a higher proportion were from an ethnic minority group, compared to the population testing outside of the Programme. which partly reflects the demographics of the population attending EDs compared to the general population.</text:span></text:p>
              </text:list-item>
            </text:list>
            <text:list text:style-name="a1134">
              <text:list-item>
                <text:p text:style-name="a1133" text:class-names="" text:cond-style-name=""><text:span text:style-name="a1132" text:class-names=""/></text:p>
              </text:list-item>
            </text:list>
          </draw:text-box>
          <svg:title/>
          <svg:desc/>
        </draw:frame>
        <draw:frame draw:id="id91" draw:style-name="a1138" draw:name="Slide Number Placeholder 4" svg:x="0in" svg:y="6.94553in" svg:width="0.65216in" svg:height="0.39931in">
          <draw:text-box>
            <text:p text:style-name="a1137" text:class-names="" text:cond-style-name=""><text:span text:style-name="a1136" text:class-names=""><text:page-number style:num-format="1" text:fixed="false"/></text:span></text:p>
          </draw:text-box>
          <svg:title/>
          <svg:desc/>
        </draw:frame>
        <draw:frame draw:id="id92" draw:style-name="a1145" draw:name="Footer Placeholder 3" svg:x="0.80431in" svg:y="7.00184in" svg:width="12.26311in" svg:height="0.29362in">
          <draw:text-box>
            <text:p text:style-name="a1144" text:class-names="" text:cond-style-name=""><text:span text:style-name="a1139" text:class-names="">Public health evaluation of bloodborne virus (BBV) opt-out testing in emergency departments (EDs) in England: 33-month final report 2025 slide set</text:span><text:span text:style-name="a1140" text:class-names=""><text:s text:c="1"/>(</text:span><text:span text:style-name="a1141" text:class-names="">v</text:span><text:span text:style-name="a1142" text:class-names="">1.0, published December 2025)</text:span><text:span text:style-name="a1143" text:class-names=""/></text:p>
          </draw:text-box>
          <svg:title/>
          <svg:desc/>
        </draw:frame>
        <presentation:notes draw:style-name="a1153">
          <draw:page-thumbnail draw:page-number="14" svg:x="0.75in" svg:y="1.25in" svg:width="6in" svg:height="3.375in" presentation:class="page" draw:id="id93" presentation:style-name="a1146" draw:name="Slide Image Placeholder 1">
            <svg:title/>
            <svg:desc/>
          </draw:page-thumbnail>
          <draw:frame draw:id="id94" presentation:style-name="a1149" draw:name="Notes Placeholder 2" svg:x="0.75in" svg:y="4.8125in" svg:width="6in" svg:height="3.9375in" presentation:class="notes" presentation:placeholder="false">
            <draw:text-box>
              <text:p text:style-name="a1148" text:class-names="" text:cond-style-name=""><text:span text:style-name="a1147" text:class-names="">See note slides</text:span></text:p>
            </draw:text-box>
            <svg:title/>
            <svg:desc/>
          </draw:frame>
          <draw:frame draw:id="id95" draw:style-name="a1152" draw:name="Slide Number Placeholder 3" svg:x="4.24826in" svg:y="9.49826in" svg:width="3.25in" svg:height="0.50174in">
            <draw:text-box>
              <text:p text:style-name="a1151" text:class-names="" text:cond-style-name=""><text:span text:style-name="a1150" text:class-names=""><text:page-number style:num-format="1" text:fixed="false"/></text:span></text:p>
            </draw:text-box>
            <svg:title/>
            <svg:desc/>
          </draw:frame>
        </presentation:notes>
      </draw:page>
      <draw:page draw:name="Slide242" draw:style-name="a1155" draw:master-page-name="Master1-Layout2-obj-Title-and-Content" presentation:presentation-page-layout-name="Master1-PPL2" draw:id="Slide-497">
        <draw:frame draw:id="id96" presentation:style-name="a1158" draw:name="Title 1" svg:x="0.67362in" svg:y="0.19621in" svg:width="12.1652in" svg:height="0.56511in" presentation:class="title" presentation:placeholder="false">
          <draw:text-box>
            <text:p text:style-name="a1157" text:class-names="" text:cond-style-name=""><text:span text:style-name="a1156" text:class-names="">Figure 3. Average coverage of BBV testing by month</text:span></text:p>
          </draw:text-box>
          <svg:title/>
          <svg:desc/>
        </draw:frame>
        <draw:frame draw:id="id97" draw:style-name="a1159" draw:name="Picture 6" svg:x="0.79307in" svg:y="1.01764in" svg:width="7.59926in" svg:height="5.06617in" style:rel-width="scale" style:rel-height="scale">
          <draw:image xlink:href="media/image5.png" xlink:type="simple" xlink:show="embed" xlink:actuate="onLoad"/>
          <svg:title/>
          <svg:desc>Line chart showing average coverage of BBV testing by month.</svg:desc>
        </draw:frame>
        <draw:frame draw:id="id98" draw:style-name="a1174" draw:name="TextBox 7" svg:x="8.69879in" svg:y="1.15988in" svg:width="4.25948in" svg:height="2.12051in">
          <draw:text-box>
            <text:p text:style-name="a1165" text:class-names="" text:cond-style-name=""><text:span text:style-name="a1160" text:class-names="">Note 1: uptake by month for the 21 sites according to a person’s first visit to an </text:span><text:span text:style-name="a1161" text:class-names="">ED</text:span><text:span text:style-name="a1162" text:class-names=""> at a particular site within the Programme, indirectly accounting for blocking within a site so that test uptake is not underestimated. The Interquartile range (</text:span><text:span text:style-name="a1163" text:class-names="">IQR)</text:span><text:span text:style-name="a1164" text:class-names=""> across sites is shown by the grey shaded area.</text:span></text:p>
            <text:p text:style-name="a1167" text:class-names="" text:cond-style-name=""><text:span text:style-name="a1166" text:class-names=""/></text:p>
            <text:p text:style-name="a1173" text:class-names="" text:cond-style-name=""><text:span text:style-name="a1168" text:class-names="">More details can be found in the Public health evaluation of<text:s text:c="1"/></text:span><text:span text:style-name="a1169" text:class-names=""><text:a xlink:href="https://www.gov.uk/government/publications/bloodborne-viruses-opt-out-testing-in-emergency-departments" text:style-name="" text:visited-style-name="">BBV opt-out testing in EDs in England, 33-month final report<text:s text:c="1"/></text:a></text:span><text:span text:style-name="a1170" text:class-names=""><text:a xlink:href="https://www.gov.uk/government/publications/bloodborne-viruses-opt-out-testing-in-emergency-departments" text:style-name="" text:visited-style-name="">2025</text:a></text:span><text:span text:style-name="a1171" text:class-names="">.<text:s text:c="1"/></text:span><text:span text:style-name="a1172" text:class-names=""/></text:p>
          </draw:text-box>
          <svg:title/>
          <svg:desc/>
        </draw:frame>
        <draw:frame draw:id="id99" draw:style-name="a1178" draw:name="TextBox 4" svg:x="0.79307in" svg:y="6.48236in" svg:width="8.31159in" svg:height="0.30293in">
          <draw:text-box>
            <text:p text:style-name="a1177" text:class-names="" text:cond-style-name=""><text:span text:style-name="a1175" text:class-names="">Source: SSBBV data linked to ECDS data for 21 sites.</text:span><text:span text:style-name="a1176" text:class-names=""/></text:p>
          </draw:text-box>
          <svg:title/>
          <svg:desc/>
        </draw:frame>
        <draw:frame draw:id="id100" draw:style-name="a1181" draw:name="Slide Number Placeholder 4" svg:x="0in" svg:y="7.04161in" svg:width="0.65216in" svg:height="0.39931in">
          <draw:text-box>
            <text:p text:style-name="a1180" text:class-names="" text:cond-style-name=""><text:span text:style-name="a1179" text:class-names=""><text:page-number style:num-format="1" text:fixed="false"/></text:span></text:p>
          </draw:text-box>
          <svg:title/>
          <svg:desc/>
        </draw:frame>
        <draw:frame draw:id="id101" draw:style-name="a1188" draw:name="Footer Placeholder 3" svg:x="0.79307in" svg:y="6.995in" svg:width="12.1652in" svg:height="0.39931in">
          <draw:text-box>
            <text:p text:style-name="a1187" text:class-names="" text:cond-style-name=""><text:span text:style-name="a1182" text:class-names="">Public health evaluation of bloodborne virus (BBV) opt-out testing in emergency departments (EDs) in England: 33-month final report 2025 slide set</text:span><text:span text:style-name="a1183" text:class-names=""><text:s text:c="1"/>(</text:span><text:span text:style-name="a1184" text:class-names="">v</text:span><text:span text:style-name="a1185" text:class-names="">1.0, published December 2025)</text:span><text:span text:style-name="a1186" text:class-names=""/></text:p>
          </draw:text-box>
          <svg:title/>
          <svg:desc/>
        </draw:frame>
        <presentation:notes draw:style-name="a1212">
          <draw:page-thumbnail draw:page-number="15" svg:x="0.75in" svg:y="1.25in" svg:width="6in" svg:height="3.375in" presentation:class="page" draw:id="id102" presentation:style-name="a1189" draw:name="Slide Image Placeholder 1">
            <svg:title/>
            <svg:desc/>
          </draw:page-thumbnail>
          <draw:frame draw:id="id103" presentation:style-name="a1207" draw:name="Notes Placeholder 2" svg:x="0.75in" svg:y="4.8125in" svg:width="6in" svg:height="3.9375in" presentation:class="notes" presentation:placeholder="false">
            <draw:text-box>
              <text:list text:style-name="a1192">
                <text:list-item>
                  <text:p text:style-name="a1191" text:class-names="" text:cond-style-name=""><text:span text:style-name="a1190" text:class-names="">69% of eligible attendees were tested for a BBV, with variation by site.</text:span></text:p>
                </text:list-item>
              </text:list>
              <text:list text:style-name="a1195">
                <text:list-item>
                  <text:p text:style-name="a1194" text:class-names="" text:cond-style-name=""><text:span text:style-name="a1193" text:class-names="">60% of people tested through the programme had no record of being tested for any of the BBVs in other settings through SSBBV and 73.4% of people newly diagnosed through the Programme tested had no record of a previous BBV test.</text:span></text:p>
                </text:list-item>
              </text:list>
              <text:list text:style-name="a1199">
                <text:list-item>
                  <text:p text:style-name="a1198" text:class-names="" text:cond-style-name=""><text:span text:style-name="a1196" text:class-names="">Test uptake across sites ranged from 43.8% to 79.8% overall and increased over the duration of the Programme, with the first year of the Programme showing the greatest variation.</text:span><text:span text:style-name="a1197" text:class-names=""/></text:p>
                </text:list-item>
              </text:list>
              <text:list text:style-name="a1202">
                <text:list-item>
                  <text:p text:style-name="a1201" text:class-names="" text:cond-style-name=""><text:span text:style-name="a1200" text:class-names=""/></text:p>
                </text:list-item>
              </text:list>
              <text:p text:style-name="a1204" text:class-names="" text:cond-style-name=""><text:span text:style-name="a1203" text:class-names=""/></text:p>
              <text:p text:style-name="a1206" text:class-names="" text:cond-style-name=""><text:span text:style-name="a1205" text:class-names="">See note slides</text:span></text:p>
            </draw:text-box>
            <svg:title/>
            <svg:desc/>
          </draw:frame>
          <draw:frame draw:id="id104" draw:style-name="a1211" draw:name="Slide Number Placeholder 3" svg:x="4.24826in" svg:y="9.49826in" svg:width="3.25in" svg:height="0.50174in">
            <draw:text-box>
              <text:p text:style-name="a1210" text:class-names="" text:cond-style-name=""><text:span text:style-name="a1208" text:class-names=""><text:page-number style:num-format="1" text:fixed="false"/></text:span><text:span text:style-name="a1209" text:class-names=""/></text:p>
            </draw:text-box>
            <svg:title/>
            <svg:desc/>
          </draw:frame>
        </presentation:notes>
      </draw:page>
      <draw:page draw:name="Slide243" draw:style-name="a1214" draw:master-page-name="Master1-Layout2-obj-Title-and-Content" presentation:presentation-page-layout-name="Master1-PPL2" draw:id="Slide-498">
        <draw:frame draw:id="id105" presentation:style-name="a1218" draw:name="Title 1" svg:x="0.67362in" svg:y="0.19621in" svg:width="12.1652in" svg:height="1.06366in" presentation:class="title" presentation:placeholder="false">
          <draw:text-box>
            <text:p text:style-name="a1217" text:class-names="" text:cond-style-name=""><text:span text:style-name="a1215" text:class-names="">Figure 4. Proportion of eligible attendees within each age group that had any BBV test as part of the Programme and in other settings</text:span><text:span text:style-name="a1216" text:class-names=""/></text:p>
          </draw:text-box>
          <svg:title/>
          <svg:desc/>
        </draw:frame>
        <draw:frame draw:id="id106" draw:style-name="a1219" draw:name="Picture 5" svg:x="0.79307in" svg:y="1.48441in" svg:width="7.16012in" svg:height="4.77342in" style:rel-width="scale" style:rel-height="scale">
          <draw:image xlink:href="media/image6.png" xlink:type="simple" xlink:show="embed" xlink:actuate="onLoad"/>
          <svg:title/>
          <svg:desc>Horizontal bar chart showing proportion of eligible attendees within each age group that had any BBV test as part of the Programme and in other settings.</svg:desc>
        </draw:frame>
        <draw:frame draw:id="id107" draw:style-name="a1249" draw:name="TextBox 7" svg:x="9.13598in" svg:y="1.51225in" svg:width="3.82229in" svg:height="3.53418in">
          <draw:text-box>
            <text:p text:style-name="a1240" text:class-names="" text:cond-style-name=""><text:span text:style-name="a1220" text:class-names="">Note 1:<text:s text:c="1"/></text:span><text:span text:style-name="a1221" text:class-names="">testing outside of the Programme refers to testing in </text:span><text:span text:style-name="a1222" text:class-names="">SHSs</text:span><text:span text:style-name="a1223" text:class-names=""> for HIV and testing in primary and community care settings for </text:span><text:span text:style-name="a1224" text:class-names="">HBV</text:span><text:span text:style-name="a1225" text:class-names=""> and </text:span><text:span text:style-name="a1226" text:class-names="">HCV</text:span><text:span text:style-name="a1227" text:class-names=""> (such as </text:span><text:span text:style-name="a1228" text:class-names="">GP</text:span><text:span text:style-name="a1229" text:class-names="">, </text:span><text:span text:style-name="a1230" text:class-names="">SHSs</text:span><text:span text:style-name="a1231" text:class-names="">, drug and prison services, and excluding antenatal screening for </text:span><text:span text:style-name="a1232" text:class-names="">HBV</text:span><text:span text:style-name="a1233" text:class-names="">). Data relating to people tested in </text:span><text:span text:style-name="a1234" text:class-names="">SHSs</text:span><text:span text:style-name="a1235" text:class-names=""> and primary and community care settings has been restricted to local authorities where </text:span><text:span text:style-name="a1236" text:class-names="">ED</text:span><text:span text:style-name="a1237" text:class-names=""> testing occurred within the Programme. </text:span><text:span text:style-name="a1238" text:class-names="">SHSs</text:span><text:span text:style-name="a1239" text:class-names=""> are used as the comparator for HIV testing as data is more complete and this is the setting where most HIV testing activity occurs.</text:span></text:p>
            <text:p text:style-name="a1242" text:class-names="" text:cond-style-name=""><text:span text:style-name="a1241" text:class-names=""/></text:p>
            <text:p text:style-name="a1248" text:class-names="" text:cond-style-name=""><text:span text:style-name="a1243" text:class-names="">More details can be found in the Public health evaluation of<text:s text:c="1"/></text:span><text:span text:style-name="a1244" text:class-names=""><text:a xlink:href="https://www.gov.uk/government/publications/bloodborne-viruses-opt-out-testing-in-emergency-departments" text:style-name="" text:visited-style-name="">BBV opt-out testing in EDs in England, 33-month final report<text:s text:c="1"/></text:a></text:span><text:span text:style-name="a1245" text:class-names=""><text:a xlink:href="https://www.gov.uk/government/publications/bloodborne-viruses-opt-out-testing-in-emergency-departments" text:style-name="" text:visited-style-name="">2025</text:a></text:span><text:span text:style-name="a1246" text:class-names="">.</text:span><text:span text:style-name="a1247" text:class-names=""/></text:p>
          </draw:text-box>
          <svg:title/>
          <svg:desc/>
        </draw:frame>
        <draw:frame draw:id="id108" draw:style-name="a1253" draw:name="TextBox 4" svg:x="0.79307in" svg:y="6.48236in" svg:width="12.04574in" svg:height="0.30293in">
          <draw:text-box>
            <text:p text:style-name="a1252" text:class-names="" text:cond-style-name=""><text:span text:style-name="a1250" text:class-names="">Source: SSBBV data for 24 sites; SSBBV data for sites outside of the Programme; sexual health service (SHS) data (GUMCAD).</text:span><text:span text:style-name="a1251" text:class-names=""/></text:p>
          </draw:text-box>
          <svg:title/>
          <svg:desc/>
        </draw:frame>
        <draw:frame draw:id="id109" draw:style-name="a1256" draw:name="Slide Number Placeholder 4" svg:x="0in" svg:y="6.99499in" svg:width="0.65216in" svg:height="0.39931in">
          <draw:text-box>
            <text:p text:style-name="a1255" text:class-names="" text:cond-style-name=""><text:span text:style-name="a1254" text:class-names=""><text:page-number style:num-format="1" text:fixed="false"/></text:span></text:p>
          </draw:text-box>
          <svg:title/>
          <svg:desc/>
        </draw:frame>
        <draw:frame draw:id="id110" draw:style-name="a1263" draw:name="Footer Placeholder 3" svg:x="0.79307in" svg:y="6.995in" svg:width="12.1652in" svg:height="0.39931in">
          <draw:text-box>
            <text:p text:style-name="a1262" text:class-names="" text:cond-style-name=""><text:span text:style-name="a1257" text:class-names="">Public health evaluation of bloodborne virus (BBV) opt-out testing in emergency departments (EDs) in England: 33-month final report 2025 slide set</text:span><text:span text:style-name="a1258" text:class-names=""><text:s text:c="1"/>(</text:span><text:span text:style-name="a1259" text:class-names="">v</text:span><text:span text:style-name="a1260" text:class-names="">1.0, published December 2025)</text:span><text:span text:style-name="a1261" text:class-names=""/></text:p>
          </draw:text-box>
          <svg:title/>
          <svg:desc/>
        </draw:frame>
        <presentation:notes draw:style-name="a1277">
          <draw:page-thumbnail draw:page-number="16" svg:x="0.75in" svg:y="1.25in" svg:width="6in" svg:height="3.375in" presentation:class="page" draw:id="id111" presentation:style-name="a1264" draw:name="Slide Image Placeholder 1">
            <svg:title/>
            <svg:desc/>
          </draw:page-thumbnail>
          <draw:frame draw:id="id112" presentation:style-name="a1272" draw:name="Notes Placeholder 2" svg:x="0.75in" svg:y="4.8125in" svg:width="6in" svg:height="3.9375in" presentation:class="notes" presentation:placeholder="false">
            <draw:text-box>
              <text:p text:style-name="a1267" text:class-names="" text:cond-style-name=""><text:span text:style-name="a1265" text:class-names="">Compared to people who were tested outside the Programme, people testing in the Programme were older, which partly reflects the characteristics of the population attending EDs compared to the general population.</text:span><text:span text:style-name="a1266" text:class-names=""/></text:p>
              <text:p text:style-name="a1269" text:class-names="" text:cond-style-name=""><text:span text:style-name="a1268" text:class-names=""/></text:p>
              <text:p text:style-name="a1271" text:class-names="" text:cond-style-name=""><text:span text:style-name="a1270" text:class-names="">See note slides.</text:span></text:p>
            </draw:text-box>
            <svg:title/>
            <svg:desc/>
          </draw:frame>
          <draw:frame draw:id="id113" draw:style-name="a1276" draw:name="Slide Number Placeholder 3" svg:x="4.24826in" svg:y="9.49826in" svg:width="3.25in" svg:height="0.50174in">
            <draw:text-box>
              <text:p text:style-name="a1275" text:class-names="" text:cond-style-name=""><text:span text:style-name="a1273" text:class-names=""><text:page-number style:num-format="1" text:fixed="false"/></text:span><text:span text:style-name="a1274" text:class-names=""/></text:p>
            </draw:text-box>
            <svg:title/>
            <svg:desc/>
          </draw:frame>
        </presentation:notes>
      </draw:page>
      <draw:page draw:name="Slide244" draw:style-name="a1279" draw:master-page-name="Master1-Layout2-obj-Title-and-Content" presentation:presentation-page-layout-name="Master1-PPL2" draw:id="Slide-499">
        <draw:frame draw:id="id114" presentation:style-name="a1283" draw:name="Title 1" svg:x="0.67362in" svg:y="0.19621in" svg:width="12.1652in" svg:height="1.06366in" presentation:class="title" presentation:placeholder="false">
          <draw:text-box>
            <text:p text:style-name="a1282" text:class-names="" text:cond-style-name=""><text:span text:style-name="a1280" text:class-names="">Figure 5. Proportion of eligible attendees within each ethnic group that had any BBV test as part of the Programme and in other settings</text:span><text:span text:style-name="a1281" text:class-names=""/></text:p>
          </draw:text-box>
          <svg:title/>
          <svg:desc/>
        </draw:frame>
        <draw:frame draw:id="id115" draw:style-name="a1284" draw:name="Picture 3" svg:x="0.79307in" svg:y="1.36248in" svg:width="7.52588in" svg:height="5.01726in" style:rel-width="scale" style:rel-height="scale">
          <draw:image xlink:href="media/image7.png" xlink:type="simple" xlink:show="embed" xlink:actuate="onLoad"/>
          <svg:title/>
          <svg:desc>Horizontal bar chart showing proportion of eligible attendees within each ethnic group that had any BBV test as part of the Programme and in other settings.</svg:desc>
        </draw:frame>
        <draw:frame draw:id="id116" draw:style-name="a1313" draw:name="TextBox 7" svg:x="9.14458in" svg:y="1.39879in" svg:width="3.8137in" svg:height="3.53418in">
          <draw:text-box>
            <text:p text:style-name="a1304" text:class-names="" text:cond-style-name=""><text:span text:style-name="a1285" text:class-names="">Note 1: outside of the Programme refers to testing in </text:span><text:span text:style-name="a1286" text:class-names="">SHSs</text:span><text:span text:style-name="a1287" text:class-names=""> for HIV and testing in primary and community care settings for </text:span><text:span text:style-name="a1288" text:class-names="">HBV</text:span><text:span text:style-name="a1289" text:class-names=""> and </text:span><text:span text:style-name="a1290" text:class-names="">HCV</text:span><text:span text:style-name="a1291" text:class-names=""> (such as </text:span><text:span text:style-name="a1292" text:class-names="">GP</text:span><text:span text:style-name="a1293" text:class-names="">, </text:span><text:span text:style-name="a1294" text:class-names="">SHSs</text:span><text:span text:style-name="a1295" text:class-names="">, drug and prison services, and excluding antenatal screening for </text:span><text:span text:style-name="a1296" text:class-names="">HBV</text:span><text:span text:style-name="a1297" text:class-names="">). Data relating to people tested in </text:span><text:span text:style-name="a1298" text:class-names="">SHSs</text:span><text:span text:style-name="a1299" text:class-names=""> and primary and community care settings has been restricted to local authorities where </text:span><text:span text:style-name="a1300" text:class-names="">ED</text:span><text:span text:style-name="a1301" text:class-names=""> testing occurred within the Programme. </text:span><text:span text:style-name="a1302" text:class-names="">SHSs</text:span><text:span text:style-name="a1303" text:class-names=""> are used as the comparator for HIV testing as data is more complete and this is the setting where most HIV testing activity occurs.</text:span></text:p>
            <text:p text:style-name="a1306" text:class-names="" text:cond-style-name=""><text:span text:style-name="a1305" text:class-names=""/></text:p>
            <text:p text:style-name="a1312" text:class-names="" text:cond-style-name=""><text:span text:style-name="a1307" text:class-names="">More details can be found in the Public health evaluation of<text:s text:c="1"/></text:span><text:span text:style-name="a1308" text:class-names=""><text:a xlink:href="https://www.gov.uk/government/publications/bloodborne-viruses-opt-out-testing-in-emergency-departments" text:style-name="" text:visited-style-name="">BBV opt-out testing in EDs in England, 33-month final report<text:s text:c="1"/></text:a></text:span><text:span text:style-name="a1309" text:class-names=""><text:a xlink:href="https://www.gov.uk/government/publications/bloodborne-viruses-opt-out-testing-in-emergency-departments" text:style-name="" text:visited-style-name="">2025</text:a></text:span><text:span text:style-name="a1310" text:class-names="">.</text:span><text:span text:style-name="a1311" text:class-names=""/></text:p>
          </draw:text-box>
          <svg:title/>
          <svg:desc/>
        </draw:frame>
        <draw:frame draw:id="id117" draw:style-name="a1317" draw:name="TextBox 5" svg:x="0.79307in" svg:y="6.53591in" svg:width="9.40942in" svg:height="0.30293in">
          <draw:text-box>
            <text:p text:style-name="a1316" text:class-names="" text:cond-style-name=""><text:span text:style-name="a1314" text:class-names="">Source: SSBBV data for 24 sites; SSBBV data for sites outside of the Programme; SHS service data (GUMCAD).</text:span><text:span text:style-name="a1315" text:class-names=""/></text:p>
          </draw:text-box>
          <svg:title/>
          <svg:desc/>
        </draw:frame>
        <draw:frame draw:id="id118" draw:style-name="a1320" draw:name="Slide Number Placeholder 4" svg:x="0in" svg:y="6.99166in" svg:width="0.65216in" svg:height="0.39931in">
          <draw:text-box>
            <text:p text:style-name="a1319" text:class-names="" text:cond-style-name=""><text:span text:style-name="a1318" text:class-names=""><text:page-number style:num-format="1" text:fixed="false"/></text:span></text:p>
          </draw:text-box>
          <svg:title/>
          <svg:desc/>
        </draw:frame>
        <draw:frame draw:id="id119" draw:style-name="a1327" draw:name="Footer Placeholder 3" svg:x="0.79307in" svg:y="6.995in" svg:width="12.1652in" svg:height="0.39931in">
          <draw:text-box>
            <text:p text:style-name="a1326" text:class-names="" text:cond-style-name=""><text:span text:style-name="a1321" text:class-names="">Public health evaluation of bloodborne virus (BBV) opt-out testing in emergency departments (EDs) in England: 33-month final report 2025 slide set</text:span><text:span text:style-name="a1322" text:class-names=""><text:s text:c="1"/>(</text:span><text:span text:style-name="a1323" text:class-names="">v</text:span><text:span text:style-name="a1324" text:class-names="">1.0, published December 2025)</text:span><text:span text:style-name="a1325" text:class-names=""/></text:p>
          </draw:text-box>
          <svg:title/>
          <svg:desc/>
        </draw:frame>
        <presentation:notes draw:style-name="a1342">
          <draw:page-thumbnail draw:page-number="17" svg:x="0.75in" svg:y="1.25in" svg:width="6in" svg:height="3.375in" presentation:class="page" draw:id="id120" presentation:style-name="a1328" draw:name="Slide Image Placeholder 1">
            <svg:title/>
            <svg:desc/>
          </draw:page-thumbnail>
          <draw:frame draw:id="id121" presentation:style-name="a1337" draw:name="Notes Placeholder 2" svg:x="0.75in" svg:y="4.8125in" svg:width="6in" svg:height="3.9375in" presentation:class="notes" presentation:placeholder="false">
            <draw:text-box>
              <text:p text:style-name="a1332" text:class-names="" text:cond-style-name=""><text:span text:style-name="a1329" text:class-names="">Compared to people who were tested outside the Programme, people testing in the Programme a higher proportion were from an ethnic minority group, which partly reflects the characteristics of the population attending </text:span><text:span text:style-name="a1330" text:class-names="">EDs</text:span><text:span text:style-name="a1331" text:class-names=""> compared to the general population.</text:span></text:p>
              <text:p text:style-name="a1334" text:class-names="" text:cond-style-name=""><text:span text:style-name="a1333" text:class-names=""/></text:p>
              <text:p text:style-name="a1336" text:class-names="" text:cond-style-name=""><text:span text:style-name="a1335" text:class-names="">See note slides.</text:span></text:p>
            </draw:text-box>
            <svg:title/>
            <svg:desc/>
          </draw:frame>
          <draw:frame draw:id="id122" draw:style-name="a1341" draw:name="Slide Number Placeholder 3" svg:x="4.24826in" svg:y="9.49826in" svg:width="3.25in" svg:height="0.50174in">
            <draw:text-box>
              <text:p text:style-name="a1340" text:class-names="" text:cond-style-name=""><text:span text:style-name="a1338" text:class-names=""><text:page-number style:num-format="1" text:fixed="false"/></text:span><text:span text:style-name="a1339" text:class-names=""/></text:p>
            </draw:text-box>
            <svg:title/>
            <svg:desc/>
          </draw:frame>
        </presentation:notes>
      </draw:page>
      <draw:page draw:name="Slide285" draw:style-name="a1344" draw:master-page-name="Master1-Layout1-cust-Title-Slide" presentation:presentation-page-layout-name="Master1-PPL1" draw:id="Slide-540">
        <draw:frame draw:id="id123" presentation:style-name="a1348" draw:name="Title 1" svg:x="0.56097in" svg:y="2.76537in" svg:width="11.46284in" svg:height="2.61111in" presentation:class="title" presentation:placeholder="false">
          <draw:text-box>
            <text:p text:style-name="a1347" text:class-names="" text:cond-style-name=""><text:span text:style-name="a1345" text:class-names="">New diagnosis</text:span><text:span text:style-name="a1346" text:class-names=""/></text:p>
          </draw:text-box>
          <svg:title/>
          <svg:desc/>
        </draw:frame>
      </draw:page>
      <draw:page draw:name="Slide245" draw:style-name="a1350" draw:master-page-name="Master1-Layout2-obj-Title-and-Content" presentation:presentation-page-layout-name="Master1-PPL2" draw:id="Slide-500">
        <draw:frame draw:id="id124" presentation:style-name="a1354" draw:name="Title 1" svg:x="0.67362in" svg:y="0.19621in" svg:width="12.1652in" svg:height="1.06366in" presentation:class="title" presentation:placeholder="false">
          <draw:text-box>
            <text:p text:style-name="a1353" text:class-names="" text:cond-style-name=""><text:span text:style-name="a1351" text:class-names="">Main messages: attendees diagnosed with a BBV 1 of 2</text:span><text:span text:style-name="a1352" text:class-names=""/></text:p>
          </draw:text-box>
          <svg:title/>
          <svg:desc/>
        </draw:frame>
        <draw:frame draw:id="id125" presentation:style-name="a1374" draw:name="Content Placeholder 2" svg:x="0.77153in" svg:y="1.37066in" svg:width="12.1652in" svg:height="4.75868in" presentation:class="outline" presentation:placeholder="false">
          <draw:text-box>
            <text:list text:style-name="a1358">
              <text:list-item>
                <text:p text:style-name="a1357" text:class-names="" text:cond-style-name=""><text:span text:style-name="a1355" text:class-names="">Attendees testing positive (diagnosed) with for BBVs</text:span><text:span text:style-name="a1356" text:class-names=""/></text:p>
              </text:list-item>
            </text:list>
            <text:list text:style-name="a1361">
              <text:list-item>
                <text:p text:style-name="a1360" text:class-names="" text:cond-style-name=""><text:span text:style-name="a1359" text:class-names="">There were 3,667 new HBV diagnoses, 831 new HCV diagnoses and 719 new HIV diagnoses across the subset of 24 sites served by Sentinel Surveillance of Blood Borne Virus (SSBBV) laboratories.</text:span></text:p>
              </text:list-item>
            </text:list>
            <text:list text:style-name="a1364">
              <text:list-item>
                <text:p text:style-name="a1363" text:class-names="" text:cond-style-name=""><text:span text:style-name="a1362" text:class-names="">The lowest number of people who needed to be tested to newly diagnose one person was 240 for HBV and was higher for HCV (1276) and HIV (1916).</text:span></text:p>
              </text:list-item>
            </text:list>
            <text:list text:style-name="a1367">
              <text:list-item>
                <text:p text:style-name="a1366" text:class-names="" text:cond-style-name=""><text:span text:style-name="a1365" text:class-names="">Test positivity for newly diagnosed was highest for HBV (0.42%) followed by HCV (0.08%) and HIV (0.05%): consistent with the high undiagnosed proportion of people living with HBV.</text:span></text:p>
              </text:list-item>
            </text:list>
            <text:list text:style-name="a1370">
              <text:list-item>
                <text:p text:style-name="a1369" text:class-names="" text:cond-style-name=""><text:span text:style-name="a1368" text:class-names="">Around 50% of all people diagnosed with HBV and HCV were newly diagnosed compared to 8.3% for HIV.</text:span></text:p>
              </text:list-item>
            </text:list>
            <text:list text:style-name="a1373">
              <text:list-item>
                <text:p text:style-name="a1372" text:class-names="" text:cond-style-name=""><text:span text:style-name="a1371" text:class-names=""/></text:p>
              </text:list-item>
            </text:list>
          </draw:text-box>
          <svg:title/>
          <svg:desc/>
        </draw:frame>
        <draw:frame draw:id="id126" draw:style-name="a1377" draw:name="Slide Number Placeholder 4" svg:x="0in" svg:y="6.95345in" svg:width="0.65216in" svg:height="0.39931in">
          <draw:text-box>
            <text:p text:style-name="a1376" text:class-names="" text:cond-style-name=""><text:span text:style-name="a1375" text:class-names=""><text:page-number style:num-format="1" text:fixed="false"/></text:span></text:p>
          </draw:text-box>
          <svg:title/>
          <svg:desc/>
        </draw:frame>
        <draw:frame draw:id="id127" draw:style-name="a1384" draw:name="Footer Placeholder 3" svg:x="0.67362in" svg:y="7.0063in" svg:width="12.26311in" svg:height="0.29362in">
          <draw:text-box>
            <text:p text:style-name="a1383" text:class-names="" text:cond-style-name=""><text:span text:style-name="a1378" text:class-names="">Public health evaluation of bloodborne virus (BBV) opt-out testing in emergency departments (EDs) in England: 33-month final report 2025 slide set</text:span><text:span text:style-name="a1379" text:class-names=""><text:s text:c="1"/>(</text:span><text:span text:style-name="a1380" text:class-names="">v</text:span><text:span text:style-name="a1381" text:class-names="">1.0, published December 2025)</text:span><text:span text:style-name="a1382" text:class-names=""/></text:p>
          </draw:text-box>
          <svg:title/>
          <svg:desc/>
        </draw:frame>
        <presentation:notes draw:style-name="a1394">
          <draw:page-thumbnail draw:page-number="19" svg:x="0.75in" svg:y="1.25in" svg:width="6in" svg:height="3.375in" presentation:class="page" draw:id="id128" presentation:style-name="a1385" draw:name="Slide Image Placeholder 1">
            <svg:title/>
            <svg:desc/>
          </draw:page-thumbnail>
          <draw:frame draw:id="id129" presentation:style-name="a1390" draw:name="Notes Placeholder 2" svg:x="0.75in" svg:y="4.8125in" svg:width="6in" svg:height="3.9375in" presentation:class="notes" presentation:placeholder="false">
            <draw:text-box>
              <text:p text:style-name="a1387" text:class-names="" text:cond-style-name=""><text:span text:style-name="a1386" text:class-names="">See note slides.</text:span></text:p>
              <text:p text:style-name="a1389" text:class-names="" text:cond-style-name=""><text:span text:style-name="a1388" text:class-names=""/></text:p>
            </draw:text-box>
            <svg:title/>
            <svg:desc/>
          </draw:frame>
          <draw:frame draw:id="id130" draw:style-name="a1393" draw:name="Slide Number Placeholder 3" svg:x="4.24826in" svg:y="9.49826in" svg:width="3.25in" svg:height="0.50174in">
            <draw:text-box>
              <text:p text:style-name="a1392" text:class-names="" text:cond-style-name=""><text:span text:style-name="a1391" text:class-names=""><text:page-number style:num-format="1" text:fixed="false"/></text:span></text:p>
            </draw:text-box>
            <svg:title/>
            <svg:desc/>
          </draw:frame>
        </presentation:notes>
      </draw:page>
      <draw:page draw:name="Slide252" draw:style-name="a1396" draw:master-page-name="Master1-Layout2-obj-Title-and-Content" presentation:presentation-page-layout-name="Master1-PPL2" draw:id="Slide-507">
        <draw:frame draw:id="id131" presentation:style-name="a1400" draw:name="Title 1" svg:x="0.67362in" svg:y="0.19621in" svg:width="12.1652in" svg:height="1.06366in" presentation:class="title" presentation:placeholder="false">
          <draw:text-box>
            <text:p text:style-name="a1399" text:class-names="" text:cond-style-name=""><text:span text:style-name="a1397" text:class-names="">Main messages: attendees diagnosed with a BBV 2 of 2</text:span><text:span text:style-name="a1398" text:class-names=""/></text:p>
          </draw:text-box>
          <svg:title/>
          <svg:desc/>
        </draw:frame>
        <draw:frame draw:id="id132" presentation:style-name="a1424" draw:name="Content Placeholder 2" svg:x="0.67362in" svg:y="1.16228in" svg:width="12.1652in" svg:height="5.35869in" presentation:class="outline" presentation:placeholder="false">
          <draw:text-box>
            <text:list text:style-name="a1404">
              <text:list-item>
                <text:p text:style-name="a1403" text:class-names="" text:cond-style-name=""><text:span text:style-name="a1401" text:class-names="">Attendees testing positive (diagnosed) with BBVs</text:span><text:span text:style-name="a1402" text:class-names=""/></text:p>
              </text:list-item>
            </text:list>
            <text:list text:style-name="a1407">
              <text:list-item>
                <text:p text:style-name="a1406" text:class-names="" text:cond-style-name=""><text:span text:style-name="a1405" text:class-names="">The vast majority (73.4%) of people newly diagnosed had no record of a previous BBV test in SSBBV indicating that the Programme was able to access a population who may not have had an opportunity to be diagnosed in other settings where testing is available.</text:span></text:p>
              </text:list-item>
            </text:list>
            <text:list text:style-name="a1410">
              <text:list-item>
                <text:p text:style-name="a1409" text:class-names="" text:cond-style-name=""><text:span text:style-name="a1408" text:class-names="">People newly diagnosed through the Programme reported different routes of acquisition or risk factors to people diagnosed in other settings, reflecting the success of the opt-out testing approach in diagnosing people compared to more traditional settings.</text:span></text:p>
              </text:list-item>
            </text:list>
            <text:list text:style-name="a1413">
              <text:list-item>
                <text:p text:style-name="a1412" text:class-names="" text:cond-style-name=""><text:span text:style-name="a1411" text:class-names="">Most (93.9%) people previously diagnosed with HIV were already in care, in contrast to HCV (14.1%).</text:span></text:p>
              </text:list-item>
            </text:list>
            <text:list text:style-name="a1417">
              <text:list-item>
                <text:p text:style-name="a1416" text:class-names="" text:cond-style-name=""><text:span text:style-name="a1414" text:class-names="">A reinfection with HCV was identified in 7.3% of people living with HCV. This included people previously diagnosed through the Programme and was higher than the estimated reinfection rate in England.</text:span><text:span text:style-name="a1415" text:class-names=""/></text:p>
              </text:list-item>
            </text:list>
            <text:list text:style-name="a1420">
              <text:list-item>
                <text:p text:style-name="a1419" text:class-names="" text:cond-style-name=""><text:span text:style-name="a1418" text:class-names=""/></text:p>
              </text:list-item>
            </text:list>
            <text:list text:style-name="a1423">
              <text:list-item>
                <text:p text:style-name="a1422" text:class-names="" text:cond-style-name=""><text:span text:style-name="a1421" text:class-names=""/></text:p>
              </text:list-item>
            </text:list>
          </draw:text-box>
          <svg:title/>
          <svg:desc/>
        </draw:frame>
        <draw:frame draw:id="id133" draw:style-name="a1427" draw:name="Slide Number Placeholder 4" svg:x="0in" svg:y="6.94132in" svg:width="0.65216in" svg:height="0.39931in">
          <draw:text-box>
            <text:p text:style-name="a1426" text:class-names="" text:cond-style-name=""><text:span text:style-name="a1425" text:class-names=""><text:page-number style:num-format="1" text:fixed="false"/></text:span></text:p>
          </draw:text-box>
          <svg:title/>
          <svg:desc/>
        </draw:frame>
        <draw:frame draw:id="id134" draw:style-name="a1434" draw:name="Footer Placeholder 3" svg:x="0.79307in" svg:y="6.88764in" svg:width="12.1652in" svg:height="0.50667in">
          <draw:text-box>
            <text:p text:style-name="a1433" text:class-names="" text:cond-style-name=""><text:span text:style-name="a1428" text:class-names="">Public health evaluation of bloodborne virus (BBV) opt-out testing in emergency departments (EDs) in England: 33-month final report 2025 slide set</text:span><text:span text:style-name="a1429" text:class-names=""><text:s text:c="1"/>(</text:span><text:span text:style-name="a1430" text:class-names="">v</text:span><text:span text:style-name="a1431" text:class-names="">1.0, published December 2025)</text:span><text:span text:style-name="a1432" text:class-names=""/></text:p>
          </draw:text-box>
          <svg:title/>
          <svg:desc/>
        </draw:frame>
        <presentation:notes draw:style-name="a1456">
          <draw:page-thumbnail draw:page-number="20" svg:x="0.75in" svg:y="1.25in" svg:width="6in" svg:height="3.375in" presentation:class="page" draw:id="id135" presentation:style-name="a1435" draw:name="Slide Image Placeholder 1">
            <svg:title/>
            <svg:desc/>
          </draw:page-thumbnail>
          <draw:frame draw:id="id136" presentation:style-name="a1452" draw:name="Notes Placeholder 2" svg:x="0.75in" svg:y="4.8125in" svg:width="6in" svg:height="3.9375in" presentation:class="notes" presentation:placeholder="false">
            <draw:text-box>
              <text:p text:style-name="a1437" text:class-names="" text:cond-style-name=""><text:span text:style-name="a1436" text:class-names="">In England, 3 criteria have been used to identify HCV reinfection, any one of which would establish a person as experiencing reinfection.<text:s text:c="1"/></text:span></text:p>
              <text:list text:style-name="a1440">
                <text:list-item>
                  <text:p text:style-name="a1439" text:class-names="" text:cond-style-name=""><text:span text:style-name="a1438" text:class-names="">Individuals with a positive HCV Ribonucleic acid (RNA) test at least 196 days (28 weeks) after treatment start date among those with a SVR during their first treatment period.<text:s text:c="1"/></text:span></text:p>
                </text:list-item>
              </text:list>
              <text:list text:style-name="a1443">
                <text:list-item>
                  <text:p text:style-name="a1442" text:class-names="" text:cond-style-name=""><text:span text:style-name="a1441" text:class-names="">A positive HCV RNA test at least 196 days (28 weeks) after treatment start date where an individual has had a negative HCV RNA test after being treated (used as a proxy for SVR where this has not been reported).<text:s text:c="1"/></text:span></text:p>
                </text:list-item>
              </text:list>
              <text:list text:style-name="a1446">
                <text:list-item>
                  <text:p text:style-name="a1445" text:class-names="" text:cond-style-name=""><text:span text:style-name="a1444" text:class-names="">A subsequent period of treatment after an initial SVR, and where this subsequent treatment period was at least 196 days after first treatment start date.</text:span></text:p>
                </text:list-item>
              </text:list>
              <text:list text:style-name="a1449">
                <text:list-item>
                  <text:p text:style-name="a1448" text:class-names="" text:cond-style-name=""><text:span text:style-name="a1447" text:class-names=""/></text:p>
                </text:list-item>
              </text:list>
              <text:p text:style-name="a1451" text:class-names="" text:cond-style-name=""><text:span text:style-name="a1450" text:class-names="">See note slides.</text:span></text:p>
            </draw:text-box>
            <svg:title/>
            <svg:desc/>
          </draw:frame>
          <draw:frame draw:id="id137" draw:style-name="a1455" draw:name="Slide Number Placeholder 3" svg:x="4.24826in" svg:y="9.49826in" svg:width="3.25in" svg:height="0.50174in">
            <draw:text-box>
              <text:p text:style-name="a1454" text:class-names="" text:cond-style-name=""><text:span text:style-name="a1453" text:class-names=""><text:page-number style:num-format="1" text:fixed="false"/></text:span></text:p>
            </draw:text-box>
            <svg:title/>
            <svg:desc/>
          </draw:frame>
        </presentation:notes>
      </draw:page>
      <draw:page draw:name="Slide246" draw:style-name="a1458" draw:master-page-name="Master1-Layout2-obj-Title-and-Content" presentation:presentation-page-layout-name="Master1-PPL2" draw:id="Slide-501">
        <draw:frame draw:id="id138" presentation:style-name="a1462" draw:name="Title 1" svg:x="0.67362in" svg:y="0.19621in" svg:width="12.1652in" svg:height="0.80073in" presentation:class="title" presentation:placeholder="false">
          <draw:text-box>
            <text:p text:style-name="a1461" text:class-names="" text:cond-style-name=""><text:span text:style-name="a1459" text:class-names="">Figure 6. Proportion of positive test results that were new diagnoses or among people previously diagnosed, by BBV</text:span><text:span text:style-name="a1460" text:class-names=""><text:line-break/></text:span></text:p>
          </draw:text-box>
          <svg:title/>
          <svg:desc>
</svg:desc>
        </draw:frame>
        <draw:frame draw:id="id139" draw:style-name="a1463" draw:name="Picture 5" svg:x="0.79307in" svg:y="1.23256in" svg:width="7.55233in" svg:height="5.03488in" style:rel-width="scale" style:rel-height="scale">
          <draw:image xlink:href="media/image8.png" xlink:type="simple" xlink:show="embed" xlink:actuate="onLoad"/>
          <svg:title/>
          <svg:desc>Bar chart showing proportion of positive test results that were new diagnoses or among people previously diagnosed, by BBV.</svg:desc>
        </draw:frame>
        <draw:frame draw:id="id140" draw:style-name="a1467" draw:name="TextBox 4" svg:x="0.79307in" svg:y="6.50306in" svg:width="9.40942in" svg:height="0.30293in">
          <draw:text-box>
            <text:p text:style-name="a1466" text:class-names="" text:cond-style-name=""><text:span text:style-name="a1464" text:class-names="">Source: SSBBV data for 24 sites, matched to HANDD or HARS.</text:span><text:span text:style-name="a1465" text:class-names=""/></text:p>
          </draw:text-box>
          <svg:title/>
          <svg:desc/>
        </draw:frame>
        <draw:frame draw:id="id141" draw:style-name="a1470" draw:name="Slide Number Placeholder 4" svg:x="0in" svg:y="7.0183in" svg:width="0.65216in" svg:height="0.39931in">
          <draw:text-box>
            <text:p text:style-name="a1469" text:class-names="" text:cond-style-name=""><text:span text:style-name="a1468" text:class-names=""><text:page-number style:num-format="1" text:fixed="false"/></text:span></text:p>
          </draw:text-box>
          <svg:title/>
          <svg:desc/>
        </draw:frame>
        <draw:frame draw:id="id142" draw:style-name="a1477" draw:name="Footer Placeholder 3" svg:x="0.79307in" svg:y="7.04161in" svg:width="12.1652in" svg:height="0.3527in">
          <draw:text-box>
            <text:p text:style-name="a1476" text:class-names="" text:cond-style-name=""><text:span text:style-name="a1471" text:class-names="">Public health evaluation of bloodborne virus (BBV) opt-out testing in emergency departments (EDs) in England: 33-month final report 2025 slide set</text:span><text:span text:style-name="a1472" text:class-names=""><text:s text:c="1"/>(</text:span><text:span text:style-name="a1473" text:class-names="">v</text:span><text:span text:style-name="a1474" text:class-names="">1.0, published December 2025)</text:span><text:span text:style-name="a1475" text:class-names=""/></text:p>
          </draw:text-box>
          <svg:title/>
          <svg:desc/>
        </draw:frame>
        <presentation:notes draw:style-name="a1518">
          <draw:page-thumbnail draw:page-number="21" svg:x="0.75in" svg:y="1.25in" svg:width="6in" svg:height="3.375in" presentation:class="page" draw:id="id143" presentation:style-name="a1478" draw:name="Slide Image Placeholder 1">
            <svg:title/>
            <svg:desc/>
          </draw:page-thumbnail>
          <draw:frame draw:id="id144" presentation:style-name="a1513" draw:name="Notes Placeholder 2" svg:x="0.75in" svg:y="4.8125in" svg:width="6in" svg:height="3.9375in" presentation:class="notes" presentation:placeholder="false">
            <draw:text-box>
              <text:p text:style-name="a1482" text:class-names="" text:cond-style-name=""><text:span text:style-name="a1479" text:class-names="">Between April 2022 and December 2024 across the 24<text:s text:c="1"/></text:span><text:span text:style-name="a1480" text:class-names="">sites served by laboratories that report through the SSBBV system:</text:span><text:span text:style-name="a1481" text:class-names=""/></text:p>
              <text:list text:style-name="a1486">
                <text:list-item>
                  <text:p text:style-name="a1485" text:class-names="" text:cond-style-name=""><text:span text:style-name="a1483" text:class-names="">52.0% (3,667/7,048) of people diagnosed with a current HBV infection, were newly diagnosed</text:span><text:span text:style-name="a1484" text:class-names=""/></text:p>
                </text:list-item>
              </text:list>
              <text:list text:style-name="a1489">
                <text:list-item>
                  <text:p text:style-name="a1488" text:class-names="" text:cond-style-name=""><text:span text:style-name="a1487" text:class-names="">52.0% (831/1,598) of people diagnosed with a current HCV infection, were newly diagnosed</text:span></text:p>
                </text:list-item>
              </text:list>
              <text:list text:style-name="a1493">
                <text:list-item>
                  <text:p text:style-name="a1492" text:class-names="" text:cond-style-name=""><text:span text:style-name="a1490" text:class-names="">80.9% (8,642/10,658) of people with a positive HIV test within the Programme were linked to routine surveillance data, of which 8.3% (719) were diagnosed</text:span><text:span text:style-name="a1491" text:class-names=""/></text:p>
                </text:list-item>
              </text:list>
              <text:list text:style-name="a1496">
                <text:list-item>
                  <text:p text:style-name="a1495" text:class-names="" text:cond-style-name=""><text:span text:style-name="a1494" text:class-names="">659 people were previously diagnosed with HCV but not in care</text:span></text:p>
                </text:list-item>
              </text:list>
              <text:list text:style-name="a1499">
                <text:list-item>
                  <text:p text:style-name="a1498" text:class-names="" text:cond-style-name=""><text:span text:style-name="a1497" text:class-names="">483 people were previously diagnosed with HIV and not in care</text:span></text:p>
                </text:list-item>
              </text:list>
              <text:list text:style-name="a1502">
                <text:list-item>
                  <text:p text:style-name="a1501" text:class-names="" text:cond-style-name=""><text:span text:style-name="a1500" text:class-names="">The highest number of new diagnoses was for HBV, reflecting the higher prevalence of people living with undiagnosed HBV compared to HCV and HIV</text:span></text:p>
                </text:list-item>
              </text:list>
              <text:list text:style-name="a1505">
                <text:list-item>
                  <text:p text:style-name="a1504" text:class-names="" text:cond-style-name=""><text:span text:style-name="a1503" text:class-names="">117 (7.3%) were diagnosed with a HCV reinfection, which is similar to the overall estimate for England (Hepatitis C in England 2024)</text:span></text:p>
                </text:list-item>
              </text:list>
              <text:list text:style-name="a1508">
                <text:list-item>
                  <text:p text:style-name="a1507" text:class-names="" text:cond-style-name=""><text:span text:style-name="a1506" text:class-names=""/></text:p>
                </text:list-item>
              </text:list>
              <text:p text:style-name="a1512" text:class-names="" text:cond-style-name=""><text:span text:style-name="a1509" text:class-names="">See note slides</text:span><text:span text:style-name="a1510" text:class-names="">.</text:span><text:span text:style-name="a1511" text:class-names=""/></text:p>
            </draw:text-box>
            <svg:title/>
            <svg:desc/>
          </draw:frame>
          <draw:frame draw:id="id145" draw:style-name="a1517" draw:name="Slide Number Placeholder 3" svg:x="4.24826in" svg:y="9.49826in" svg:width="3.25in" svg:height="0.50174in">
            <draw:text-box>
              <text:p text:style-name="a1516" text:class-names="" text:cond-style-name=""><text:span text:style-name="a1514" text:class-names=""><text:page-number style:num-format="1" text:fixed="false"/></text:span><text:span text:style-name="a1515" text:class-names=""/></text:p>
            </draw:text-box>
            <svg:title/>
            <svg:desc/>
          </draw:frame>
        </presentation:notes>
      </draw:page>
      <draw:page draw:name="Slide247" draw:style-name="a1520" draw:master-page-name="Master1-Layout2-obj-Title-and-Content" presentation:presentation-page-layout-name="Master1-PPL2" draw:id="Slide-502">
        <draw:frame draw:id="id146" presentation:style-name="a1523" draw:name="Title 1" svg:x="0.67362in" svg:y="0.19621in" svg:width="12.1652in" svg:height="1.06366in" presentation:class="title" presentation:placeholder="false">
          <draw:text-box>
            <text:p text:style-name="a1522" text:class-names="" text:cond-style-name=""><text:span text:style-name="a1521" text:class-names="">Table 2. Number of people needed to be tested for HIV, HCV and HBV to identify one person</text:span></text:p>
          </draw:text-box>
          <svg:title/>
          <svg:desc/>
        </draw:frame>
        <draw:frame draw:id="id147" draw:style-name="a1524" draw:name="Picture 4" svg:x="0.67362in" svg:y="1.63389in" svg:width="10.05309in" svg:height="3.64596in" style:rel-width="scale" style:rel-height="scale">
          <draw:image xlink:href="media/image9.png" xlink:type="simple" xlink:show="embed" xlink:actuate="onLoad"/>
          <svg:title/>
          <svg:desc>Table showing number of people needed to be tested for HIV, HCV and HBV to identify one person.</svg:desc>
        </draw:frame>
        <draw:frame draw:id="id148" draw:style-name="a1528" draw:name="TextBox 6" svg:x="0.81901in" svg:y="6.52938in" svg:width="9.40942in" svg:height="0.30293in">
          <draw:text-box>
            <text:p text:style-name="a1527" text:class-names="" text:cond-style-name=""><text:span text:style-name="a1525" text:class-names="">Source: SSBBV data for 24 sites, matched to HANDD or HARS.</text:span><text:span text:style-name="a1526" text:class-names=""/></text:p>
          </draw:text-box>
          <svg:title/>
          <svg:desc/>
        </draw:frame>
        <draw:frame draw:id="id149" draw:style-name="a1531" draw:name="Slide Number Placeholder 4" svg:x="0in" svg:y="7.05915in" svg:width="0.65216in" svg:height="0.39931in">
          <draw:text-box>
            <text:p text:style-name="a1530" text:class-names="" text:cond-style-name=""><text:span text:style-name="a1529" text:class-names=""><text:page-number style:num-format="1" text:fixed="false"/></text:span></text:p>
          </draw:text-box>
          <svg:title/>
          <svg:desc/>
        </draw:frame>
        <draw:frame draw:id="id150" draw:style-name="a1538" draw:name="Footer Placeholder 3" svg:x="0.79307in" svg:y="7.09137in" svg:width="12.1652in" svg:height="0.30293in">
          <draw:text-box>
            <text:p text:style-name="a1537" text:class-names="" text:cond-style-name=""><text:span text:style-name="a1532" text:class-names="">Public health evaluation of bloodborne virus (BBV) opt-out testing in emergency departments (EDs) in England: 33-month final report 2025 slide set</text:span><text:span text:style-name="a1533" text:class-names=""><text:s text:c="1"/>(</text:span><text:span text:style-name="a1534" text:class-names="">v</text:span><text:span text:style-name="a1535" text:class-names="">1.0, published December 2025)</text:span><text:span text:style-name="a1536" text:class-names=""/></text:p>
          </draw:text-box>
          <svg:title/>
          <svg:desc/>
        </draw:frame>
        <presentation:notes draw:style-name="a1579">
          <draw:page-thumbnail draw:page-number="22" svg:x="0.75in" svg:y="1.25in" svg:width="6in" svg:height="3.375in" presentation:class="page" draw:id="id151" presentation:style-name="a1539" draw:name="Slide Image Placeholder 1">
            <svg:title/>
            <svg:desc/>
          </draw:page-thumbnail>
          <draw:frame draw:id="id152" presentation:style-name="a1574" draw:name="Notes Placeholder 2" svg:x="0.75in" svg:y="4.8125in" svg:width="6in" svg:height="3.9375in" presentation:class="notes" presentation:placeholder="false">
            <draw:text-box>
              <text:list text:style-name="a1548">
                <text:list-item>
                  <text:p text:style-name="a1547" text:class-names="" text:cond-style-name=""><text:span text:style-name="a1540" text:class-names="">The number needed to test (</text:span><text:span text:style-name="a1541" text:class-names="">NNT)</text:span><text:span text:style-name="a1542" text:class-names=""> to newly diagnose one person was 1,916 for HIV, 1,276 for </text:span><text:span text:style-name="a1543" text:class-names="">HCV</text:span><text:span text:style-name="a1544" text:class-names=""> and 240 for </text:span><text:span text:style-name="a1545" text:class-names="">HBV</text:span><text:span text:style-name="a1546" text:class-names="">.</text:span></text:p>
                </text:list-item>
              </text:list>
              <text:list text:style-name="a1553">
                <text:list-item>
                  <text:p text:style-name="a1552" text:class-names="" text:cond-style-name=""><text:span text:style-name="a1549" text:class-names="">To identify a person previously diagnosed but not in care, 2,852 people would need to be tested for HIV and 1,609 for </text:span><text:span text:style-name="a1550" text:class-names="">HCV</text:span><text:span text:style-name="a1551" text:class-names="">.<text:s text:c="1"/></text:span></text:p>
                </text:list-item>
              </text:list>
              <text:list text:style-name="a1558">
                <text:list-item>
                  <text:p text:style-name="a1557" text:class-names="" text:cond-style-name=""><text:span text:style-name="a1554" text:class-names="">The number needed to test to identify a person newly diagnosed or previously diagnosed and not in care was 1,146 for HIV and 711 for </text:span><text:span text:style-name="a1555" text:class-names="">HCV</text:span><text:span text:style-name="a1556" text:class-names="">.<text:s text:c="1"/></text:span></text:p>
                </text:list-item>
              </text:list>
              <text:list text:style-name="a1561">
                <text:list-item>
                  <text:p text:style-name="a1560" text:class-names="" text:cond-style-name=""><text:span text:style-name="a1559" text:class-names="">A lower number indicates a higher yield or efficiency.<text:s text:c="1"/></text:span></text:p>
                </text:list-item>
              </text:list>
              <text:list text:style-name="a1568">
                <text:list-item>
                  <text:p text:style-name="a1567" text:class-names="" text:cond-style-name=""><text:span text:style-name="a1562" text:class-names="">Data is not available to calculate the </text:span><text:span text:style-name="a1563" text:class-names="">NNT</text:span><text:span text:style-name="a1564" text:class-names=""> for these indications for </text:span><text:span text:style-name="a1565" text:class-names="">HBV</text:span><text:span text:style-name="a1566" text:class-names=""> as there is no national care registry.</text:span></text:p>
                </text:list-item>
              </text:list>
              <text:list text:style-name="a1571">
                <text:list-item>
                  <text:p text:style-name="a1570" text:class-names="" text:cond-style-name=""><text:span text:style-name="a1569" text:class-names=""/></text:p>
                </text:list-item>
              </text:list>
              <text:p text:style-name="a1573" text:class-names="" text:cond-style-name=""><text:span text:style-name="a1572" text:class-names="">See note slides.</text:span></text:p>
            </draw:text-box>
            <svg:title/>
            <svg:desc/>
          </draw:frame>
          <draw:frame draw:id="id153" draw:style-name="a1578" draw:name="Slide Number Placeholder 3" svg:x="4.24826in" svg:y="9.49826in" svg:width="3.25in" svg:height="0.50174in">
            <draw:text-box>
              <text:p text:style-name="a1577" text:class-names="" text:cond-style-name=""><text:span text:style-name="a1575" text:class-names=""><text:page-number style:num-format="1" text:fixed="false"/></text:span><text:span text:style-name="a1576" text:class-names=""/></text:p>
            </draw:text-box>
            <svg:title/>
            <svg:desc/>
          </draw:frame>
        </presentation:notes>
      </draw:page>
      <draw:page draw:name="Slide286" draw:style-name="a1581" draw:master-page-name="Master1-Layout1-cust-Title-Slide" presentation:presentation-page-layout-name="Master1-PPL1" draw:id="Slide-541">
        <draw:frame draw:id="id154" presentation:style-name="a1585" draw:name="Title 1" svg:x="0.56097in" svg:y="2.76537in" svg:width="11.46284in" svg:height="2.61111in" presentation:class="title" presentation:placeholder="false">
          <draw:text-box>
            <text:p text:style-name="a1584" text:class-names="" text:cond-style-name=""><text:span text:style-name="a1582" text:class-names="">Probable route of acquisition and social risk characteristics</text:span><text:span text:style-name="a1583" text:class-names=""/></text:p>
          </draw:text-box>
          <svg:title/>
          <svg:desc/>
        </draw:frame>
        <presentation:notes draw:style-name="a1591">
          <draw:page-thumbnail draw:page-number="23" svg:x="0.75in" svg:y="1.25in" svg:width="6in" svg:height="3.375in" presentation:class="page" draw:id="id155" presentation:style-name="a1586" draw:name="Slide Image Placeholder 1">
            <svg:title/>
            <svg:desc/>
          </draw:page-thumbnail>
          <draw:frame draw:id="id156" presentation:style-name="a1587" draw:name="Notes Placeholder 2" svg:x="0.75in" svg:y="4.8125in" svg:width="6in" svg:height="3.9375in" presentation:class="notes" presentation:placeholder="true">
            <draw:text-box/>
            <svg:title/>
            <svg:desc/>
          </draw:frame>
          <draw:frame draw:id="id157" draw:style-name="a1590" draw:name="Slide Number Placeholder 3" svg:x="4.24826in" svg:y="9.49826in" svg:width="3.25in" svg:height="0.50174in">
            <draw:text-box>
              <text:p text:style-name="a1589" text:class-names="" text:cond-style-name=""><text:span text:style-name="a1588" text:class-names=""><text:page-number style:num-format="1" text:fixed="false"/></text:span></text:p>
            </draw:text-box>
            <svg:title/>
            <svg:desc/>
          </draw:frame>
        </presentation:notes>
      </draw:page>
      <draw:page draw:name="Slide248" draw:style-name="a1593" draw:master-page-name="Master1-Layout2-obj-Title-and-Content" presentation:presentation-page-layout-name="Master1-PPL2" draw:id="Slide-503">
        <draw:frame draw:id="id158" presentation:style-name="a1596" draw:name="Title 1" svg:x="0.67362in" svg:y="0.19621in" svg:width="12.1652in" svg:height="1.06366in" presentation:class="title" presentation:placeholder="false">
          <draw:text-box>
            <text:p text:style-name="a1595" text:class-names="" text:cond-style-name=""><text:span text:style-name="a1594" text:class-names="">Figure 7. Demographics of people with a new HIV diagnosis, by location of test</text:span></text:p>
          </draw:text-box>
          <svg:title/>
          <svg:desc/>
        </draw:frame>
        <draw:frame draw:id="id159" draw:style-name="a1597" draw:name="Picture 6" svg:x="0.91667in" svg:y="1.20512in" svg:width="7.17005in" svg:height="4.78003in" style:rel-width="scale" style:rel-height="scale">
          <draw:image xlink:href="media/image10.png" xlink:type="simple" xlink:show="embed" xlink:actuate="onLoad"/>
          <svg:title/>
          <svg:desc>Horizontal bar chart showing demographics of people with a new HIV diagnosis, by location of test.</svg:desc>
        </draw:frame>
        <draw:frame draw:id="id160" draw:style-name="a1601" draw:name="TextBox 4" svg:x="8.94504in" svg:y="1.25987in" svg:width="3.89378in" svg:height="1.7166in">
          <draw:text-box>
            <text:p text:style-name="a1600" text:class-names="" text:cond-style-name=""><text:span text:style-name="a1598" text:class-names="">Source: ED opt-out testing data for 24 SSBBV sites, matched to HIV and AIDS New Diagnosis Database (HANDD) or HIV and AIDS reporting system (HARS). Comparator data from HANDD, excluding data from ED opt-out testing sites, restricted to the same time frame and the regions in England where the Programme is being implemented.<text:s text:c="1"/></text:span><text:span text:style-name="a1599" text:class-names=""/></text:p>
          </draw:text-box>
          <svg:title/>
          <svg:desc/>
        </draw:frame>
        <draw:frame draw:id="id161" draw:style-name="a1604" draw:name="Slide Number Placeholder 4" svg:x="0in" svg:y="7.04868in" svg:width="0.65216in" svg:height="0.39931in">
          <draw:text-box>
            <text:p text:style-name="a1603" text:class-names="" text:cond-style-name=""><text:span text:style-name="a1602" text:class-names=""><text:page-number style:num-format="1" text:fixed="false"/></text:span></text:p>
          </draw:text-box>
          <svg:title/>
          <svg:desc/>
        </draw:frame>
        <draw:frame draw:id="id162" draw:style-name="a1611" draw:name="Footer Placeholder 3" svg:x="0.79307in" svg:y="6.99666in" svg:width="12.25187in" svg:height="0.50333in">
          <draw:text-box>
            <text:p text:style-name="a1610" text:class-names="" text:cond-style-name=""><text:span text:style-name="a1605" text:class-names="">Public health evaluation of bloodborne virus (BBV) opt-out testing in emergency departments (EDs) in England: 33-month final report 2025 slide set</text:span><text:span text:style-name="a1606" text:class-names=""><text:s text:c="1"/>(</text:span><text:span text:style-name="a1607" text:class-names="">v</text:span><text:span text:style-name="a1608" text:class-names="">1.0, published December 2025)</text:span><text:span text:style-name="a1609" text:class-names=""/></text:p>
          </draw:text-box>
          <svg:title/>
          <svg:desc/>
        </draw:frame>
        <presentation:notes draw:style-name="a1651">
          <draw:page-thumbnail draw:page-number="24" svg:x="0.75in" svg:y="1.25in" svg:width="6in" svg:height="3.375in" presentation:class="page" draw:id="id163" presentation:style-name="a1612" draw:name="Slide Image Placeholder 1">
            <svg:title/>
            <svg:desc/>
          </draw:page-thumbnail>
          <draw:frame draw:id="id164" presentation:style-name="a1646" draw:name="Notes Placeholder 2" svg:x="0.75in" svg:y="4.8125in" svg:width="6in" svg:height="3.9375in" presentation:class="notes" presentation:placeholder="false">
            <draw:text-box>
              <text:p text:style-name="a1620" text:class-names="" text:cond-style-name=""><text:span text:style-name="a1613" text:class-names="">Compared to people newly diagnosed in all other settings (such as </text:span><text:span text:style-name="a1614" text:class-names="">GPs</text:span><text:span text:style-name="a1615" text:class-names="">, </text:span><text:span text:style-name="a1616" text:class-names="">SHSs</text:span><text:span text:style-name="a1617" text:class-names="">, drug services, prisons, antenatal, other secondary care and </text:span><text:span text:style-name="a1618" text:class-names="">ED</text:span><text:span text:style-name="a1619" text:class-names=""> testing conducted outside of the Programme), in the same geographical regions and timeframe, people newly diagnosed with HIV in the Programme were:</text:span></text:p>
              <text:list text:style-name="a1627">
                <text:list-item>
                  <text:p text:style-name="a1626" text:class-names="" text:cond-style-name=""><text:span text:style-name="a1621" text:class-names="">older (median age 42 (</text:span><text:span text:style-name="a1622" text:class-names="">IQR</text:span><text:span text:style-name="a1623" text:class-names=""> 33 to 53) compared to 36 years (</text:span><text:span text:style-name="a1624" text:class-names="">IQR</text:span><text:span text:style-name="a1625" text:class-names=""> 29 to 45))</text:span></text:p>
                </text:list-item>
              </text:list>
              <text:list text:style-name="a1632">
                <text:list-item>
                  <text:p text:style-name="a1631" text:class-names="" text:cond-style-name=""><text:span text:style-name="a1628" text:class-names="">a higher proportion were women<text:s text:c="1"/></text:span><text:span text:style-name="a1629" text:class-names="">(253: 35.3% versus 1,383: 30.1%)</text:span><text:span text:style-name="a1630" text:class-names=""/></text:p>
                </text:list-item>
              </text:list>
              <text:list text:style-name="a1637">
                <text:list-item>
                  <text:p text:style-name="a1636" text:class-names="" text:cond-style-name=""><text:span text:style-name="a1633" text:class-names="">a higher proportion were living in the most deprived area </text:span><text:span text:style-name="a1634" text:class-names="">(204: 33.3% versus 1,018: 26.8%)</text:span><text:span text:style-name="a1635" text:class-names=""/></text:p>
                </text:list-item>
              </text:list>
              <text:list text:style-name="a1640">
                <text:list-item>
                  <text:p text:style-name="a1639" text:class-names="" text:cond-style-name=""><text:span text:style-name="a1638" text:class-names="">a higher proportion were of Black Caribbean (19: 5.5% versus 132: 3.4%), Black other (49: 13.8% versus 160: 4.1%) or White British (66: 18.6% versus 424: 10.9%) ethnicity</text:span></text:p>
                </text:list-item>
              </text:list>
              <text:list text:style-name="a1643">
                <text:list-item>
                  <text:p text:style-name="a1642" text:class-names="" text:cond-style-name=""><text:span text:style-name="a1641" text:class-names=""/></text:p>
                </text:list-item>
              </text:list>
              <text:p text:style-name="a1645" text:class-names="" text:cond-style-name=""><text:span text:style-name="a1644" text:class-names="">See note slides.</text:span></text:p>
            </draw:text-box>
            <svg:title/>
            <svg:desc/>
          </draw:frame>
          <draw:frame draw:id="id165" draw:style-name="a1650" draw:name="Slide Number Placeholder 3" svg:x="4.24826in" svg:y="9.49826in" svg:width="3.25in" svg:height="0.50174in">
            <draw:text-box>
              <text:p text:style-name="a1649" text:class-names="" text:cond-style-name=""><text:span text:style-name="a1647" text:class-names=""><text:page-number style:num-format="1" text:fixed="false"/></text:span><text:span text:style-name="a1648" text:class-names=""/></text:p>
            </draw:text-box>
            <svg:title/>
            <svg:desc/>
          </draw:frame>
        </presentation:notes>
      </draw:page>
      <draw:page draw:name="Slide254" draw:style-name="a1653" draw:master-page-name="Master1-Layout2-obj-Title-and-Content" presentation:presentation-page-layout-name="Master1-PPL2" draw:id="Slide-509">
        <draw:frame draw:id="id166" presentation:style-name="a1656" draw:name="Title 1" svg:x="0.67362in" svg:y="0.19621in" svg:width="12.1652in" svg:height="1.06366in" presentation:class="title" presentation:placeholder="false">
          <draw:text-box>
            <text:p text:style-name="a1655" text:class-names="" text:cond-style-name=""><text:span text:style-name="a1654" text:class-names="">Figure 8. Probable route of HIV acquisition for people with a new HIV diagnosis, by location of test</text:span></text:p>
          </draw:text-box>
          <svg:title/>
          <svg:desc/>
        </draw:frame>
        <draw:frame draw:id="id167" draw:style-name="a1657" draw:name="Picture 3" svg:x="0.79307in" svg:y="1.45933in" svg:width="6.87202in" svg:height="4.58134in" style:rel-width="scale" style:rel-height="scale">
          <draw:image xlink:href="media/image11.png" xlink:type="simple" xlink:show="embed" xlink:actuate="onLoad"/>
          <svg:title/>
          <svg:desc>Horizontal bar chart showing probable route of HIV acquisition for people with a new HIV diagnosis, by location of test.</svg:desc>
        </draw:frame>
        <draw:frame draw:id="id168" draw:style-name="a1661" draw:name="TextBox 5" svg:x="8.80233in" svg:y="1.45933in" svg:width="4.14114in" svg:height="1.51465in">
          <draw:text-box>
            <text:p text:style-name="a1660" text:class-names="" text:cond-style-name=""><text:span text:style-name="a1658" text:class-names="">Source: ED opt-out testing data for 24 SSBBV sites, matched to HIV and AIDS New Diagnosis Database (HANDD) or HIV and AIDS reporting system (HARS). Comparator data from HANDD, excluding data from ED opt-out testing sites, restricted to the same time frame and the regions in England where the Programme is being implemented.<text:s text:c="1"/></text:span><text:span text:style-name="a1659" text:class-names=""/></text:p>
          </draw:text-box>
          <svg:title/>
          <svg:desc/>
        </draw:frame>
        <draw:frame draw:id="id169" draw:style-name="a1664" draw:name="Slide Number Placeholder 4" svg:x="0in" svg:y="7.04868in" svg:width="0.65216in" svg:height="0.39931in">
          <draw:text-box>
            <text:p text:style-name="a1663" text:class-names="" text:cond-style-name=""><text:span text:style-name="a1662" text:class-names=""><text:page-number style:num-format="1" text:fixed="false"/></text:span></text:p>
          </draw:text-box>
          <svg:title/>
          <svg:desc/>
        </draw:frame>
        <draw:frame draw:id="id170" draw:style-name="a1671" draw:name="Footer Placeholder 3" svg:x="0.79307in" svg:y="6.99666in" svg:width="12.35299in" svg:height="0.50333in">
          <draw:text-box>
            <text:p text:style-name="a1670" text:class-names="" text:cond-style-name=""><text:span text:style-name="a1665" text:class-names="">Public health evaluation of bloodborne virus (BBV) opt-out testing in emergency departments (EDs) in England: 33-month final report 2025 slide set</text:span><text:span text:style-name="a1666" text:class-names=""><text:s text:c="1"/>(</text:span><text:span text:style-name="a1667" text:class-names="">v</text:span><text:span text:style-name="a1668" text:class-names="">1.0, published December 2025)</text:span><text:span text:style-name="a1669" text:class-names=""/></text:p>
          </draw:text-box>
          <svg:title/>
          <svg:desc/>
        </draw:frame>
        <presentation:notes draw:style-name="a1690">
          <draw:page-thumbnail draw:page-number="25" svg:x="0.75in" svg:y="1.25in" svg:width="6in" svg:height="3.375in" presentation:class="page" draw:id="id171" presentation:style-name="a1672" draw:name="Slide Image Placeholder 1">
            <svg:title/>
            <svg:desc/>
          </draw:page-thumbnail>
          <draw:frame draw:id="id172" presentation:style-name="a1685" draw:name="Notes Placeholder 2" svg:x="0.75in" svg:y="4.8125in" svg:width="6in" svg:height="3.9375in" presentation:class="notes" presentation:placeholder="false">
            <draw:text-box>
              <text:p text:style-name="a1674" text:class-names="" text:cond-style-name=""><text:span text:style-name="a1673" text:class-names="">Most people newly diagnosed through the Programme reported having acquired HIV through heterosexual sex compared to people diagnosed in other settings (363: 65.3% versus 1,670: 46.5%).<text:s text:c="1"/></text:span></text:p>
              <text:p text:style-name="a1676" text:class-names="" text:cond-style-name=""><text:span text:style-name="a1675" text:class-names=""/></text:p>
              <text:p text:style-name="a1680" text:class-names="" text:cond-style-name=""><text:span text:style-name="a1677" text:class-names="">This finding reflects the success of the opt-out testing approach in diagnosing people with different risk factors compared to other settings, primarily </text:span><text:span text:style-name="a1678" text:class-names="">SHSs</text:span><text:span text:style-name="a1679" text:class-names="">.</text:span></text:p>
              <text:p text:style-name="a1682" text:class-names="" text:cond-style-name=""><text:span text:style-name="a1681" text:class-names=""/></text:p>
              <text:p text:style-name="a1684" text:class-names="" text:cond-style-name=""><text:span text:style-name="a1683" text:class-names="">See note slides.</text:span></text:p>
            </draw:text-box>
            <svg:title/>
            <svg:desc/>
          </draw:frame>
          <draw:frame draw:id="id173" draw:style-name="a1689" draw:name="Slide Number Placeholder 3" svg:x="4.24826in" svg:y="9.49826in" svg:width="3.25in" svg:height="0.50174in">
            <draw:text-box>
              <text:p text:style-name="a1688" text:class-names="" text:cond-style-name=""><text:span text:style-name="a1686" text:class-names=""><text:page-number style:num-format="1" text:fixed="false"/></text:span><text:span text:style-name="a1687" text:class-names=""/></text:p>
            </draw:text-box>
            <svg:title/>
            <svg:desc/>
          </draw:frame>
        </presentation:notes>
      </draw:page>
      <draw:page draw:name="Slide249" draw:style-name="a1692" draw:master-page-name="Master1-Layout2-obj-Title-and-Content" presentation:presentation-page-layout-name="Master1-PPL2" draw:id="Slide-504">
        <draw:frame draw:id="id174" presentation:style-name="a1695" draw:name="Title 1" svg:x="0.67362in" svg:y="0.19621in" svg:width="12.43508in" svg:height="1.06366in" presentation:class="title" presentation:placeholder="false">
          <draw:text-box>
            <text:p text:style-name="a1694" text:class-names="" text:cond-style-name=""><text:span text:style-name="a1693" text:class-names="">Figure 9. Demographics of people with a new HCV diagnosis, by location of test</text:span></text:p>
          </draw:text-box>
          <svg:title/>
          <svg:desc/>
        </draw:frame>
        <draw:frame draw:id="id175" draw:style-name="a1696" draw:name="Graphic 5" svg:x="0.79307in" svg:y="1.3065in" svg:width="7.19136in" svg:height="4.88701in" style:rel-width="scale" style:rel-height="scale">
          <draw:image xlink:href="media/image12.svg" xlink:type="simple" xlink:show="embed" xlink:actuate="onLoad"/>
          <svg:title/>
          <svg:desc>Horizontal bar chart showing demographics of people with a new HCV diagnosis, by location of test.</svg:desc>
        </draw:frame>
        <draw:frame draw:id="id176" draw:style-name="a1700" draw:name="TextBox 4" svg:x="8.48837in" svg:y="1.25987in" svg:width="4.40859in" svg:height="1.3127in">
          <draw:text-box>
            <text:p text:style-name="a1699" text:class-names="" text:cond-style-name=""><text:span text:style-name="a1697" text:class-names="">Source: ED opt-out testing data for 24 SSBBV sites matched to SGSS, NHSE Hepatitis C Patient Registry and Blueteq. Diagnoses outside of EDs include primary and community care settings for HCV (such as GPs, SHSs, drug and prison services, and excluding antenatal screening).</text:span><text:span text:style-name="a1698" text:class-names=""/></text:p>
          </draw:text-box>
          <svg:title/>
          <svg:desc/>
        </draw:frame>
        <draw:frame draw:id="id177" draw:style-name="a1703" draw:name="Slide Number Placeholder 4" svg:x="-0.01522in" svg:y="6.98209in" svg:width="0.65216in" svg:height="0.39931in">
          <draw:text-box>
            <text:p text:style-name="a1702" text:class-names="" text:cond-style-name=""><text:span text:style-name="a1701" text:class-names=""><text:page-number style:num-format="1" text:fixed="false"/></text:span></text:p>
          </draw:text-box>
          <svg:title/>
          <svg:desc/>
        </draw:frame>
        <draw:frame draw:id="id178" draw:style-name="a1710" draw:name="Footer Placeholder 3" svg:x="0.79307in" svg:y="6.99666in" svg:width="12.2294in" svg:height="0.39931in">
          <draw:text-box>
            <text:p text:style-name="a1709" text:class-names="" text:cond-style-name=""><text:span text:style-name="a1704" text:class-names="">Public health evaluation of bloodborne virus (BBV) opt-out testing in emergency departments (EDs) in England: 33-month final report 2025 slide set</text:span><text:span text:style-name="a1705" text:class-names=""><text:s text:c="1"/>(</text:span><text:span text:style-name="a1706" text:class-names="">v</text:span><text:span text:style-name="a1707" text:class-names="">1.0, published December 2025)</text:span><text:span text:style-name="a1708" text:class-names=""/></text:p>
          </draw:text-box>
          <svg:title/>
          <svg:desc/>
        </draw:frame>
        <presentation:notes draw:style-name="a1745">
          <draw:page-thumbnail draw:page-number="26" svg:x="0.75in" svg:y="1.25in" svg:width="6in" svg:height="3.375in" presentation:class="page" draw:id="id179" presentation:style-name="a1711" draw:name="Slide Image Placeholder 1">
            <svg:title/>
            <svg:desc/>
          </draw:page-thumbnail>
          <draw:frame draw:id="id180" presentation:style-name="a1740" draw:name="Notes Placeholder 2" svg:x="0.75in" svg:y="4.8125in" svg:width="6in" svg:height="3.9375in" presentation:class="notes" presentation:placeholder="false">
            <draw:text-box>
              <text:p text:style-name="a1719" text:class-names="" text:cond-style-name=""><text:span text:style-name="a1712" text:class-names="">Compared to people newly diagnosed in other primary and community care settings (such as </text:span><text:span text:style-name="a1713" text:class-names="">GPs</text:span><text:span text:style-name="a1714" text:class-names="">, </text:span><text:span text:style-name="a1715" text:class-names="">SHSs</text:span><text:span text:style-name="a1716" text:class-names="">, drug and prison services) in the same geographical regions and timeframe, people newly diagnosed with </text:span><text:span text:style-name="a1717" text:class-names="">HCV</text:span><text:span text:style-name="a1718" text:class-names=""> in the Programme were:</text:span></text:p>
              <text:list text:style-name="a1726">
                <text:list-item>
                  <text:p text:style-name="a1725" text:class-names="" text:cond-style-name=""><text:span text:style-name="a1720" text:class-names="">older (median age 53 years (</text:span><text:span text:style-name="a1721" text:class-names="">IQR</text:span><text:span text:style-name="a1722" text:class-names=""> 41 to 65) compared to aged 43 years (</text:span><text:span text:style-name="a1723" text:class-names="">IQR</text:span><text:span text:style-name="a1724" text:class-names=""> 37 to 52))</text:span></text:p>
                </text:list-item>
              </text:list>
              <text:list text:style-name="a1729">
                <text:list-item>
                  <text:p text:style-name="a1728" text:class-names="" text:cond-style-name=""><text:span text:style-name="a1727" text:class-names="">a higher proportion were women (303: 36.6% versus 240: 24.8%) </text:span></text:p>
                </text:list-item>
              </text:list>
              <text:list text:style-name="a1732">
                <text:list-item>
                  <text:p text:style-name="a1731" text:class-names="" text:cond-style-name=""><text:span text:style-name="a1730" text:class-names="">a higher proportion were living in the most deprived area (238: 35.8% versus 112: 26.5%)</text:span></text:p>
                </text:list-item>
              </text:list>
              <text:list text:style-name="a1735">
                <text:list-item>
                  <text:p text:style-name="a1734" text:class-names="" text:cond-style-name=""><text:span text:style-name="a1733" text:class-names="">a lower proportion were of White British ethnicity (112: 29.5% versus 295: 42.1%)</text:span></text:p>
                </text:list-item>
              </text:list>
              <text:p text:style-name="a1737" text:class-names="" text:cond-style-name=""><text:span text:style-name="a1736" text:class-names=""/></text:p>
              <text:p text:style-name="a1739" text:class-names="" text:cond-style-name=""><text:span text:style-name="a1738" text:class-names="">See note slides.</text:span></text:p>
            </draw:text-box>
            <svg:title/>
            <svg:desc/>
          </draw:frame>
          <draw:frame draw:id="id181" draw:style-name="a1744" draw:name="Slide Number Placeholder 3" svg:x="4.24826in" svg:y="9.49826in" svg:width="3.25in" svg:height="0.50174in">
            <draw:text-box>
              <text:p text:style-name="a1743" text:class-names="" text:cond-style-name=""><text:span text:style-name="a1741" text:class-names=""><text:page-number style:num-format="1" text:fixed="false"/></text:span><text:span text:style-name="a1742" text:class-names=""/></text:p>
            </draw:text-box>
            <svg:title/>
            <svg:desc/>
          </draw:frame>
        </presentation:notes>
      </draw:page>
      <draw:page draw:name="Slide255" draw:style-name="a1747" draw:master-page-name="Master1-Layout2-obj-Title-and-Content" presentation:presentation-page-layout-name="Master1-PPL2" draw:id="Slide-510">
        <draw:frame draw:id="id182" presentation:style-name="a1750" draw:name="Title 1" svg:x="0.67362in" svg:y="0.19621in" svg:width="12.1652in" svg:height="1.06366in" presentation:class="title" presentation:placeholder="false">
          <draw:text-box>
            <text:p text:style-name="a1749" text:class-names="" text:cond-style-name=""><text:span text:style-name="a1748" text:class-names="">Figure 10. Social risk factors for people with a new HCV diagnosis, by location of test</text:span></text:p>
          </draw:text-box>
          <svg:title/>
          <svg:desc/>
        </draw:frame>
        <draw:frame draw:id="id183" draw:style-name="a1751" draw:name="Picture 5" svg:x="0.91667in" svg:y="1.33798in" svg:width="7.21885in" svg:height="4.81256in" style:rel-width="scale" style:rel-height="scale">
          <draw:image xlink:href="media/image13.png" xlink:type="simple" xlink:show="embed" xlink:actuate="onLoad"/>
          <svg:title/>
          <svg:desc>Horizontal bar chart showing social risk factors for people with a new HCV diagnosis, by location of test.</svg:desc>
        </draw:frame>
        <draw:frame draw:id="id184" draw:style-name="a1755" draw:name="TextBox 4" svg:x="9.22093in" svg:y="1.33798in" svg:width="3.73734in" svg:height="1.51465in">
          <draw:text-box>
            <text:p text:style-name="a1754" text:class-names="" text:cond-style-name=""><text:span text:style-name="a1752" text:class-names="">Source: ED opt-out testing data for 24 SSBBV sites matched to SGSS, NHSE Hepatitis C Patient Registry and Blueteq. Diagnoses outside of EDs include primary and community care settings for HCV (such as GPs, SHSs, drug and prison services, and excluding antenatal screening).</text:span><text:span text:style-name="a1753" text:class-names=""/></text:p>
          </draw:text-box>
          <svg:title/>
          <svg:desc/>
        </draw:frame>
        <draw:frame draw:id="id185" draw:style-name="a1758" draw:name="Slide Number Placeholder 4" svg:x="0in" svg:y="7.0183in" svg:width="0.65216in" svg:height="0.39931in">
          <draw:text-box>
            <text:p text:style-name="a1757" text:class-names="" text:cond-style-name=""><text:span text:style-name="a1756" text:class-names=""><text:page-number style:num-format="1" text:fixed="false"/></text:span></text:p>
          </draw:text-box>
          <svg:title/>
          <svg:desc/>
        </draw:frame>
        <draw:frame draw:id="id186" draw:style-name="a1765" draw:name="Footer Placeholder 3" svg:x="0.79307in" svg:y="7.04161in" svg:width="12.1652in" svg:height="0.3527in">
          <draw:text-box>
            <text:p text:style-name="a1764" text:class-names="" text:cond-style-name=""><text:span text:style-name="a1759" text:class-names="">Public health evaluation of bloodborne virus (BBV) opt-out testing in emergency departments (EDs) in England: 33-month final report 2025 slide set</text:span><text:span text:style-name="a1760" text:class-names=""><text:s text:c="1"/>(</text:span><text:span text:style-name="a1761" text:class-names="">v</text:span><text:span text:style-name="a1762" text:class-names="">1.0, published December 2025)</text:span><text:span text:style-name="a1763" text:class-names=""/></text:p>
          </draw:text-box>
          <svg:title/>
          <svg:desc/>
        </draw:frame>
        <presentation:notes draw:style-name="a1793">
          <draw:page-thumbnail draw:page-number="27" svg:x="0.75in" svg:y="1.25in" svg:width="6in" svg:height="3.375in" presentation:class="page" draw:id="id187" presentation:style-name="a1766" draw:name="Slide Image Placeholder 1">
            <svg:title/>
            <svg:desc/>
          </draw:page-thumbnail>
          <draw:frame draw:id="id188" presentation:style-name="a1788" draw:name="Notes Placeholder 2" svg:x="0.75in" svg:y="4.8125in" svg:width="6in" svg:height="3.9375in" presentation:class="notes" presentation:placeholder="false">
            <draw:text-box>
              <text:list text:style-name="a1769">
                <text:list-item>
                  <text:p text:style-name="a1768" text:class-names="" text:cond-style-name=""><text:span text:style-name="a1767" text:class-names="">24.9% (207) of people newly diagnosed with HCV through the Programme had any social risk factor recorded, compared to 68.4% (761) among people newly diagnosed outside of the Programme.<text:s text:c="1"/></text:span></text:p>
                </text:list-item>
              </text:list>
              <text:list text:style-name="a1774">
                <text:list-item>
                  <text:p text:style-name="a1773" text:class-names="" text:cond-style-name=""><text:span text:style-name="a1770" text:class-names="">82.2% (683) of people newly diagnosed with </text:span><text:span text:style-name="a1771" text:class-names="">HCV</text:span><text:span text:style-name="a1772" text:class-names=""> in the Programme had no record of injecting drug use.<text:s text:c="1"/></text:span></text:p>
                </text:list-item>
              </text:list>
              <text:list text:style-name="a1777">
                <text:list-item>
                  <text:p text:style-name="a1776" text:class-names="" text:cond-style-name=""><text:span text:style-name="a1775" text:class-names="">7% (57) of people newly diagnosed through the Programme had evidence of experiencing homelessness compared with 3% (34) people who were newly diagnosed outside the Programme.</text:span></text:p>
                </text:list-item>
              </text:list>
              <text:p text:style-name="a1779" text:class-names="" text:cond-style-name=""><text:span text:style-name="a1778" text:class-names=""/></text:p>
              <text:p text:style-name="a1783" text:class-names="" text:cond-style-name=""><text:span text:style-name="a1780" text:class-names="">The completeness of information on social risk factors for </text:span><text:span text:style-name="a1781" text:class-names="">HCV</text:span><text:span text:style-name="a1782" text:class-names=""> (history of incarceration, drug use or attending a drug treatment service, or ever experiencing homelessness) is dependent on risk perception and disclosure, and this information being recorded in surveillance data.</text:span></text:p>
              <text:p text:style-name="a1785" text:class-names="" text:cond-style-name=""><text:span text:style-name="a1784" text:class-names=""/></text:p>
              <text:p text:style-name="a1787" text:class-names="" text:cond-style-name=""><text:span text:style-name="a1786" text:class-names="">See note slides.</text:span></text:p>
            </draw:text-box>
            <svg:title/>
            <svg:desc/>
          </draw:frame>
          <draw:frame draw:id="id189" draw:style-name="a1792" draw:name="Slide Number Placeholder 3" svg:x="4.24826in" svg:y="9.49826in" svg:width="3.25in" svg:height="0.50174in">
            <draw:text-box>
              <text:p text:style-name="a1791" text:class-names="" text:cond-style-name=""><text:span text:style-name="a1789" text:class-names=""><text:page-number style:num-format="1" text:fixed="false"/></text:span><text:span text:style-name="a1790" text:class-names=""/></text:p>
            </draw:text-box>
            <svg:title/>
            <svg:desc/>
          </draw:frame>
        </presentation:notes>
      </draw:page>
      <draw:page draw:name="Slide250" draw:style-name="a1795" draw:master-page-name="Master1-Layout2-obj-Title-and-Content" presentation:presentation-page-layout-name="Master1-PPL2" draw:id="Slide-505">
        <draw:frame draw:id="id190" presentation:style-name="a1798" draw:name="Title 1" svg:x="0.67362in" svg:y="0.19621in" svg:width="12.50029in" svg:height="1.06366in" presentation:class="title" presentation:placeholder="false">
          <draw:text-box>
            <text:p text:style-name="a1797" text:class-names="" text:cond-style-name=""><text:span text:style-name="a1796" text:class-names="">Figure 11. Demographics of people with a new HBV diagnosis, by location of test</text:span></text:p>
          </draw:text-box>
          <svg:title/>
          <svg:desc/>
        </draw:frame>
        <draw:frame draw:id="id191" draw:style-name="a1799" draw:name="Picture 5" svg:x="0.79307in" svg:y="1.40315in" svg:width="7.04054in" svg:height="4.69369in" style:rel-width="scale" style:rel-height="scale">
          <draw:image xlink:href="media/image14.png" xlink:type="simple" xlink:show="embed" xlink:actuate="onLoad"/>
          <svg:title/>
          <svg:desc>Horizontal bar chart showing demographics of people with a new HBV diagnosis, by location of test.</svg:desc>
        </draw:frame>
        <draw:frame draw:id="id192" draw:style-name="a1803" draw:name="TextBox 4" svg:x="8.69556in" svg:y="1.40315in" svg:width="4.47835in" svg:height="1.3127in">
          <draw:text-box>
            <text:p text:style-name="a1802" text:class-names="" text:cond-style-name=""><text:span text:style-name="a1800" text:class-names="">Source: ED opt-out testing data for 24 SSBBV sites. SSBBV data matched to SGSS diagnoses for outside of the Programme diagnoses. Diagnoses outside of EDs include primary and community care settings for HBV (such as GPs, SHSs, drug and prison services, and excluding antenatal screening).</text:span><text:span text:style-name="a1801" text:class-names=""/></text:p>
          </draw:text-box>
          <svg:title/>
          <svg:desc/>
        </draw:frame>
        <draw:frame draw:id="id193" draw:style-name="a1806" draw:name="Slide Number Placeholder 4" svg:x="0in" svg:y="6.99499in" svg:width="0.65216in" svg:height="0.39931in">
          <draw:text-box>
            <text:p text:style-name="a1805" text:class-names="" text:cond-style-name=""><text:span text:style-name="a1804" text:class-names=""><text:page-number style:num-format="1" text:fixed="false"/></text:span></text:p>
          </draw:text-box>
          <svg:title/>
          <svg:desc/>
        </draw:frame>
        <draw:frame draw:id="id194" draw:style-name="a1813" draw:name="Footer Placeholder 3" svg:x="0.79307in" svg:y="6.995in" svg:width="12.38084in" svg:height="0.39931in">
          <draw:text-box>
            <text:p text:style-name="a1812" text:class-names="" text:cond-style-name=""><text:span text:style-name="a1807" text:class-names="">Public health evaluation of bloodborne virus (BBV) opt-out testing in emergency departments (EDs) in England: 33-month final report 2025 slide set</text:span><text:span text:style-name="a1808" text:class-names=""><text:s text:c="1"/>(</text:span><text:span text:style-name="a1809" text:class-names="">v</text:span><text:span text:style-name="a1810" text:class-names="">1.0, published December 2025)</text:span><text:span text:style-name="a1811" text:class-names=""/></text:p>
          </draw:text-box>
          <svg:title/>
          <svg:desc/>
        </draw:frame>
        <presentation:notes draw:style-name="a1849">
          <draw:page-thumbnail draw:page-number="28" svg:x="0.75in" svg:y="1.25in" svg:width="6in" svg:height="3.375in" presentation:class="page" draw:id="id195" presentation:style-name="a1814" draw:name="Slide Image Placeholder 1">
            <svg:title/>
            <svg:desc/>
          </draw:page-thumbnail>
          <draw:frame draw:id="id196" presentation:style-name="a1844" draw:name="Notes Placeholder 2" svg:x="0.75in" svg:y="4.8125in" svg:width="6in" svg:height="3.9375in" presentation:class="notes" presentation:placeholder="false">
            <draw:text-box>
              <text:p text:style-name="a1822" text:class-names="" text:cond-style-name=""><text:span text:style-name="a1815" text:class-names="">Compared to people newly diagnosed in other primary and community care settings in the same geographical regions and timeframe (such as </text:span><text:span text:style-name="a1816" text:class-names="">GPs</text:span><text:span text:style-name="a1817" text:class-names="">, </text:span><text:span text:style-name="a1818" text:class-names="">SHSs</text:span><text:span text:style-name="a1819" text:class-names="">, drug and prison services, and excluding antenatal screening), people newly diagnosed with </text:span><text:span text:style-name="a1820" text:class-names="">HBV</text:span><text:span text:style-name="a1821" text:class-names=""> in the Programme were:</text:span></text:p>
              <text:list text:style-name="a1829">
                <text:list-item>
                  <text:p text:style-name="a1828" text:class-names="" text:cond-style-name=""><text:span text:style-name="a1823" text:class-names="">older (median age 48 years (</text:span><text:span text:style-name="a1824" text:class-names="">IQR</text:span><text:span text:style-name="a1825" text:class-names="">: 38 to 60) compared to 39 years (</text:span><text:span text:style-name="a1826" text:class-names="">IQR</text:span><text:span text:style-name="a1827" text:class-names="">: 32 to 49))</text:span></text:p>
                </text:list-item>
              </text:list>
              <text:list text:style-name="a1832">
                <text:list-item>
                  <text:p text:style-name="a1831" text:class-names="" text:cond-style-name=""><text:span text:style-name="a1830" text:class-names="">a higher proportion were women (1,396: 38.3% versus 722: 32.8%)</text:span></text:p>
                </text:list-item>
              </text:list>
              <text:list text:style-name="a1835">
                <text:list-item>
                  <text:p text:style-name="a1834" text:class-names="" text:cond-style-name=""><text:span text:style-name="a1833" text:class-names="">a higher proportion were of White other ethnicity (506: 23.2% versus 232: 15.7%) or Black ethnicity (843: 38.6% versus 490: 33.1%)</text:span></text:p>
                </text:list-item>
              </text:list>
              <text:list text:style-name="a1838">
                <text:list-item>
                  <text:p text:style-name="a1837" text:class-names="" text:cond-style-name=""><text:span text:style-name="a1836" text:class-names="">There was little difference by area of deprivation. </text:span></text:p>
                </text:list-item>
              </text:list>
              <text:list text:style-name="a1841">
                <text:list-item>
                  <text:p text:style-name="a1840" text:class-names="" text:cond-style-name=""><text:span text:style-name="a1839" text:class-names=""/></text:p>
                </text:list-item>
              </text:list>
              <text:p text:style-name="a1843" text:class-names="" text:cond-style-name=""><text:span text:style-name="a1842" text:class-names="">See note slides.</text:span></text:p>
            </draw:text-box>
            <svg:title/>
            <svg:desc/>
          </draw:frame>
          <draw:frame draw:id="id197" draw:style-name="a1848" draw:name="Slide Number Placeholder 3" svg:x="4.24826in" svg:y="9.49826in" svg:width="3.25in" svg:height="0.50174in">
            <draw:text-box>
              <text:p text:style-name="a1847" text:class-names="" text:cond-style-name=""><text:span text:style-name="a1845" text:class-names=""><text:page-number style:num-format="1" text:fixed="false"/></text:span><text:span text:style-name="a1846" text:class-names=""/></text:p>
            </draw:text-box>
            <svg:title/>
            <svg:desc/>
          </draw:frame>
        </presentation:notes>
      </draw:page>
      <draw:page draw:name="Slide253" draw:style-name="a1851" draw:master-page-name="Master1-Layout2-obj-Title-and-Content" presentation:presentation-page-layout-name="Master1-PPL2" draw:id="Slide-508">
        <draw:frame draw:id="id198" presentation:style-name="a1855" draw:name="Title 1" svg:x="0.67362in" svg:y="0.19621in" svg:width="12.1652in" svg:height="1.06366in" presentation:class="title" presentation:placeholder="false">
          <draw:text-box>
            <text:p text:style-name="a1854" text:class-names="" text:cond-style-name=""><text:span text:style-name="a1852" text:class-names="">Main messages: late diagnoses</text:span><text:span text:style-name="a1853" text:class-names=""/></text:p>
          </draw:text-box>
          <svg:title/>
          <svg:desc/>
        </draw:frame>
        <draw:frame draw:id="id199" presentation:style-name="a1872" draw:name="Content Placeholder 2" svg:x="0.79307in" svg:y="1.37066in" svg:width="12.1652in" svg:height="3.25855in" presentation:class="outline" presentation:placeholder="false">
          <draw:text-box>
            <text:list text:style-name="a1858">
              <text:list-item>
                <text:p text:style-name="a1857" text:class-names="" text:cond-style-name=""><text:span text:style-name="a1856" text:class-names="">Late diagnoses</text:span></text:p>
              </text:list-item>
            </text:list>
            <text:list text:style-name="a1861">
              <text:list-item>
                <text:p text:style-name="a1860" text:class-names="" text:cond-style-name=""><text:span text:style-name="a1859" text:class-names="">The proportion of people with a new BBV diagnosis who had late-stage disease was highest for HIV (50.7%), followed by HCV (12.5%). It is not possible to estimate the proportion of late HBV diagnoses in the absence of national HBV treatment monitoring.</text:span></text:p>
              </text:list-item>
            </text:list>
            <text:list text:style-name="a1865">
              <text:list-item>
                <text:p text:style-name="a1864" text:class-names="" text:cond-style-name=""><text:span text:style-name="a1862" text:class-names="">Approximately 50% of people presenting with late-stage HCV liver disease did not report social risk factors and were therefore less likely to have been identified by routine risk-based testing in other settings.</text:span><text:span text:style-name="a1863" text:class-names=""/></text:p>
              </text:list-item>
            </text:list>
            <text:list text:style-name="a1868">
              <text:list-item>
                <text:p text:style-name="a1867" text:class-names="" text:cond-style-name=""><text:span text:style-name="a1866" text:class-names=""/></text:p>
              </text:list-item>
            </text:list>
            <text:list text:style-name="a1871">
              <text:list-item>
                <text:p text:style-name="a1870" text:class-names="" text:cond-style-name=""><text:span text:style-name="a1869" text:class-names=""/></text:p>
              </text:list-item>
            </text:list>
          </draw:text-box>
          <svg:title/>
          <svg:desc/>
        </draw:frame>
        <draw:frame draw:id="id200" draw:style-name="a1875" draw:name="Slide Number Placeholder 4" svg:x="0in" svg:y="6.995in" svg:width="0.65216in" svg:height="0.39931in">
          <draw:text-box>
            <text:p text:style-name="a1874" text:class-names="" text:cond-style-name=""><text:span text:style-name="a1873" text:class-names=""><text:page-number style:num-format="1" text:fixed="false"/></text:span></text:p>
          </draw:text-box>
          <svg:title/>
          <svg:desc/>
        </draw:frame>
        <draw:frame draw:id="id201" draw:style-name="a1882" draw:name="Footer Placeholder 3" svg:x="0.79307in" svg:y="6.995in" svg:width="12.1652in" svg:height="0.39931in">
          <draw:text-box>
            <text:p text:style-name="a1881" text:class-names="" text:cond-style-name=""><text:span text:style-name="a1876" text:class-names="">Public health evaluation of bloodborne virus (BBV) opt-out testing in emergency departments (EDs) in England: 33-month final report 2025 slide set</text:span><text:span text:style-name="a1877" text:class-names=""><text:s text:c="1"/>(</text:span><text:span text:style-name="a1878" text:class-names="">v</text:span><text:span text:style-name="a1879" text:class-names="">1.0, published December 2025)</text:span><text:span text:style-name="a1880" text:class-names=""/></text:p>
          </draw:text-box>
          <svg:title/>
          <svg:desc/>
        </draw:frame>
        <presentation:notes draw:style-name="a1892">
          <draw:page-thumbnail draw:page-number="29" svg:x="0.75in" svg:y="1.25in" svg:width="6in" svg:height="3.375in" presentation:class="page" draw:id="id202" presentation:style-name="a1883" draw:name="Slide Image Placeholder 1">
            <svg:title/>
            <svg:desc/>
          </draw:page-thumbnail>
          <draw:frame draw:id="id203" presentation:style-name="a1888" draw:name="Notes Placeholder 2" svg:x="0.75in" svg:y="4.8125in" svg:width="6in" svg:height="3.9375in" presentation:class="notes" presentation:placeholder="false">
            <draw:text-box>
              <text:p text:style-name="a1885" text:class-names="" text:cond-style-name=""><text:span text:style-name="a1884" text:class-names="">See note slides.</text:span></text:p>
              <text:p text:style-name="a1887" text:class-names="" text:cond-style-name=""><text:span text:style-name="a1886" text:class-names=""/></text:p>
            </draw:text-box>
            <svg:title/>
            <svg:desc/>
          </draw:frame>
          <draw:frame draw:id="id204" draw:style-name="a1891" draw:name="Slide Number Placeholder 3" svg:x="4.24826in" svg:y="9.49826in" svg:width="3.25in" svg:height="0.50174in">
            <draw:text-box>
              <text:p text:style-name="a1890" text:class-names="" text:cond-style-name=""><text:span text:style-name="a1889" text:class-names=""><text:page-number style:num-format="1" text:fixed="false"/></text:span></text:p>
            </draw:text-box>
            <svg:title/>
            <svg:desc/>
          </draw:frame>
        </presentation:notes>
      </draw:page>
      <draw:page draw:name="Slide256" draw:style-name="a1894" draw:master-page-name="Master1-Layout2-obj-Title-and-Content" presentation:presentation-page-layout-name="Master1-PPL2" draw:id="Slide-511">
        <draw:frame draw:id="id205" presentation:style-name="a1897" draw:name="Title 1" svg:x="0.67362in" svg:y="0.19621in" svg:width="12.1652in" svg:height="1.06366in" presentation:class="title" presentation:placeholder="false">
          <draw:text-box>
            <text:p text:style-name="a1896" text:class-names="" text:cond-style-name=""><text:span text:style-name="a1895" text:class-names="">Figure 12. Proportion of people with a new BBV diagnosis who were diagnosed with late-stage disease</text:span></text:p>
          </draw:text-box>
          <svg:title/>
          <svg:desc/>
        </draw:frame>
        <draw:frame draw:id="id206" draw:style-name="a1898" draw:name="Picture 6" svg:x="0.79307in" svg:y="1.26568in" svg:width="6.78215in" svg:height="4.52143in" style:rel-width="scale" style:rel-height="scale">
          <draw:image xlink:href="media/image15.png" xlink:type="simple" xlink:show="embed" xlink:actuate="onLoad"/>
          <svg:title/>
          <svg:desc>Bar chart showing proportion of people with a new BBV diagnosis who were diagnosed with late-stage disease.</svg:desc>
        </draw:frame>
        <draw:frame draw:id="id207" draw:style-name="a1902" draw:name="TextBox 4" svg:x="8.02326in" svg:y="1.25987in" svg:width="4.81556in" svg:height="0.90879in">
          <draw:text-box>
            <text:p text:style-name="a1901" text:class-names="" text:cond-style-name=""><text:span text:style-name="a1899" text:class-names="">Source: ED opt-out data for 24 SSBBV sites matched to HANDD or HARS for HIV, to NHSE Hepatitis C Patient Registry and ONS mortality data for HCV, and to HES for HBV and HCV.</text:span><text:span text:style-name="a1900" text:class-names=""/></text:p>
          </draw:text-box>
          <svg:title/>
          <svg:desc/>
        </draw:frame>
        <draw:frame draw:id="id208" draw:style-name="a1905" draw:name="Slide Number Placeholder 4" svg:x="0in" svg:y="7.02243in" svg:width="0.65216in" svg:height="0.39931in">
          <draw:text-box>
            <text:p text:style-name="a1904" text:class-names="" text:cond-style-name=""><text:span text:style-name="a1903" text:class-names=""><text:page-number style:num-format="1" text:fixed="false"/></text:span></text:p>
          </draw:text-box>
          <svg:title/>
          <svg:desc/>
        </draw:frame>
        <draw:frame draw:id="id209" draw:style-name="a1912" draw:name="Footer Placeholder 3" svg:x="0.79307in" svg:y="6.88943in" svg:width="12.44288in" svg:height="0.50488in">
          <draw:text-box>
            <text:p text:style-name="a1911" text:class-names="" text:cond-style-name=""><text:span text:style-name="a1906" text:class-names="">Public health evaluation of bloodborne virus (BBV) opt-out testing in emergency departments (EDs) in England: 33-month final report 2025 slide set</text:span><text:span text:style-name="a1907" text:class-names=""><text:s text:c="1"/>(</text:span><text:span text:style-name="a1908" text:class-names="">v</text:span><text:span text:style-name="a1909" text:class-names="">1.0, published December 2025)</text:span><text:span text:style-name="a1910" text:class-names=""/></text:p>
          </draw:text-box>
          <svg:title/>
          <svg:desc/>
        </draw:frame>
        <presentation:notes draw:style-name="a1968">
          <draw:page-thumbnail draw:page-number="30" svg:x="0.75in" svg:y="1.25in" svg:width="6in" svg:height="3.375in" presentation:class="page" draw:id="id210" presentation:style-name="a1913" draw:name="Slide Image Placeholder 1">
            <svg:title/>
            <svg:desc/>
          </draw:page-thumbnail>
          <draw:frame draw:id="id211" presentation:style-name="a1963" draw:name="Notes Placeholder 2" svg:x="0.75in" svg:y="4.8125in" svg:width="6in" svg:height="3.9375in" presentation:class="notes" presentation:placeholder="false">
            <draw:text-box>
              <text:p text:style-name="a1915" text:class-names="" text:cond-style-name=""><text:span text:style-name="a1914" text:class-names="">A late HIV diagnosis is defined as having a CD4 count below 350 cells per mm3 within 91 days of diagnosis and no evidence of a recent infection.</text:span></text:p>
              <text:list text:style-name="a1918">
                <text:list-item>
                  <text:p text:style-name="a1917" text:class-names="" text:cond-style-name=""><text:span text:style-name="a1916" text:class-names="">66.1% (475/719) of new HIV diagnoses had sufficient information to assess whether they were diagnosed late.</text:span></text:p>
                </text:list-item>
              </text:list>
              <text:list text:style-name="a1921">
                <text:list-item>
                  <text:p text:style-name="a1920" text:class-names="" text:cond-style-name=""><text:span text:style-name="a1919" text:class-names="">50.7% (241/475) of new HIV diagnoses in the Programme were diagnosed late compared to people newly diagnosed in all other settings 36.9% (832).</text:span></text:p>
                </text:list-item>
              </text:list>
              <text:p text:style-name="a1923" text:class-names="" text:cond-style-name=""><text:span text:style-name="a1922" text:class-names=""/></text:p>
              <text:p text:style-name="a1929" text:class-names="" text:cond-style-name=""><text:span text:style-name="a1924" text:class-names="">A late-stage </text:span><text:span text:style-name="a1925" text:class-names="">HCV</text:span><text:span text:style-name="a1926" text:class-names=""> liver disease diagnosis is defined as a presentation with cirrhosis or hepatocellular carcinoma (</text:span><text:span text:style-name="a1927" text:class-names="">HCC</text:span><text:span text:style-name="a1928" text:class-names="">).</text:span></text:p>
              <text:list text:style-name="a1932">
                <text:list-item>
                  <text:p text:style-name="a1931" text:class-names="" text:cond-style-name=""><text:span text:style-name="a1930" text:class-names="">12.5% (104/831) of new HCV diagnoses were diagnosed at a late stage.</text:span></text:p>
                </text:list-item>
              </text:list>
              <text:list text:style-name="a1939">
                <text:list-item>
                  <text:p text:style-name="a1938" text:class-names="" text:cond-style-name=""><text:span text:style-name="a1933" text:class-names="">A national comparison is not currently available for this indicator, but a previous analysis using data in England for 2021 (</text:span><text:span text:style-name="a1934" text:class-names=""><text:a xlink:href="https://webarchive.nationalarchives.gov.uk/ukgwa/20250218222927/https:/www.gov.uk/government/publications/hepatitis-c-in-the-uk" text:style-name="" text:visited-style-name="">Hepatitis C in England report 2022</text:a></text:span><text:span text:style-name="a1935" text:class-names="">) found that 6.3% of individuals had cirrhosis with past or current decompensation or </text:span><text:span text:style-name="a1936" text:class-names="">HCC</text:span><text:span text:style-name="a1937" text:class-names=""> at first treatment. </text:span></text:p>
                </text:list-item>
              </text:list>
              <text:p text:style-name="a1941" text:class-names="" text:cond-style-name=""><text:span text:style-name="a1940" text:class-names=""/></text:p>
              <text:p text:style-name="a1947" text:class-names="" text:cond-style-name=""><text:span text:style-name="a1942" text:class-names="">A late-stage </text:span><text:span text:style-name="a1943" text:class-names="">HBV</text:span><text:span text:style-name="a1944" text:class-names=""> liver disease diagnosis is defined as a presentation with cirrhosis or </text:span><text:span text:style-name="a1945" text:class-names="">HCC</text:span><text:span text:style-name="a1946" text:class-names="">.</text:span></text:p>
              <text:list text:style-name="a1958">
                <text:list-item>
                  <text:p text:style-name="a1957" text:class-names="" text:cond-style-name=""><text:span text:style-name="a1948" text:class-names="">1.9% (71/3667) of new HBV diagnoses had evidence of late-stage liver disease through linkage to hospital inpatient records (Hospital Episode Statistics (</text:span><text:span text:style-name="a1949" text:class-names="">HES</text:span><text:span text:style-name="a1950" text:class-names="">)) or </text:span><text:span text:style-name="a1951" text:class-names="">ONS</text:span><text:span text:style-name="a1952" text:class-names=""> mortality records. Of these 71 people, 24 died, of whom 16 had </text:span><text:span text:style-name="a1953" text:class-names="">HCC</text:span><text:span text:style-name="a1954" text:class-names=""> or </text:span><text:span text:style-name="a1955" text:class-names="">ESLD</text:span><text:span text:style-name="a1956" text:class-names=""> noted as the underlying cause or contributing cause of death.<text:s text:c="1"/></text:span></text:p>
                </text:list-item>
              </text:list>
              <text:p text:style-name="a1960" text:class-names="" text:cond-style-name=""><text:span text:style-name="a1959" text:class-names=""/></text:p>
              <text:p text:style-name="a1962" text:class-names="" text:cond-style-name=""><text:span text:style-name="a1961" text:class-names="">See note slides.</text:span></text:p>
            </draw:text-box>
            <svg:title/>
            <svg:desc/>
          </draw:frame>
          <draw:frame draw:id="id212" draw:style-name="a1967" draw:name="Slide Number Placeholder 3" svg:x="4.24826in" svg:y="9.49826in" svg:width="3.25in" svg:height="0.50174in">
            <draw:text-box>
              <text:p text:style-name="a1966" text:class-names="" text:cond-style-name=""><text:span text:style-name="a1964" text:class-names=""><text:page-number style:num-format="1" text:fixed="false"/></text:span><text:span text:style-name="a1965" text:class-names=""/></text:p>
            </draw:text-box>
            <svg:title/>
            <svg:desc/>
          </draw:frame>
        </presentation:notes>
      </draw:page>
      <draw:page draw:name="Slide260" draw:style-name="a1970" draw:master-page-name="Master1-Layout2-obj-Title-and-Content" presentation:presentation-page-layout-name="Master1-PPL2" draw:id="Slide-515">
        <draw:frame draw:id="id213" presentation:style-name="a1974" draw:name="Title 1" svg:x="0.67362in" svg:y="0.19621in" svg:width="12.1652in" svg:height="1.06366in" presentation:class="title" presentation:placeholder="false">
          <draw:text-box>
            <text:p text:style-name="a1973" text:class-names="" text:cond-style-name=""><text:span text:style-name="a1971" text:class-names="">Main messages: coinfection</text:span><text:span text:style-name="a1972" text:class-names=""/></text:p>
          </draw:text-box>
          <svg:title/>
          <svg:desc/>
        </draw:frame>
        <draw:frame draw:id="id214" presentation:style-name="a1996" draw:name="Content Placeholder 2" svg:x="0.79307in" svg:y="1.37066in" svg:width="12.1652in" svg:height="3.70799in" presentation:class="outline" presentation:placeholder="false">
          <draw:text-box>
            <text:list text:style-name="a1977">
              <text:list-item>
                <text:p text:style-name="a1976" text:class-names="" text:cond-style-name=""><text:span text:style-name="a1975" text:class-names="">Coinfection</text:span></text:p>
              </text:list-item>
            </text:list>
            <text:list text:style-name="a1980">
              <text:list-item>
                <text:p text:style-name="a1979" text:class-names="" text:cond-style-name=""><text:span text:style-name="a1978" text:class-names="">A coinfection was diagnosed among 326 people (1.9% of all diagnoses).</text:span></text:p>
              </text:list-item>
            </text:list>
            <text:list text:style-name="a1983">
              <text:list-item>
                <text:p text:style-name="a1982" text:class-names="" text:cond-style-name=""><text:span text:style-name="a1981" text:class-names="">Diagnoses with both HIV and HBV was the most common.</text:span></text:p>
              </text:list-item>
            </text:list>
            <text:list text:style-name="a1986">
              <text:list-item>
                <text:p text:style-name="a1985" text:class-names="" text:cond-style-name=""><text:span text:style-name="a1984" text:class-names="">Of people diagnosed with HIV and HBV, nearly half were newly diagnosed with at least one BBV, typically a new HBV diagnosis.</text:span></text:p>
              </text:list-item>
            </text:list>
            <text:list text:style-name="a1989">
              <text:list-item>
                <text:p text:style-name="a1988" text:class-names="" text:cond-style-name=""><text:span text:style-name="a1987" text:class-names="">Of those who are newly diagnosed with HBV, the majority had been in HIV care, potentially representing an opportunity for earlier identification of HBV in line with national guidance.</text:span></text:p>
              </text:list-item>
            </text:list>
            <text:list text:style-name="a1992">
              <text:list-item>
                <text:p text:style-name="a1991" text:class-names="" text:cond-style-name=""><text:span text:style-name="a1990" text:class-names=""/></text:p>
              </text:list-item>
            </text:list>
            <text:list text:style-name="a1995">
              <text:list-item>
                <text:p text:style-name="a1994" text:class-names="" text:cond-style-name=""><text:span text:style-name="a1993" text:class-names=""/></text:p>
              </text:list-item>
            </text:list>
          </draw:text-box>
          <svg:title/>
          <svg:desc/>
        </draw:frame>
        <draw:frame draw:id="id215" draw:style-name="a1999" draw:name="Slide Number Placeholder 4" svg:x="0in" svg:y="6.99499in" svg:width="0.65216in" svg:height="0.39931in">
          <draw:text-box>
            <text:p text:style-name="a1998" text:class-names="" text:cond-style-name=""><text:span text:style-name="a1997" text:class-names=""><text:page-number style:num-format="1" text:fixed="false"/></text:span></text:p>
          </draw:text-box>
          <svg:title/>
          <svg:desc/>
        </draw:frame>
        <draw:frame draw:id="id216" draw:style-name="a2006" draw:name="Footer Placeholder 3" svg:x="0.79307in" svg:y="6.995in" svg:width="12.25187in" svg:height="0.39931in">
          <draw:text-box>
            <text:p text:style-name="a2005" text:class-names="" text:cond-style-name=""><text:span text:style-name="a2000" text:class-names="">Public health evaluation of bloodborne virus (BBV) opt-out testing in emergency departments (EDs) in England: 33-month final report 2025 slide set</text:span><text:span text:style-name="a2001" text:class-names=""><text:s text:c="1"/>(</text:span><text:span text:style-name="a2002" text:class-names="">v</text:span><text:span text:style-name="a2003" text:class-names="">1.0, published December 2025)</text:span><text:span text:style-name="a2004" text:class-names=""/></text:p>
          </draw:text-box>
          <svg:title/>
          <svg:desc/>
        </draw:frame>
        <presentation:notes draw:style-name="a2016">
          <draw:page-thumbnail draw:page-number="31" svg:x="0.75in" svg:y="1.25in" svg:width="6in" svg:height="3.375in" presentation:class="page" draw:id="id217" presentation:style-name="a2007" draw:name="Slide Image Placeholder 1">
            <svg:title/>
            <svg:desc/>
          </draw:page-thumbnail>
          <draw:frame draw:id="id218" presentation:style-name="a2012" draw:name="Notes Placeholder 2" svg:x="0.75in" svg:y="4.8125in" svg:width="6in" svg:height="3.9375in" presentation:class="notes" presentation:placeholder="false">
            <draw:text-box>
              <text:p text:style-name="a2009" text:class-names="" text:cond-style-name=""><text:span text:style-name="a2008" text:class-names="">See note slides.</text:span></text:p>
              <text:p text:style-name="a2011" text:class-names="" text:cond-style-name=""><text:span text:style-name="a2010" text:class-names=""/></text:p>
            </draw:text-box>
            <svg:title/>
            <svg:desc/>
          </draw:frame>
          <draw:frame draw:id="id219" draw:style-name="a2015" draw:name="Slide Number Placeholder 3" svg:x="4.24826in" svg:y="9.49826in" svg:width="3.25in" svg:height="0.50174in">
            <draw:text-box>
              <text:p text:style-name="a2014" text:class-names="" text:cond-style-name=""><text:span text:style-name="a2013" text:class-names=""><text:page-number style:num-format="1" text:fixed="false"/></text:span></text:p>
            </draw:text-box>
            <svg:title/>
            <svg:desc/>
          </draw:frame>
        </presentation:notes>
      </draw:page>
      <draw:page draw:name="Slide261" draw:style-name="a2018" draw:master-page-name="Master1-Layout2-obj-Title-and-Content" presentation:presentation-page-layout-name="Master1-PPL2" draw:id="Slide-516">
        <draw:frame draw:id="id220" presentation:style-name="a2021" draw:name="Title 1" svg:x="0.67362in" svg:y="0.19621in" svg:width="12.1652in" svg:height="1.06366in" presentation:class="title" presentation:placeholder="false">
          <draw:text-box>
            <text:p text:style-name="a2020" text:class-names="" text:cond-style-name=""><text:span text:style-name="a2019" text:class-names="">Figure 13. BBV coinfections among people diagnosed (new and previously diagnosed) through the Programme</text:span></text:p>
          </draw:text-box>
          <svg:title/>
          <svg:desc/>
        </draw:frame>
        <draw:frame draw:id="id221" draw:style-name="a2022" draw:name="Picture 6" svg:x="0.79307in" svg:y="1.51619in" svg:width="6.72987in" svg:height="4.48657in" style:rel-width="scale" style:rel-height="scale">
          <draw:image xlink:href="media/image16.png" xlink:type="simple" xlink:show="embed" xlink:actuate="onLoad"/>
          <svg:title/>
          <svg:desc>Bar chart showing BBV coinfections among people diagnosed (new and previously diagnosed) through the Programme.</svg:desc>
        </draw:frame>
        <draw:frame draw:id="id222" draw:style-name="a2026" draw:name="TextBox 5" svg:x="0.79514in" svg:y="6.43635in" svg:width="11.92215in" svg:height="0.30293in">
          <draw:text-box>
            <text:p text:style-name="a2025" text:class-names="" text:cond-style-name=""><text:span text:style-name="a2023" text:class-names="">Source: ED opt-out data for 24 SSBBV sites, matched to NHSE Hepatitis C Patient Registry and HANDD or HARS.</text:span><text:span text:style-name="a2024" text:class-names=""/></text:p>
          </draw:text-box>
          <svg:title/>
          <svg:desc/>
        </draw:frame>
        <draw:frame draw:id="id223" draw:style-name="a2029" draw:name="Slide Number Placeholder 4" svg:x="0in" svg:y="7.04161in" svg:width="0.65216in" svg:height="0.39931in">
          <draw:text-box>
            <text:p text:style-name="a2028" text:class-names="" text:cond-style-name=""><text:span text:style-name="a2027" text:class-names=""><text:page-number style:num-format="1" text:fixed="false"/></text:span></text:p>
          </draw:text-box>
          <svg:title/>
          <svg:desc/>
        </draw:frame>
        <draw:frame draw:id="id224" draw:style-name="a2036" draw:name="Footer Placeholder 3" svg:x="0.79307in" svg:y="6.995in" svg:width="12.35299in" svg:height="0.39931in">
          <draw:text-box>
            <text:p text:style-name="a2035" text:class-names="" text:cond-style-name=""><text:span text:style-name="a2030" text:class-names="">Public health evaluation of bloodborne virus (BBV) opt-out testing in emergency departments (EDs) in England: 33-month final report 2025 slide set</text:span><text:span text:style-name="a2031" text:class-names=""><text:s text:c="1"/>(</text:span><text:span text:style-name="a2032" text:class-names="">v</text:span><text:span text:style-name="a2033" text:class-names="">1.0, published December 2025)</text:span><text:span text:style-name="a2034" text:class-names=""/></text:p>
          </draw:text-box>
          <svg:title/>
          <svg:desc/>
        </draw:frame>
        <presentation:notes draw:style-name="a2062">
          <draw:page-thumbnail draw:page-number="32" svg:x="0.75in" svg:y="1.25in" svg:width="6in" svg:height="3.375in" presentation:class="page" draw:id="id225" presentation:style-name="a2037" draw:name="Slide Image Placeholder 1">
            <svg:title/>
            <svg:desc/>
          </draw:page-thumbnail>
          <draw:frame draw:id="id226" presentation:style-name="a2057" draw:name="Notes Placeholder 2" svg:x="0.75in" svg:y="4.8125in" svg:width="6in" svg:height="3.9375in" presentation:class="notes" presentation:placeholder="false">
            <draw:text-box>
              <text:p text:style-name="a2039" text:class-names="" text:cond-style-name=""><text:span text:style-name="a2038" text:class-names="">Coinfection of HIV and HBV</text:span></text:p>
              <text:p text:style-name="a2041" text:class-names="" text:cond-style-name=""><text:span text:style-name="a2040" text:class-names="">Among the 293 people with HIV and HBV coinfection, 61.4% (180) were previously diagnosed with both HIV and HBV, 28.0% (82) were previously diagnosed with HIV and newly diagnosed with HBV, 8.5% (25) were newly diagnosed for both HIV and HBV, and 2.0% (6) were previously diagnosed with HBV and newly diagnosed with HIV.</text:span></text:p>
              <text:p text:style-name="a2043" text:class-names="" text:cond-style-name=""><text:span text:style-name="a2042" text:class-names="">Coinfection of HIV and HCV</text:span></text:p>
              <text:p text:style-name="a2048" text:class-names="" text:cond-style-name=""><text:span text:style-name="a2044" text:class-names="">Among the 28 people with HIV and HCV coinfection, 78.6% (22) were previously diagnosed with both HIV and HCV. The remaining proportion of people (17.9%, 5) were either previously diagnosed with HIV and newly diagnosed with </text:span><text:span text:style-name="a2045" text:class-names="">HCV, or</text:span><text:span text:style-name="a2046" text:class-names=""><text:s text:c="1"/>newly diagnosed with both HIV and HCV.</text:span><text:span text:style-name="a2047" text:class-names=""/></text:p>
              <text:p text:style-name="a2050" text:class-names="" text:cond-style-name=""><text:span text:style-name="a2049" text:class-names="">Coinfection of HBV and HCV</text:span></text:p>
              <text:p text:style-name="a2052" text:class-names="" text:cond-style-name=""><text:span text:style-name="a2051" text:class-names="">Among the 9 people with HBV and HCV coinfection, most 66.7% (6) were newly diagnosed with both HBV and HCV.</text:span></text:p>
              <text:p text:style-name="a2054" text:class-names="" text:cond-style-name=""><text:span text:style-name="a2053" text:class-names=""/></text:p>
              <text:p text:style-name="a2056" text:class-names="" text:cond-style-name=""><text:span text:style-name="a2055" text:class-names="">See note slides.</text:span></text:p>
            </draw:text-box>
            <svg:title/>
            <svg:desc/>
          </draw:frame>
          <draw:frame draw:id="id227" draw:style-name="a2061" draw:name="Slide Number Placeholder 3" svg:x="4.24826in" svg:y="9.49826in" svg:width="3.25in" svg:height="0.50174in">
            <draw:text-box>
              <text:p text:style-name="a2060" text:class-names="" text:cond-style-name=""><text:span text:style-name="a2058" text:class-names=""><text:page-number style:num-format="1" text:fixed="false"/></text:span><text:span text:style-name="a2059" text:class-names=""/></text:p>
            </draw:text-box>
            <svg:title/>
            <svg:desc/>
          </draw:frame>
        </presentation:notes>
      </draw:page>
      <draw:page draw:name="Slide262" draw:style-name="a2064" draw:master-page-name="Master1-Layout2-obj-Title-and-Content" presentation:presentation-page-layout-name="Master1-PPL2" draw:id="Slide-517">
        <draw:frame draw:id="id228" presentation:style-name="a2068" draw:name="Title 1" svg:x="0.67362in" svg:y="0.19621in" svg:width="12.1652in" svg:height="1.06366in" presentation:class="title" presentation:placeholder="false">
          <draw:text-box>
            <text:p text:style-name="a2067" text:class-names="" text:cond-style-name=""><text:span text:style-name="a2065" text:class-names="">Main messages: testing opportunities</text:span><text:span text:style-name="a2066" text:class-names=""/></text:p>
          </draw:text-box>
          <svg:title/>
          <svg:desc/>
        </draw:frame>
        <draw:frame draw:id="id229" presentation:style-name="a2085" draw:name="Content Placeholder 2" svg:x="0.79307in" svg:y="1.37066in" svg:width="12.1652in" svg:height="2.98889in" presentation:class="outline" presentation:placeholder="false">
          <draw:text-box>
            <text:list text:style-name="a2072">
              <text:list-item>
                <text:p text:style-name="a2071" text:class-names="" text:cond-style-name=""><text:span text:style-name="a2069" text:class-names="">Testing opportunities outside of the Programme</text:span><text:span text:style-name="a2070" text:class-names=""/></text:p>
              </text:list-item>
            </text:list>
            <text:list text:style-name="a2075">
              <text:list-item>
                <text:p text:style-name="a2074" text:class-names="" text:cond-style-name=""><text:span text:style-name="a2073" text:class-names="">The majority (79.0%) of those people newly diagnosed with a BBV were found to have attended an ED in the year prior to the Programme starting, suggesting that ED opt-out testing may have resulted in an earlier diagnosis if it was in place prior to April 2022.</text:span></text:p>
              </text:list-item>
            </text:list>
            <text:list text:style-name="a2078">
              <text:list-item>
                <text:p text:style-name="a2077" text:class-names="" text:cond-style-name=""><text:span text:style-name="a2076" text:class-names="">Across all BBVs, there were opportunities for earlier testing and diagnosis in primary care in line with national guidance.</text:span></text:p>
              </text:list-item>
            </text:list>
            <text:list text:style-name="a2081">
              <text:list-item>
                <text:p text:style-name="a2080" text:class-names="" text:cond-style-name=""><text:span text:style-name="a2079" text:class-names=""/></text:p>
              </text:list-item>
            </text:list>
            <text:list text:style-name="a2084">
              <text:list-item>
                <text:p text:style-name="a2083" text:class-names="" text:cond-style-name=""><text:span text:style-name="a2082" text:class-names=""/></text:p>
              </text:list-item>
            </text:list>
          </draw:text-box>
          <svg:title/>
          <svg:desc/>
        </draw:frame>
        <draw:frame draw:id="id230" draw:style-name="a2088" draw:name="Slide Number Placeholder 4" svg:x="0.02146in" svg:y="6.995in" svg:width="0.65216in" svg:height="0.39931in">
          <draw:text-box>
            <text:p text:style-name="a2087" text:class-names="" text:cond-style-name=""><text:span text:style-name="a2086" text:class-names=""><text:page-number style:num-format="1" text:fixed="false"/></text:span></text:p>
          </draw:text-box>
          <svg:title/>
          <svg:desc/>
        </draw:frame>
        <draw:frame draw:id="id231" draw:style-name="a2095" draw:name="Footer Placeholder 3" svg:x="0.79307in" svg:y="6.995in" svg:width="12.26311in" svg:height="0.39931in">
          <draw:text-box>
            <text:p text:style-name="a2094" text:class-names="" text:cond-style-name=""><text:span text:style-name="a2089" text:class-names="">Public health evaluation of bloodborne virus (BBV) opt-out testing in emergency departments (EDs) in England: 33-month final report 2025 slide set</text:span><text:span text:style-name="a2090" text:class-names=""><text:s text:c="1"/>(</text:span><text:span text:style-name="a2091" text:class-names="">v</text:span><text:span text:style-name="a2092" text:class-names="">1.0, published December 2025)</text:span><text:span text:style-name="a2093" text:class-names=""/></text:p>
          </draw:text-box>
          <svg:title/>
          <svg:desc/>
        </draw:frame>
        <presentation:notes draw:style-name="a2105">
          <draw:page-thumbnail draw:page-number="33" svg:x="0.75in" svg:y="1.25in" svg:width="6in" svg:height="3.375in" presentation:class="page" draw:id="id232" presentation:style-name="a2096" draw:name="Slide Image Placeholder 1">
            <svg:title/>
            <svg:desc/>
          </draw:page-thumbnail>
          <draw:frame draw:id="id233" presentation:style-name="a2101" draw:name="Notes Placeholder 2" svg:x="0.75in" svg:y="4.8125in" svg:width="6in" svg:height="3.9375in" presentation:class="notes" presentation:placeholder="false">
            <draw:text-box>
              <text:p text:style-name="a2098" text:class-names="" text:cond-style-name=""><text:span text:style-name="a2097" text:class-names="">See note slides.</text:span></text:p>
              <text:p text:style-name="a2100" text:class-names="" text:cond-style-name=""><text:span text:style-name="a2099" text:class-names=""/></text:p>
            </draw:text-box>
            <svg:title/>
            <svg:desc/>
          </draw:frame>
          <draw:frame draw:id="id234" draw:style-name="a2104" draw:name="Slide Number Placeholder 3" svg:x="4.24826in" svg:y="9.49826in" svg:width="3.25in" svg:height="0.50174in">
            <draw:text-box>
              <text:p text:style-name="a2103" text:class-names="" text:cond-style-name=""><text:span text:style-name="a2102" text:class-names=""><text:page-number style:num-format="1" text:fixed="false"/></text:span></text:p>
            </draw:text-box>
            <svg:title/>
            <svg:desc/>
          </draw:frame>
        </presentation:notes>
      </draw:page>
      <draw:page draw:name="Slide287" draw:style-name="a2107" draw:master-page-name="Master1-Layout1-cust-Title-Slide" presentation:presentation-page-layout-name="Master1-PPL1" draw:id="Slide-542">
        <draw:frame draw:id="id235" presentation:style-name="a2111" draw:name="Title 1" svg:x="0.56097in" svg:y="2.76537in" svg:width="11.46284in" svg:height="2.61111in" presentation:class="title" presentation:placeholder="false">
          <draw:text-box>
            <text:p text:style-name="a2110" text:class-names="" text:cond-style-name=""><text:span text:style-name="a2108" text:class-names="">Linkage to care</text:span><text:span text:style-name="a2109" text:class-names=""/></text:p>
          </draw:text-box>
          <svg:title/>
          <svg:desc/>
        </draw:frame>
      </draw:page>
      <draw:page draw:name="Slide233" draw:style-name="a2113" draw:master-page-name="Master1-Layout2-obj-Title-and-Content" presentation:presentation-page-layout-name="Master1-PPL2" draw:id="Slide-488">
        <draw:frame draw:id="id236" presentation:style-name="a2117" draw:name="Title 1" svg:x="0.67362in" svg:y="0.19621in" svg:width="12.1652in" svg:height="1.06366in" presentation:class="title" presentation:placeholder="false">
          <draw:text-box>
            <text:p text:style-name="a2116" text:class-names="" text:cond-style-name=""><text:span text:style-name="a2114" text:class-names="">Main messages: linkage to care</text:span><text:span text:style-name="a2115" text:class-names=""/></text:p>
          </draw:text-box>
          <svg:title/>
          <svg:desc/>
        </draw:frame>
        <draw:frame draw:id="id237" presentation:style-name="a2138" draw:name="Content Placeholder 2" svg:x="0.79307in" svg:y="1.25987in" svg:width="12.1652in" svg:height="4.41429in" presentation:class="outline" presentation:placeholder="false">
          <draw:text-box>
            <text:list text:style-name="a2121">
              <text:list-item>
                <text:p text:style-name="a2120" text:class-names="" text:cond-style-name=""><text:span text:style-name="a2118" text:class-names="">Linkage to care</text:span><text:span text:style-name="a2119" text:class-names=""/></text:p>
              </text:list-item>
            </text:list>
            <text:list text:style-name="a2124">
              <text:list-item>
                <text:p text:style-name="a2123" text:class-names="" text:cond-style-name=""><text:span text:style-name="a2122" text:class-names="">Just under half (42.2%) of people newly diagnosed with HIV were linked to care within 14 days of the test in ED. This increased to 96.8% across the duration of the Programme.</text:span></text:p>
              </text:list-item>
            </text:list>
            <text:list text:style-name="a2127">
              <text:list-item>
                <text:p text:style-name="a2126" text:class-names="" text:cond-style-name=""><text:span text:style-name="a2125" text:class-names="">80.0% of people newly diagnosed with HCV and 82.9% of people previously diagnosed were linked to care and started treatment which is comparable to national data for England.</text:span></text:p>
              </text:list-item>
            </text:list>
            <text:list text:style-name="a2130">
              <text:list-item>
                <text:p text:style-name="a2129" text:class-names="" text:cond-style-name=""><text:span text:style-name="a2128" text:class-names="">In the absence of a national patient registry for HBV, locally collected data from 7 sites in London suggested that 97% of contactable patients diagnosed with HBV were linked to care.</text:span></text:p>
              </text:list-item>
            </text:list>
            <text:list text:style-name="a2134">
              <text:list-item>
                <text:p text:style-name="a2133" text:class-names="" text:cond-style-name=""><text:span text:style-name="a2131" text:class-names="">Clinical teams and peers were integral to supporting timely linkage to care.</text:span><text:span text:style-name="a2132" text:class-names=""/></text:p>
              </text:list-item>
            </text:list>
            <text:list text:style-name="a2137">
              <text:list-item>
                <text:p text:style-name="a2136" text:class-names="" text:cond-style-name=""><text:span text:style-name="a2135" text:class-names=""/></text:p>
              </text:list-item>
            </text:list>
          </draw:text-box>
          <svg:title/>
          <svg:desc/>
        </draw:frame>
        <draw:frame draw:id="id238" draw:style-name="a2141" draw:name="Slide Number Placeholder 4" svg:x="0in" svg:y="6.99499in" svg:width="0.65216in" svg:height="0.39931in">
          <draw:text-box>
            <text:p text:style-name="a2140" text:class-names="" text:cond-style-name=""><text:span text:style-name="a2139" text:class-names=""><text:page-number style:num-format="1" text:fixed="false"/></text:span></text:p>
          </draw:text-box>
          <svg:title/>
          <svg:desc/>
        </draw:frame>
        <draw:frame draw:id="id239" draw:style-name="a2148" draw:name="Footer Placeholder 3" svg:x="0.79307in" svg:y="6.995in" svg:width="12.30805in" svg:height="0.39931in">
          <draw:text-box>
            <text:p text:style-name="a2147" text:class-names="" text:cond-style-name=""><text:span text:style-name="a2142" text:class-names="">Public health evaluation of bloodborne virus (BBV) opt-out testing in emergency departments (EDs) in England: 33-month final report 2025 slide set</text:span><text:span text:style-name="a2143" text:class-names=""><text:s text:c="1"/>(</text:span><text:span text:style-name="a2144" text:class-names="">v</text:span><text:span text:style-name="a2145" text:class-names="">1.0, published December 2025)</text:span><text:span text:style-name="a2146" text:class-names=""/></text:p>
          </draw:text-box>
          <svg:title/>
          <svg:desc/>
        </draw:frame>
        <presentation:notes draw:style-name="a2158">
          <draw:page-thumbnail draw:page-number="35" svg:x="0.75in" svg:y="1.25in" svg:width="6in" svg:height="3.375in" presentation:class="page" draw:id="id240" presentation:style-name="a2149" draw:name="Slide Image Placeholder 1">
            <svg:title/>
            <svg:desc/>
          </draw:page-thumbnail>
          <draw:frame draw:id="id241" presentation:style-name="a2154" draw:name="Notes Placeholder 2" svg:x="0.75in" svg:y="4.8125in" svg:width="6in" svg:height="3.9375in" presentation:class="notes" presentation:placeholder="false">
            <draw:text-box>
              <text:p text:style-name="a2151" text:class-names="" text:cond-style-name=""><text:span text:style-name="a2150" text:class-names="">See note slides.</text:span></text:p>
              <text:p text:style-name="a2153" text:class-names="" text:cond-style-name=""><text:span text:style-name="a2152" text:class-names=""/></text:p>
            </draw:text-box>
            <svg:title/>
            <svg:desc/>
          </draw:frame>
          <draw:frame draw:id="id242" draw:style-name="a2157" draw:name="Slide Number Placeholder 3" svg:x="4.24826in" svg:y="9.49826in" svg:width="3.25in" svg:height="0.50174in">
            <draw:text-box>
              <text:p text:style-name="a2156" text:class-names="" text:cond-style-name=""><text:span text:style-name="a2155" text:class-names=""><text:page-number style:num-format="1" text:fixed="false"/></text:span></text:p>
            </draw:text-box>
            <svg:title/>
            <svg:desc/>
          </draw:frame>
        </presentation:notes>
      </draw:page>
      <draw:page draw:name="Slide236" draw:style-name="a2160" draw:master-page-name="Master1-Layout2-obj-Title-and-Content" presentation:presentation-page-layout-name="Master1-PPL2" draw:id="Slide-491">
        <draw:frame draw:id="id243" presentation:style-name="a2164" draw:name="Title 1" svg:x="0.67362in" svg:y="0.19621in" svg:width="12.1652in" svg:height="1.06366in" presentation:class="title" presentation:placeholder="false">
          <draw:text-box>
            <text:p text:style-name="a2163" text:class-names="" text:cond-style-name=""><text:span text:style-name="a2161" text:class-names="">Figure 14. Linkage to care for people newly and previously diagnosed with HIV and not in care in the previous 15 months</text:span><text:span text:style-name="a2162" text:class-names=""/></text:p>
          </draw:text-box>
          <svg:title/>
          <svg:desc/>
        </draw:frame>
        <draw:frame draw:id="id244" draw:style-name="a2165" draw:name="Graphic 5" svg:x="0.79307in" svg:y="1.31895in" svg:width="7.34752in" svg:height="4.89835in" style:rel-width="scale" style:rel-height="scale">
          <draw:image xlink:href="media/image17.svg" xlink:type="simple" xlink:show="embed" xlink:actuate="onLoad"/>
          <svg:title/>
          <svg:desc>Bar chart showing linkage to care for people newly and previously diagnosed with HIV and not in care in the previous 15 months.</svg:desc>
        </draw:frame>
        <draw:frame draw:id="id245" draw:style-name="a2169" draw:name="TextBox 4" svg:x="0.79307in" svg:y="6.50753in" svg:width="6.85507in" svg:height="0.30293in">
          <draw:text-box>
            <text:p text:style-name="a2168" text:class-names="" text:cond-style-name=""><text:span text:style-name="a2166" text:class-names="">Source: ED opt-out data for 24 SSBBV sites, matched to HANDD or HARS</text:span><text:span text:style-name="a2167" text:class-names=""/></text:p>
          </draw:text-box>
          <svg:title/>
          <svg:desc/>
        </draw:frame>
        <draw:frame draw:id="id246" draw:style-name="a2172" draw:name="Slide Number Placeholder 4" svg:x="0in" svg:y="6.995in" svg:width="0.65216in" svg:height="0.39931in">
          <draw:text-box>
            <text:p text:style-name="a2171" text:class-names="" text:cond-style-name=""><text:span text:style-name="a2170" text:class-names=""><text:page-number style:num-format="1" text:fixed="false"/></text:span></text:p>
          </draw:text-box>
          <svg:title/>
          <svg:desc/>
        </draw:frame>
        <draw:frame draw:id="id247" draw:style-name="a2179" draw:name="Footer Placeholder 3" svg:x="0.79307in" svg:y="7.10069in" svg:width="12.25187in" svg:height="0.29362in">
          <draw:text-box>
            <text:p text:style-name="a2178" text:class-names="" text:cond-style-name=""><text:span text:style-name="a2173" text:class-names="">Public health evaluation of bloodborne virus (BBV) opt-out testing in emergency departments (EDs) in England: 33-month final report 2025 slide set</text:span><text:span text:style-name="a2174" text:class-names=""><text:s text:c="1"/>(</text:span><text:span text:style-name="a2175" text:class-names="">v</text:span><text:span text:style-name="a2176" text:class-names="">1.0, published December 2025)</text:span><text:span text:style-name="a2177" text:class-names=""/></text:p>
          </draw:text-box>
          <svg:title/>
          <svg:desc/>
        </draw:frame>
        <presentation:notes draw:style-name="a2206">
          <draw:page-thumbnail draw:page-number="36" svg:x="0.75in" svg:y="1.25in" svg:width="6in" svg:height="3.375in" presentation:class="page" draw:id="id248" presentation:style-name="a2180" draw:name="Slide Image Placeholder 1">
            <svg:title/>
            <svg:desc/>
          </draw:page-thumbnail>
          <draw:frame draw:id="id249" presentation:style-name="a2201" draw:name="Notes Placeholder 2" svg:x="0.75in" svg:y="4.8125in" svg:width="6in" svg:height="3.9375in" presentation:class="notes" presentation:placeholder="false">
            <draw:text-box>
              <text:p text:style-name="a2184" text:class-names="" text:cond-style-name=""><text:span text:style-name="a2181" text:class-names="">Linkage to care for people newly diagnosed<text:s text:c="1"/></text:span><text:span text:style-name="a2182" text:class-names="">with HIV:</text:span><text:span text:style-name="a2183" text:class-names=""/></text:p>
              <text:list text:style-name="a2187">
                <text:list-item>
                  <text:p text:style-name="a2186" text:class-names="" text:cond-style-name=""><text:span text:style-name="a2185" text:class-names="">96.8% of those newly diagnosed with HIV when tested at their ED attendance during the Programme have been linked to care</text:span></text:p>
                </text:list-item>
              </text:list>
              <text:p text:style-name="a2189" text:class-names="" text:cond-style-name=""><text:span text:style-name="a2188" text:class-names=""/></text:p>
              <text:p text:style-name="a2192" text:class-names="" text:cond-style-name=""><text:span text:style-name="a2190" text:class-names="">Linkage to care for people previously diagnosed with HIV and not currently in care:</text:span><text:span text:style-name="a2191" text:class-names=""/></text:p>
              <text:list text:style-name="a2195">
                <text:list-item>
                  <text:p text:style-name="a2194" text:class-names="" text:cond-style-name=""><text:span text:style-name="a2193" text:class-names="">linkage to care was lower among people previously diagnosed with HIV but not in care within the previous 15 months; 66.0% of people with a positive test were subsequently linked to care because of the Programme</text:span></text:p>
                </text:list-item>
              </text:list>
              <text:list text:style-name="a2198">
                <text:list-item>
                  <text:p text:style-name="a2197" text:class-names="" text:cond-style-name=""><text:span text:style-name="a2196" text:class-names=""/></text:p>
                </text:list-item>
              </text:list>
              <text:p text:style-name="a2200" text:class-names="" text:cond-style-name=""><text:span text:style-name="a2199" text:class-names="">See note slides.</text:span></text:p>
            </draw:text-box>
            <svg:title/>
            <svg:desc/>
          </draw:frame>
          <draw:frame draw:id="id250" draw:style-name="a2205" draw:name="Slide Number Placeholder 3" svg:x="4.24826in" svg:y="9.49826in" svg:width="3.25in" svg:height="0.50174in">
            <draw:text-box>
              <text:p text:style-name="a2204" text:class-names="" text:cond-style-name=""><text:span text:style-name="a2202" text:class-names=""><text:page-number style:num-format="1" text:fixed="false"/></text:span><text:span text:style-name="a2203" text:class-names=""/></text:p>
            </draw:text-box>
            <svg:title/>
            <svg:desc/>
          </draw:frame>
        </presentation:notes>
      </draw:page>
      <draw:page draw:name="Slide234" draw:style-name="a2208" draw:master-page-name="Master1-Layout2-obj-Title-and-Content" presentation:presentation-page-layout-name="Master1-PPL2" draw:id="Slide-489">
        <draw:frame draw:id="id251" presentation:style-name="a2211" draw:name="Title 1" svg:x="0.67362in" svg:y="0.19621in" svg:width="12.1652in" svg:height="1.06366in" presentation:class="title" presentation:placeholder="false">
          <draw:text-box>
            <text:p text:style-name="a2210" text:class-names="" text:cond-style-name=""><text:span text:style-name="a2209" text:class-names="">Figure 15. Time to linkage to care for people newly diagnosed with HIV</text:span></text:p>
          </draw:text-box>
          <svg:title/>
          <svg:desc/>
        </draw:frame>
        <draw:frame draw:id="id252" draw:style-name="a2212" draw:name="Picture 5" svg:x="0.91667in" svg:y="1.45939in" svg:width="7.0241in" svg:height="4.68274in" style:rel-width="scale" style:rel-height="scale">
          <draw:image xlink:href="media/image18.png" xlink:type="simple" xlink:show="embed" xlink:actuate="onLoad"/>
          <svg:title/>
          <svg:desc>Bar chart showing time to linkage to care for people newly diagnosed with HIV.</svg:desc>
        </draw:frame>
        <draw:frame draw:id="id253" draw:style-name="a2216" draw:name="TextBox 6" svg:x="0.79307in" svg:y="6.49254in" svg:width="6.85507in" svg:height="0.30293in">
          <draw:text-box>
            <text:p text:style-name="a2215" text:class-names="" text:cond-style-name=""><text:span text:style-name="a2213" text:class-names="">Source: ED opt-out data for 24 SSBBV sites, matched to HANDD or HARS</text:span><text:span text:style-name="a2214" text:class-names=""/></text:p>
          </draw:text-box>
          <svg:title/>
          <svg:desc/>
        </draw:frame>
        <draw:frame draw:id="id254" draw:style-name="a2219" draw:name="Slide Number Placeholder 4" svg:x="0in" svg:y="6.995in" svg:width="0.65216in" svg:height="0.39931in">
          <draw:text-box>
            <text:p text:style-name="a2218" text:class-names="" text:cond-style-name=""><text:span text:style-name="a2217" text:class-names=""><text:page-number style:num-format="1" text:fixed="false"/></text:span></text:p>
          </draw:text-box>
          <svg:title/>
          <svg:desc/>
        </draw:frame>
        <draw:frame draw:id="id255" draw:style-name="a2226" draw:name="Footer Placeholder 3" svg:x="0.79307in" svg:y="6.995in" svg:width="12.29681in" svg:height="0.39931in">
          <draw:text-box>
            <text:p text:style-name="a2225" text:class-names="" text:cond-style-name=""><text:span text:style-name="a2220" text:class-names="">Public health evaluation of bloodborne virus (BBV) opt-out testing in emergency departments (EDs) in England: 33-month final report 2025 slide set</text:span><text:span text:style-name="a2221" text:class-names=""><text:s text:c="1"/>(</text:span><text:span text:style-name="a2222" text:class-names="">v</text:span><text:span text:style-name="a2223" text:class-names="">1.0, published December 2025)</text:span><text:span text:style-name="a2224" text:class-names=""/></text:p>
          </draw:text-box>
          <svg:title/>
          <svg:desc/>
        </draw:frame>
        <presentation:notes draw:style-name="a2264">
          <draw:page-thumbnail draw:page-number="37" svg:x="0.75in" svg:y="1.25in" svg:width="6in" svg:height="3.375in" presentation:class="page" draw:id="id256" presentation:style-name="a2227" draw:name="Slide Image Placeholder 1">
            <svg:title/>
            <svg:desc/>
          </draw:page-thumbnail>
          <draw:frame draw:id="id257" presentation:style-name="a2259" draw:name="Notes Placeholder 2" svg:x="0.75in" svg:y="4.8125in" svg:width="6in" svg:height="3.9375in" presentation:class="notes" presentation:placeholder="false">
            <draw:text-box>
              <text:p text:style-name="a2231" text:class-names="" text:cond-style-name=""><text:span text:style-name="a2228" text:class-names="">Linkage to care for people newly diagnosed<text:s text:c="1"/></text:span><text:span text:style-name="a2229" text:class-names="">with HIV:</text:span><text:span text:style-name="a2230" text:class-names=""/></text:p>
              <text:list text:style-name="a2234">
                <text:list-item>
                  <text:p text:style-name="a2233" text:class-names="" text:cond-style-name=""><text:span text:style-name="a2232" text:class-names="">42.2% of people newly diagnosed with HIV were linked to care within 14 days.<text:s text:c="1"/></text:span></text:p>
                </text:list-item>
              </text:list>
              <text:list text:style-name="a2237">
                <text:list-item>
                  <text:p text:style-name="a2236" text:class-names="" text:cond-style-name=""><text:span text:style-name="a2235" text:class-names="">The proportion of people newly diagnosed with HIV (42.2%) who were linked to care within 14 days is lower than the 66.3% reported in all other settings within the same geographical areas and time frames as the Programme.</text:span></text:p>
                </text:list-item>
              </text:list>
              <text:list text:style-name="a2240">
                <text:list-item>
                  <text:p text:style-name="a2239" text:class-names="" text:cond-style-name=""><text:span text:style-name="a2238" text:class-names="">61.9% of people newly diagnosed with HIV were linked to care within 1 month and 78.8% were linked with 3 months.</text:span></text:p>
                </text:list-item>
              </text:list>
              <text:p text:style-name="a2242" text:class-names="" text:cond-style-name=""><text:span text:style-name="a2241" text:class-names=""/></text:p>
              <text:p text:style-name="a2245" text:class-names="" text:cond-style-name=""><text:span text:style-name="a2243" text:class-names="">Analysis is limited to diagnoses where enough time has passed to assess the completion of linkage to care within a given timeframe (for example, a person diagnosed within the last 3 months of data would not be included in calculations of people linked to care within 3 months, as insufficient time has passed since their diagnosis).</text:span><text:span text:style-name="a2244" text:class-names=""/></text:p>
              <text:p text:style-name="a2247" text:class-names="" text:cond-style-name=""><text:span text:style-name="a2246" text:class-names=""/></text:p>
              <text:p text:style-name="a2252" text:class-names="" text:cond-style-name=""><text:span text:style-name="a2248" text:class-names="">National data referred to is the<text:s text:c="1"/></text:span><text:span text:style-name="a2249" text:class-names=""><text:a xlink:href="https://www.gov.uk/government/publications/hiv-monitoring-and-evaluation-framework/hiv-action-plan-monitoring-and-evaluation-framework-2023-report" text:style-name="" text:visited-style-name="">HIV Action Plan Monitoring and Evaluation Framework, 2023</text:a></text:span><text:span text:style-name="a2250" text:class-names=""><text:s text:c="1"/>at<text:s text:c="1"/></text:span><text:span text:style-name="a2251" text:class-names="">https://www.gov.uk/government/publications/hiv-monitoring-and-evaluation-framework</text:span></text:p>
              <text:p text:style-name="a2254" text:class-names="" text:cond-style-name=""><text:span text:style-name="a2253" text:class-names=""/></text:p>
              <text:p text:style-name="a2256" text:class-names="" text:cond-style-name=""><text:span text:style-name="a2255" text:class-names="">See note slides</text:span></text:p>
              <text:p text:style-name="a2258" text:class-names="" text:cond-style-name=""><text:span text:style-name="a2257" text:class-names=""/></text:p>
            </draw:text-box>
            <svg:title/>
            <svg:desc/>
          </draw:frame>
          <draw:frame draw:id="id258" draw:style-name="a2263" draw:name="Slide Number Placeholder 3" svg:x="4.24826in" svg:y="9.49826in" svg:width="3.25in" svg:height="0.50174in">
            <draw:text-box>
              <text:p text:style-name="a2262" text:class-names="" text:cond-style-name=""><text:span text:style-name="a2260" text:class-names=""><text:page-number style:num-format="1" text:fixed="false"/></text:span><text:span text:style-name="a2261" text:class-names=""/></text:p>
            </draw:text-box>
            <svg:title/>
            <svg:desc/>
          </draw:frame>
        </presentation:notes>
      </draw:page>
      <draw:page draw:name="Slide237" draw:style-name="a2266" draw:master-page-name="Master1-Layout2-obj-Title-and-Content" presentation:presentation-page-layout-name="Master1-PPL2" draw:id="Slide-492">
        <draw:frame draw:id="id259" presentation:style-name="a2269" draw:name="Title 1" svg:x="0.79307in" svg:y="0.19621in" svg:width="12.54025in" svg:height="1.06366in" presentation:class="title" presentation:placeholder="false">
          <draw:text-box>
            <text:p text:style-name="a2268" text:class-names="" text:cond-style-name=""><text:span text:style-name="a2267" text:class-names="">Figure 16. Time to re-engagement in care for people previously diagnosed with HIV</text:span></text:p>
          </draw:text-box>
          <svg:title/>
          <svg:desc/>
        </draw:frame>
        <draw:frame draw:id="id260" draw:style-name="a2270" draw:name="Picture 6" svg:x="0.91667in" svg:y="1.40437in" svg:width="7.0369in" svg:height="4.69126in" style:rel-width="scale" style:rel-height="scale">
          <draw:image xlink:href="media/image19.png" xlink:type="simple" xlink:show="embed" xlink:actuate="onLoad"/>
          <svg:title/>
          <svg:desc>Bar chart showing time to re-engagement in care for people previously diagnosed with HIV.</svg:desc>
        </draw:frame>
        <draw:frame draw:id="id261" draw:style-name="a2274" draw:name="TextBox 7" svg:x="0.79307in" svg:y="6.47269in" svg:width="6.85507in" svg:height="0.30293in">
          <draw:text-box>
            <text:p text:style-name="a2273" text:class-names="" text:cond-style-name=""><text:span text:style-name="a2271" text:class-names="">Source: ED opt-out data for 24 SSBBV sites, matched to HANDD or HARS</text:span><text:span text:style-name="a2272" text:class-names=""/></text:p>
          </draw:text-box>
          <svg:title/>
          <svg:desc/>
        </draw:frame>
        <draw:frame draw:id="id262" draw:style-name="a2277" draw:name="Slide Number Placeholder 4" svg:x="0in" svg:y="6.98042in" svg:width="0.65216in" svg:height="0.39931in">
          <draw:text-box>
            <text:p text:style-name="a2276" text:class-names="" text:cond-style-name=""><text:span text:style-name="a2275" text:class-names=""><text:page-number style:num-format="1" text:fixed="false"/></text:span></text:p>
          </draw:text-box>
          <svg:title/>
          <svg:desc/>
        </draw:frame>
        <draw:frame draw:id="id263" draw:style-name="a2284" draw:name="Footer Placeholder 3" svg:x="0.79307in" svg:y="7.04161in" svg:width="12.28558in" svg:height="0.3527in">
          <draw:text-box>
            <text:p text:style-name="a2283" text:class-names="" text:cond-style-name=""><text:span text:style-name="a2278" text:class-names="">Public health evaluation of bloodborne virus (BBV) opt-out testing in emergency departments (EDs) in England: 33-month final report 2025 slide set</text:span><text:span text:style-name="a2279" text:class-names=""><text:s text:c="1"/>(</text:span><text:span text:style-name="a2280" text:class-names="">v</text:span><text:span text:style-name="a2281" text:class-names="">1.0, published December 2025)</text:span><text:span text:style-name="a2282" text:class-names=""/></text:p>
          </draw:text-box>
          <svg:title/>
          <svg:desc/>
        </draw:frame>
        <presentation:notes draw:style-name="a2312">
          <draw:page-thumbnail draw:page-number="38" svg:x="0.75in" svg:y="1.25in" svg:width="6in" svg:height="3.375in" presentation:class="page" draw:id="id264" presentation:style-name="a2285" draw:name="Slide Image Placeholder 1">
            <svg:title/>
            <svg:desc/>
          </draw:page-thumbnail>
          <draw:frame draw:id="id265" presentation:style-name="a2307" draw:name="Notes Placeholder 2" svg:x="0.75in" svg:y="4.8125in" svg:width="6in" svg:height="3.9375in" presentation:class="notes" presentation:placeholder="false">
            <draw:text-box>
              <text:p text:style-name="a2288" text:class-names="" text:cond-style-name=""><text:span text:style-name="a2286" text:class-names="">Linkage to care for people previously diagnosed<text:s text:c="1"/></text:span><text:span text:style-name="a2287" text:class-names="">with HIV</text:span></text:p>
              <text:list text:style-name="a2291">
                <text:list-item>
                  <text:p text:style-name="a2290" text:class-names="" text:cond-style-name=""><text:span text:style-name="a2289" text:class-names="">28% of people previously diagnosed with HIV and not currently in care were re-engaged in care within 1 month.</text:span></text:p>
                </text:list-item>
              </text:list>
              <text:list text:style-name="a2294">
                <text:list-item>
                  <text:p text:style-name="a2293" text:class-names="" text:cond-style-name=""><text:span text:style-name="a2292" text:class-names="">38.7% of people previously diagnosed with HIV and not currently in care were re-engaged in care within 3 months.</text:span></text:p>
                </text:list-item>
              </text:list>
              <text:list text:style-name="a2298">
                <text:list-item>
                  <text:p text:style-name="a2297" text:class-names="" text:cond-style-name=""><text:span text:style-name="a2295" text:class-names="">57.8% of people previously diagnosed with HIV and not currently in care were re-engaged in care within 1 year.</text:span><text:span text:style-name="a2296" text:class-names=""/></text:p>
                </text:list-item>
              </text:list>
              <text:p text:style-name="a2300" text:class-names="" text:cond-style-name=""><text:span text:style-name="a2299" text:class-names=""/></text:p>
              <text:p text:style-name="a2302" text:class-names="" text:cond-style-name=""><text:span text:style-name="a2301" text:class-names="">People are excluded from the follow-up period if they have not had enough time to be re-engaged. For example, a person tested in November 2024 will be excluded from both the 90 day and 1 year re-engagement figures due to the end of the December 2024 end of HIV data, and insufficient time passing since their ED test.</text:span></text:p>
              <text:p text:style-name="a2304" text:class-names="" text:cond-style-name=""><text:span text:style-name="a2303" text:class-names=""/></text:p>
              <text:p text:style-name="a2306" text:class-names="" text:cond-style-name=""><text:span text:style-name="a2305" text:class-names="">See note slides.</text:span></text:p>
            </draw:text-box>
            <svg:title/>
            <svg:desc/>
          </draw:frame>
          <draw:frame draw:id="id266" draw:style-name="a2311" draw:name="Slide Number Placeholder 3" svg:x="4.24826in" svg:y="9.49826in" svg:width="3.25in" svg:height="0.50174in">
            <draw:text-box>
              <text:p text:style-name="a2310" text:class-names="" text:cond-style-name=""><text:span text:style-name="a2308" text:class-names=""><text:page-number style:num-format="1" text:fixed="false"/></text:span><text:span text:style-name="a2309" text:class-names=""/></text:p>
            </draw:text-box>
            <svg:title/>
            <svg:desc/>
          </draw:frame>
        </presentation:notes>
      </draw:page>
      <draw:page draw:name="Slide238" draw:style-name="a2314" draw:master-page-name="Master1-Layout2-obj-Title-and-Content" presentation:presentation-page-layout-name="Master1-PPL2" draw:id="Slide-493">
        <draw:frame draw:id="id267" presentation:style-name="a2317" draw:name="Title 1" svg:x="0.67362in" svg:y="0.19621in" svg:width="12.1652in" svg:height="0.57396in" presentation:class="title" presentation:placeholder="false">
          <draw:text-box>
            <text:p text:style-name="a2316" text:class-names="" text:cond-style-name=""><text:span text:style-name="a2315" text:class-names="">Figure 17. HCV linkage to care for people newly diagnosed</text:span></text:p>
          </draw:text-box>
          <svg:title/>
          <svg:desc/>
        </draw:frame>
        <draw:frame draw:id="id268" draw:style-name="a2318" draw:name="Picture 5" svg:x="0.79307in" svg:y="1.2466in" svg:width="7.5102in" svg:height="5.0068in" style:rel-width="scale" style:rel-height="scale">
          <draw:image xlink:href="media/image20.png" xlink:type="simple" xlink:show="embed" xlink:actuate="onLoad"/>
          <svg:title/>
          <svg:desc>Bar chart showing HCV linkage to care for people newly diagnosed.</svg:desc>
        </draw:frame>
        <draw:frame draw:id="id269" draw:style-name="a2338" draw:name="TextBox 7" svg:x="9.28916in" svg:y="1.13801in" svg:width="3.7259in" svg:height="4.34199in">
          <draw:text-box>
            <text:p text:style-name="a2323" text:class-names="" text:cond-style-name=""><text:span text:style-name="a2319" text:class-names="">Note 1: ‘Treatment outcome reported’ includes where an outcome has been reported on the<text:s text:c="1"/></text:span><text:span text:style-name="a2320" text:class-names="">NHSE Hepatitis C Patient Registry<text:s text:c="1"/></text:span><text:span text:style-name="a2321" text:class-names="">or an Ribonucleic acid (RNA) test is available in SSBBV within 98 days after treatment initiation. Other treatment outcomes include relapse, breakthrough, lost to follow up, and non-response. Those who died between initiating treatment and receiving an outcome are included in the ‘Treatment started’ bar.</text:span><text:span text:style-name="a2322" text:class-names=""/></text:p>
            <text:p text:style-name="a2325" text:class-names="" text:cond-style-name=""><text:span text:style-name="a2324" text:class-names=""/></text:p>
            <text:p text:style-name="a2329" text:class-names="" text:cond-style-name=""><text:span text:style-name="a2326" text:class-names="">Note 2: this includes a clinical report of either an SVR through<text:s text:c="1"/></text:span><text:span text:style-name="a2327" text:class-names="">NHSE Hepatitis C Patient Registry</text:span><text:span text:style-name="a2328" text:class-names=""><text:s text:c="1"/>or an RNA negative result at 98 days or more after treatment initiation. Individuals are excluded where a positive result has been recorded within 28 days of the RNA negative.<text:s text:c="1"/></text:span></text:p>
            <text:p text:style-name="a2331" text:class-names="" text:cond-style-name=""><text:span text:style-name="a2330" text:class-names=""/></text:p>
            <text:p text:style-name="a2337" text:class-names="" text:cond-style-name=""><text:span text:style-name="a2332" text:class-names="">More details can be found in the Public health evaluation of<text:s text:c="1"/></text:span><text:span text:style-name="a2333" text:class-names=""><text:a xlink:href="https://www.gov.uk/government/publications/bloodborne-viruses-opt-out-testing-in-emergency-departments" text:style-name="" text:visited-style-name="">BBV opt-out testing in EDs in England, 33-month final report<text:s text:c="1"/></text:a></text:span><text:span text:style-name="a2334" text:class-names=""><text:a xlink:href="https://www.gov.uk/government/publications/bloodborne-viruses-opt-out-testing-in-emergency-departments" text:style-name="" text:visited-style-name="">2025</text:a></text:span><text:span text:style-name="a2335" text:class-names="">.</text:span><text:span text:style-name="a2336" text:class-names=""/></text:p>
          </draw:text-box>
          <svg:title/>
          <svg:desc/>
        </draw:frame>
        <draw:frame draw:id="id270" draw:style-name="a2342" draw:name="TextBox 4" svg:x="0.79307in" svg:y="6.48163in" svg:width="8.31159in" svg:height="0.30293in">
          <draw:text-box>
            <text:p text:style-name="a2341" text:class-names="" text:cond-style-name=""><text:span text:style-name="a2339" text:class-names="">Source: ED opt-out data for 24 SSBBV sites, matched to NHSE Hepatitis C Patient Registry and Blueteq.</text:span><text:span text:style-name="a2340" text:class-names=""/></text:p>
          </draw:text-box>
          <svg:title/>
          <svg:desc/>
        </draw:frame>
        <draw:frame draw:id="id271" draw:style-name="a2345" draw:name="Slide Number Placeholder 4" svg:x="0in" svg:y="7.0158in" svg:width="0.65216in" svg:height="0.39931in">
          <draw:text-box>
            <text:p text:style-name="a2344" text:class-names="" text:cond-style-name=""><text:span text:style-name="a2343" text:class-names=""><text:page-number style:num-format="1" text:fixed="false"/></text:span></text:p>
          </draw:text-box>
          <svg:title/>
          <svg:desc/>
        </draw:frame>
        <draw:frame draw:id="id272" draw:style-name="a2352" draw:name="Footer Placeholder 3" svg:x="0.79307in" svg:y="6.995in" svg:width="12.40917in" svg:height="0.39931in">
          <draw:text-box>
            <text:p text:style-name="a2351" text:class-names="" text:cond-style-name=""><text:span text:style-name="a2346" text:class-names="">Public health evaluation of bloodborne virus (BBV) opt-out testing in emergency departments (EDs) in England: 33-month final report 2025 slide set</text:span><text:span text:style-name="a2347" text:class-names=""><text:s text:c="1"/>(</text:span><text:span text:style-name="a2348" text:class-names="">v</text:span><text:span text:style-name="a2349" text:class-names="">1.0, published December 2025)</text:span><text:span text:style-name="a2350" text:class-names=""/></text:p>
          </draw:text-box>
          <svg:title/>
          <svg:desc/>
        </draw:frame>
        <presentation:notes draw:style-name="a2384">
          <draw:page-thumbnail draw:page-number="39" svg:x="0.75in" svg:y="1.25in" svg:width="6in" svg:height="3.375in" presentation:class="page" draw:id="id273" presentation:style-name="a2353" draw:name="Slide Image Placeholder 1">
            <svg:title/>
            <svg:desc/>
          </draw:page-thumbnail>
          <draw:frame draw:id="id274" presentation:style-name="a2379" draw:name="Notes Placeholder 2" svg:x="0.75in" svg:y="4.8125in" svg:width="6in" svg:height="3.9375in" presentation:class="notes" presentation:placeholder="false">
            <draw:text-box>
              <text:p text:style-name="a2357" text:class-names="" text:cond-style-name=""><text:span text:style-name="a2354" text:class-names="">Linkage to care for people newly diagnosed<text:s text:c="1"/></text:span><text:span text:style-name="a2355" text:class-names="">with HCV:</text:span><text:span text:style-name="a2356" text:class-names=""/></text:p>
              <text:p text:style-name="a2359" text:class-names="" text:cond-style-name=""><text:span text:style-name="a2358" text:class-names="">Among the 681 people newly diagnosed with HCV who were still alive and had identifiers recorded to enable data linkage:</text:span></text:p>
              <text:list text:style-name="a2362">
                <text:list-item>
                  <text:p text:style-name="a2361" text:class-names="" text:cond-style-name=""><text:span text:style-name="a2360" text:class-names="">80% initiated treatment in available surveillance data</text:span></text:p>
                </text:list-item>
              </text:list>
              <text:list text:style-name="a2366">
                <text:list-item>
                  <text:p text:style-name="a2365" text:class-names="" text:cond-style-name=""><text:span text:style-name="a2363" text:class-names="">of these, 59.8% had a sustained virologic response (SVR) recorded as a treatment outcome or a recorded negative RNA</text:span><text:span text:style-name="a2364" text:class-names=""/></text:p>
                </text:list-item>
              </text:list>
              <text:p text:style-name="a2368" text:class-names="" text:cond-style-name=""><text:span text:style-name="a2367" text:class-names="">Among the 93 people newly diagnosed with a late stage of HCV infection who were still alive and had identifiers recorded to enable data linkage:</text:span></text:p>
              <text:list text:style-name="a2371">
                <text:list-item>
                  <text:p text:style-name="a2370" text:class-names="" text:cond-style-name=""><text:span text:style-name="a2369" text:class-names="">98.9% initiated treatment in available surveillance data</text:span></text:p>
                </text:list-item>
              </text:list>
              <text:list text:style-name="a2374">
                <text:list-item>
                  <text:p text:style-name="a2373" text:class-names="" text:cond-style-name=""><text:span text:style-name="a2372" text:class-names="">of these, 59.8% had a sustained virologic response (SVR) recorded as a treatment outcome or a recorded negative RNA</text:span></text:p>
                </text:list-item>
              </text:list>
              <text:p text:style-name="a2376" text:class-names="" text:cond-style-name=""><text:span text:style-name="a2375" text:class-names=""/></text:p>
              <text:p text:style-name="a2378" text:class-names="" text:cond-style-name=""><text:span text:style-name="a2377" text:class-names="">See note slides.</text:span></text:p>
            </draw:text-box>
            <svg:title/>
            <svg:desc/>
          </draw:frame>
          <draw:frame draw:id="id275" draw:style-name="a2383" draw:name="Slide Number Placeholder 3" svg:x="4.24826in" svg:y="9.49826in" svg:width="3.25in" svg:height="0.50174in">
            <draw:text-box>
              <text:p text:style-name="a2382" text:class-names="" text:cond-style-name=""><text:span text:style-name="a2380" text:class-names=""><text:page-number style:num-format="1" text:fixed="false"/></text:span><text:span text:style-name="a2381" text:class-names=""/></text:p>
            </draw:text-box>
            <svg:title/>
            <svg:desc/>
          </draw:frame>
        </presentation:notes>
      </draw:page>
      <draw:page draw:name="Slide239" draw:style-name="a2386" draw:master-page-name="Master1-Layout2-obj-Title-and-Content" presentation:presentation-page-layout-name="Master1-PPL2" draw:id="Slide-494">
        <draw:frame draw:id="id276" presentation:style-name="a2390" draw:name="Title 1" svg:x="0.67362in" svg:y="0.19621in" svg:width="12.1652in" svg:height="1.06366in" presentation:class="title" presentation:placeholder="false">
          <draw:text-box>
            <text:p text:style-name="a2389" text:class-names="" text:cond-style-name=""><text:span text:style-name="a2387" text:class-names=""><text:s text:c="1"/>Figure 18. HCV linkage to care for people previously diagnosed</text:span><text:span text:style-name="a2388" text:class-names=""/></text:p>
          </draw:text-box>
          <svg:title/>
          <svg:desc/>
        </draw:frame>
        <draw:frame draw:id="id277" draw:style-name="a2391" draw:name="Picture 5" svg:x="0.91667in" svg:y="1.25987in" svg:width="6.9751in" svg:height="4.65007in" style:rel-width="scale" style:rel-height="scale">
          <draw:image xlink:href="media/image21.png" xlink:type="simple" xlink:show="embed" xlink:actuate="onLoad"/>
          <svg:title/>
          <svg:desc>Bar chart showing HCV linkage to care for people previously diagnosed.</svg:desc>
        </draw:frame>
        <draw:frame draw:id="id278" draw:style-name="a2411" draw:name="TextBox 7" svg:x="8.6747in" svg:y="1.14657in" svg:width="4.28357in" svg:height="3.93809in">
          <draw:text-box>
            <text:p text:style-name="a2396" text:class-names="" text:cond-style-name=""><text:span text:style-name="a2392" text:class-names="">Note 1: ‘Treatment outcome reported’ includes where an outcome has been reported on the<text:s text:c="1"/></text:span><text:span text:style-name="a2393" text:class-names="">NHSE Hepatitis C Patient Registry<text:s text:c="1"/></text:span><text:span text:style-name="a2394" text:class-names="">or an RNA test is available in SSBBV within 98 days after treatment initiation. Other treatment outcomes include relapse, breakthrough, lost to follow up, and non-response. Those who died between initiating treatment and receiving an outcome are included in the ‘Treatment started’ bar.</text:span><text:span text:style-name="a2395" text:class-names=""/></text:p>
            <text:p text:style-name="a2398" text:class-names="" text:cond-style-name=""><text:span text:style-name="a2397" text:class-names=""/></text:p>
            <text:p text:style-name="a2402" text:class-names="" text:cond-style-name=""><text:span text:style-name="a2399" text:class-names="">Note 2: this includes a clinical report of either an SVR through<text:s text:c="1"/></text:span><text:span text:style-name="a2400" text:class-names="">NHSE Hepatitis C Patient Registry</text:span><text:span text:style-name="a2401" text:class-names=""><text:s text:c="1"/>or an RNA negative result at 98 days or more after treatment initiation. Individuals are excluded where a positive result has been recorded within 28 days of the RNA negative.<text:s text:c="1"/></text:span></text:p>
            <text:p text:style-name="a2404" text:class-names="" text:cond-style-name=""><text:span text:style-name="a2403" text:class-names=""/></text:p>
            <text:p text:style-name="a2410" text:class-names="" text:cond-style-name=""><text:span text:style-name="a2405" text:class-names="">More details can be found in the Public health evaluation of<text:s text:c="1"/></text:span><text:span text:style-name="a2406" text:class-names=""><text:a xlink:href="https://www.gov.uk/government/publications/bloodborne-viruses-opt-out-testing-in-emergency-departments" text:style-name="" text:visited-style-name="">BBV opt-out testing in EDs in England, 33-month final report<text:s text:c="1"/></text:a></text:span><text:span text:style-name="a2407" text:class-names=""><text:a xlink:href="https://www.gov.uk/government/publications/bloodborne-viruses-opt-out-testing-in-emergency-departments" text:style-name="" text:visited-style-name="">2025</text:a></text:span><text:span text:style-name="a2408" text:class-names="">.</text:span><text:span text:style-name="a2409" text:class-names=""/></text:p>
          </draw:text-box>
          <svg:title/>
          <svg:desc/>
        </draw:frame>
        <draw:frame draw:id="id279" draw:style-name="a2415" draw:name="TextBox 4" svg:x="0.79307in" svg:y="6.43635in" svg:width="8.31159in" svg:height="0.30293in">
          <draw:text-box>
            <text:p text:style-name="a2414" text:class-names="" text:cond-style-name=""><text:span text:style-name="a2412" text:class-names="">Source: ED opt-out data for 24 SSBBV sites, matched to NHSE Hepatitis C Patient Registry and Blueteq.</text:span><text:span text:style-name="a2413" text:class-names=""/></text:p>
          </draw:text-box>
          <svg:title/>
          <svg:desc/>
        </draw:frame>
        <draw:frame draw:id="id280" draw:style-name="a2418" draw:name="Slide Number Placeholder 4" svg:x="0in" svg:y="6.9642in" svg:width="0.65216in" svg:height="0.39931in">
          <draw:text-box>
            <text:p text:style-name="a2417" text:class-names="" text:cond-style-name=""><text:span text:style-name="a2416" text:class-names=""><text:page-number style:num-format="1" text:fixed="false"/></text:span></text:p>
          </draw:text-box>
          <svg:title/>
          <svg:desc/>
        </draw:frame>
        <draw:frame draw:id="id281" draw:style-name="a2425" draw:name="Footer Placeholder 3" svg:x="0.79307in" svg:y="6.9642in" svg:width="12.1652in" svg:height="0.39931in">
          <draw:text-box>
            <text:p text:style-name="a2424" text:class-names="" text:cond-style-name=""><text:span text:style-name="a2419" text:class-names="">Public health evaluation of bloodborne virus (BBV) opt-out testing in emergency departments (EDs) in England: 33-month final report 2025 slide set</text:span><text:span text:style-name="a2420" text:class-names=""><text:s text:c="1"/>(</text:span><text:span text:style-name="a2421" text:class-names="">v</text:span><text:span text:style-name="a2422" text:class-names="">1.0, published December 2025)</text:span><text:span text:style-name="a2423" text:class-names=""/></text:p>
          </draw:text-box>
          <svg:title/>
          <svg:desc/>
        </draw:frame>
        <presentation:notes draw:style-name="a2457">
          <draw:page-thumbnail draw:page-number="40" svg:x="0.75in" svg:y="1.25in" svg:width="6in" svg:height="3.375in" presentation:class="page" draw:id="id282" presentation:style-name="a2426" draw:name="Slide Image Placeholder 1">
            <svg:title/>
            <svg:desc/>
          </draw:page-thumbnail>
          <draw:frame draw:id="id283" presentation:style-name="a2452" draw:name="Notes Placeholder 2" svg:x="0.75in" svg:y="4.8125in" svg:width="6in" svg:height="3.9375in" presentation:class="notes" presentation:placeholder="false">
            <draw:text-box>
              <text:p text:style-name="a2430" text:class-names="" text:cond-style-name=""><text:span text:style-name="a2427" text:class-names="">Linkage to care for people previously diagnosed<text:s text:c="1"/></text:span><text:span text:style-name="a2428" text:class-names="">with HCV:</text:span><text:span text:style-name="a2429" text:class-names=""/></text:p>
              <text:p text:style-name="a2432" text:class-names="" text:cond-style-name=""><text:span text:style-name="a2431" text:class-names="">Among the 595 people previously diagnosed with HCV and not currently receiving treatment who were still alive and had identifiers recorded to enable data linkage:</text:span></text:p>
              <text:list text:style-name="a2435">
                <text:list-item>
                  <text:p text:style-name="a2434" text:class-names="" text:cond-style-name=""><text:span text:style-name="a2433" text:class-names="">82.9% initiated treatment in available surveillance data</text:span></text:p>
                </text:list-item>
              </text:list>
              <text:list text:style-name="a2438">
                <text:list-item>
                  <text:p text:style-name="a2437" text:class-names="" text:cond-style-name=""><text:span text:style-name="a2436" text:class-names="">of these, 50.5% had an SVR recorded as a treatment outcome or a recorded negative RNA</text:span></text:p>
                </text:list-item>
              </text:list>
              <text:p text:style-name="a2440" text:class-names="" text:cond-style-name=""><text:span text:style-name="a2439" text:class-names="">Among the 110 people diagnosed with a HCV reinfection and not currently receiving treatment who were still alive and had identifiers recorded to enable data linkage:</text:span></text:p>
              <text:list text:style-name="a2443">
                <text:list-item>
                  <text:p text:style-name="a2442" text:class-names="" text:cond-style-name=""><text:span text:style-name="a2441" text:class-names="">66.3% initiated treatment in available surveillance data</text:span></text:p>
                </text:list-item>
              </text:list>
              <text:list text:style-name="a2447">
                <text:list-item>
                  <text:p text:style-name="a2446" text:class-names="" text:cond-style-name=""><text:span text:style-name="a2444" text:class-names="">of these, 37.0% had an SVR recorded as a treatment outcome or a recorded negative RNA</text:span><text:span text:style-name="a2445" text:class-names=""/></text:p>
                </text:list-item>
              </text:list>
              <text:p text:style-name="a2449" text:class-names="" text:cond-style-name=""><text:span text:style-name="a2448" text:class-names=""/></text:p>
              <text:p text:style-name="a2451" text:class-names="" text:cond-style-name=""><text:span text:style-name="a2450" text:class-names="">See note slides.</text:span></text:p>
            </draw:text-box>
            <svg:title/>
            <svg:desc/>
          </draw:frame>
          <draw:frame draw:id="id284" draw:style-name="a2456" draw:name="Slide Number Placeholder 3" svg:x="4.24826in" svg:y="9.49826in" svg:width="3.25in" svg:height="0.50174in">
            <draw:text-box>
              <text:p text:style-name="a2455" text:class-names="" text:cond-style-name=""><text:span text:style-name="a2453" text:class-names=""><text:page-number style:num-format="1" text:fixed="false"/></text:span><text:span text:style-name="a2454" text:class-names=""/></text:p>
            </draw:text-box>
            <svg:title/>
            <svg:desc/>
          </draw:frame>
        </presentation:notes>
      </draw:page>
      <draw:page draw:name="Slide271" draw:style-name="a2459" draw:master-page-name="Master1-Layout1-cust-Title-Slide" presentation:presentation-page-layout-name="Master1-PPL1" draw:id="Slide-526">
        <draw:frame draw:id="id285" presentation:style-name="a2463" draw:name="Title 1" svg:x="0.56097in" svg:y="2.76537in" svg:width="11.46284in" svg:height="2.61111in" presentation:class="title" presentation:placeholder="false">
          <draw:text-box>
            <text:p text:style-name="a2462" text:class-names="" text:cond-style-name=""><text:span text:style-name="a2460" text:class-names="">Appendix</text:span><text:span text:style-name="a2461" text:class-names=""/></text:p>
          </draw:text-box>
          <svg:title/>
          <svg:desc/>
        </draw:frame>
      </draw:page>
      <draw:page draw:name="Slide240" draw:style-name="a2465" draw:master-page-name="Master1-Layout2-obj-Title-and-Content" presentation:presentation-page-layout-name="Master1-PPL2" draw:id="Slide-495">
        <draw:frame draw:id="id286" presentation:style-name="a2468" draw:name="Title 1" svg:x="0.67362in" svg:y="0.19621in" svg:width="12.1652in" svg:height="1.06366in" presentation:class="title" presentation:placeholder="false">
          <draw:text-box>
            <text:p text:style-name="a2467" text:class-names="" text:cond-style-name=""><text:span text:style-name="a2466" text:class-names="">Notes 1 of 5</text:span></text:p>
          </draw:text-box>
          <svg:title/>
          <svg:desc/>
        </draw:frame>
        <draw:frame draw:id="id287" presentation:style-name="a2489" draw:name="Content Placeholder 2" svg:x="0.67362in" svg:y="1.16923in" svg:width="12.1652in" svg:height="4.41504in" presentation:class="outline" presentation:placeholder="false">
          <draw:text-box>
            <text:list text:style-name="a2471">
              <text:list-item>
                <text:p text:style-name="a2470" text:class-names="" text:cond-style-name=""><text:span text:style-name="a2469" text:class-names="">Further details of the data sources and methodology for the evaluation are available in the interim 12-month evaluation report.</text:span></text:p>
              </text:list-item>
            </text:list>
            <text:list text:style-name="a2474">
              <text:list-item>
                <text:p text:style-name="a2473" text:class-names="" text:cond-style-name=""><text:span text:style-name="a2472" text:class-names="">The 33-month evaluation uses data from SSBBV, a voluntary sub-national surveillance system representing 24 out of 34 sites.</text:span></text:p>
              </text:list-item>
            </text:list>
            <text:list text:style-name="a2477">
              <text:list-item>
                <text:p text:style-name="a2476" text:class-names="" text:cond-style-name=""><text:span text:style-name="a2475" text:class-names="">Further analysis was undertaken using data from 21 out of 24 sites, where there was more complete surveillance data for negative and positive tests to enable calculation of test uptake and positivity data.</text:span></text:p>
              </text:list-item>
            </text:list>
            <text:list text:style-name="a2482">
              <text:list-item>
                <text:p text:style-name="a2481" text:class-names="" text:cond-style-name=""><text:span text:style-name="a2478" text:class-names="">A descriptive approach was taken to<text:s text:c="1"/></text:span><text:span text:style-name="a2479" text:class-names="">summarise</text:span><text:span text:style-name="a2480" text:class-names=""><text:s text:c="1"/>BBV testing, positivity and referral to care for each virus, with counts and proportions provided.</text:span></text:p>
              </text:list-item>
            </text:list>
            <text:list text:style-name="a2485">
              <text:list-item>
                <text:p text:style-name="a2484" text:class-names="" text:cond-style-name=""><text:span text:style-name="a2483" text:class-names="">Data was stratified by individual demographics including gender, age, ethnic group, Index of Mulitple Deprivation (IMD) quintile and risk characteristic information.</text:span></text:p>
              </text:list-item>
            </text:list>
            <text:list text:style-name="a2488">
              <text:list-item>
                <text:p text:style-name="a2487" text:class-names="" text:cond-style-name=""><text:span text:style-name="a2486" text:class-names=""/></text:p>
              </text:list-item>
            </text:list>
          </draw:text-box>
          <svg:title/>
          <svg:desc/>
        </draw:frame>
        <draw:frame draw:id="id288" draw:style-name="a2492" draw:name="Slide Number Placeholder 4" svg:x="0in" svg:y="6.92307in" svg:width="0.65216in" svg:height="0.39931in">
          <draw:text-box>
            <text:p text:style-name="a2491" text:class-names="" text:cond-style-name=""><text:span text:style-name="a2490" text:class-names=""><text:page-number style:num-format="1" text:fixed="false"/></text:span></text:p>
          </draw:text-box>
          <svg:title/>
          <svg:desc/>
        </draw:frame>
        <draw:frame draw:id="id289" draw:style-name="a2499" draw:name="Footer Placeholder 3" svg:x="0.79307in" svg:y="6.90103in" svg:width="12.29681in" svg:height="0.39931in">
          <draw:text-box>
            <text:p text:style-name="a2498" text:class-names="" text:cond-style-name=""><text:span text:style-name="a2493" text:class-names="">Public health evaluation of bloodborne virus (BBV) opt-out testing in emergency departments (EDs) in England: 33-month final report 2025 slide set</text:span><text:span text:style-name="a2494" text:class-names=""><text:s text:c="1"/>(</text:span><text:span text:style-name="a2495" text:class-names="">v</text:span><text:span text:style-name="a2496" text:class-names="">1.0, published December 2025)</text:span><text:span text:style-name="a2497" text:class-names=""/></text:p>
          </draw:text-box>
          <svg:title/>
          <svg:desc/>
        </draw:frame>
        <presentation:notes draw:style-name="a2505">
          <draw:page-thumbnail draw:page-number="42" svg:x="0.75in" svg:y="1.25in" svg:width="6in" svg:height="3.375in" presentation:class="page" draw:id="id290" presentation:style-name="a2500" draw:name="Slide Image Placeholder 1">
            <svg:title/>
            <svg:desc/>
          </draw:page-thumbnail>
          <draw:frame draw:id="id291" presentation:style-name="a2501" draw:name="Notes Placeholder 2" svg:x="0.75in" svg:y="4.8125in" svg:width="6in" svg:height="3.9375in" presentation:class="notes" presentation:placeholder="true">
            <draw:text-box/>
            <svg:title/>
            <svg:desc/>
          </draw:frame>
          <draw:frame draw:id="id292" draw:style-name="a2504" draw:name="Slide Number Placeholder 3" svg:x="4.24826in" svg:y="9.49826in" svg:width="3.25in" svg:height="0.50174in">
            <draw:text-box>
              <text:p text:style-name="a2503" text:class-names="" text:cond-style-name=""><text:span text:style-name="a2502" text:class-names=""><text:page-number style:num-format="1" text:fixed="false"/></text:span></text:p>
            </draw:text-box>
            <svg:title/>
            <svg:desc/>
          </draw:frame>
        </presentation:notes>
      </draw:page>
      <draw:page draw:name="Slide273" draw:style-name="a2507" draw:master-page-name="Master1-Layout2-obj-Title-and-Content" presentation:presentation-page-layout-name="Master1-PPL2" draw:id="Slide-528">
        <draw:frame draw:id="id293" presentation:style-name="a2510" draw:name="Title 1" svg:x="0.67362in" svg:y="0.19621in" svg:width="12.1652in" svg:height="1.06366in" presentation:class="title" presentation:placeholder="false">
          <draw:text-box>
            <text:p text:style-name="a2509" text:class-names="" text:cond-style-name=""><text:span text:style-name="a2508" text:class-names="">Notes 2 of 5</text:span></text:p>
          </draw:text-box>
          <svg:title/>
          <svg:desc/>
        </draw:frame>
        <draw:frame draw:id="id294" presentation:style-name="a2526" draw:name="Content Placeholder 2" svg:x="0.81555in" svg:y="1.25987in" svg:width="12.1652in" svg:height="3.51541in" presentation:class="outline" presentation:placeholder="false">
          <draw:text-box>
            <text:list text:style-name="a2513">
              <text:list-item>
                <text:p text:style-name="a2512" text:class-names="" text:cond-style-name=""><text:span text:style-name="a2511" text:class-names="">For HIV new diagnoses, HANDD and HARS data is used to match to SSBBV positive HIV test records to confirm a diagnosis. As this data is only available to 31 December 2023, HIV analysis for the Programme is restricted up to this date.<text:s text:c="1"/></text:span></text:p>
              </text:list-item>
            </text:list>
            <text:list text:style-name="a2516">
              <text:list-item>
                <text:p text:style-name="a2515" text:class-names="" text:cond-style-name=""><text:span text:style-name="a2514" text:class-names="">For comparison with HIV diagnoses from outside of the Programme a geographical restriction on HANDD data was implemented, selecting diagnoses from city locations that are included within the Programme:<text:s text:c="1"/></text:span></text:p>
              </text:list-item>
            </text:list>
            <text:list text:style-name="a2519">
              <text:list-item>
                <text:list text:style-name="a2519">
                  <text:list-item>
                    <text:p text:style-name="a2518" text:class-names="" text:cond-style-name=""><text:span text:style-name="a2517" text:class-names="">Barnet, Blackpool, Brighton, Carshalton, Croydon, Epsom, Harrow, Ilford, Kingston upon Thames, London, Manchester, Orpington, Romford, Salford and Uxbridge.</text:span></text:p>
                  </text:list-item>
                </text:list>
              </text:list-item>
            </text:list>
            <text:list text:style-name="a2522">
              <text:list-item>
                <text:p text:style-name="a2521" text:class-names="" text:cond-style-name=""><text:span text:style-name="a2520" text:class-names="">HIV comparison data is for calendar years 2022 and 2023.</text:span></text:p>
              </text:list-item>
            </text:list>
            <text:list text:style-name="a2525">
              <text:list-item>
                <text:p text:style-name="a2524" text:class-names="" text:cond-style-name=""><text:span text:style-name="a2523" text:class-names=""/></text:p>
              </text:list-item>
            </text:list>
          </draw:text-box>
          <svg:title/>
          <svg:desc/>
        </draw:frame>
        <draw:frame draw:id="id295" draw:style-name="a2529" draw:name="Slide Number Placeholder 4" svg:x="0in" svg:y="6.95388in" svg:width="0.65216in" svg:height="0.39931in">
          <draw:text-box>
            <text:p text:style-name="a2528" text:class-names="" text:cond-style-name=""><text:span text:style-name="a2527" text:class-names=""><text:page-number style:num-format="1" text:fixed="false"/></text:span></text:p>
          </draw:text-box>
          <svg:title/>
          <svg:desc/>
        </draw:frame>
        <draw:frame draw:id="id296" draw:style-name="a2536" draw:name="Footer Placeholder 3" svg:x="0.81555in" svg:y="7.00673in" svg:width="12.27434in" svg:height="0.29362in">
          <draw:text-box>
            <text:p text:style-name="a2535" text:class-names="" text:cond-style-name=""><text:span text:style-name="a2530" text:class-names="">Public health evaluation of bloodborne virus (BBV) opt-out testing in emergency departments (EDs) in England: 33-month final report 2025 slide set</text:span><text:span text:style-name="a2531" text:class-names=""><text:s text:c="1"/>(</text:span><text:span text:style-name="a2532" text:class-names="">v</text:span><text:span text:style-name="a2533" text:class-names="">1.0, published December 2025)</text:span><text:span text:style-name="a2534" text:class-names=""/></text:p>
          </draw:text-box>
          <svg:title/>
          <svg:desc/>
        </draw:frame>
      </draw:page>
      <draw:page draw:name="Slide272" draw:style-name="a2538" draw:master-page-name="Master1-Layout2-obj-Title-and-Content" presentation:presentation-page-layout-name="Master1-PPL2" draw:id="Slide-527">
        <draw:frame draw:id="id297" presentation:style-name="a2541" draw:name="Title 1" svg:x="0.67362in" svg:y="0.19621in" svg:width="12.1652in" svg:height="1.06366in" presentation:class="title" presentation:placeholder="false">
          <draw:text-box>
            <text:p text:style-name="a2540" text:class-names="" text:cond-style-name=""><text:span text:style-name="a2539" text:class-names="">Notes 3 of 5</text:span></text:p>
          </draw:text-box>
          <svg:title/>
          <svg:desc/>
        </draw:frame>
        <draw:frame draw:id="id298" presentation:style-name="a2558" draw:name="Content Placeholder 2" svg:x="0.78184in" svg:y="1.25987in" svg:width="12.1652in" svg:height="5.29727in" presentation:class="outline" presentation:placeholder="false">
          <draw:text-box>
            <text:list text:style-name="a2544">
              <text:list-item>
                <text:p text:style-name="a2543" text:class-names="" text:cond-style-name=""><text:span text:style-name="a2542" text:class-names="">For comparison with HBV and HCV diagnoses made outside of the Programme a geographical restriction was implemented, selecting diagnoses from locations where the Programme is taking place in the following regions:<text:s text:c="1"/></text:span></text:p>
              </text:list-item>
            </text:list>
            <text:list text:style-name="a2547">
              <text:list-item>
                <text:list text:style-name="a2547">
                  <text:list-item>
                    <text:p text:style-name="a2546" text:class-names="" text:cond-style-name=""><text:span text:style-name="a2545" text:class-names="">South and North West.</text:span></text:p>
                  </text:list-item>
                </text:list>
              </text:list-item>
            </text:list>
            <text:list text:style-name="a2550">
              <text:list-item>
                <text:p text:style-name="a2549" text:class-names="" text:cond-style-name=""><text:span text:style-name="a2548" text:class-names="">HBV and HCV comparison data is for financial years 2022 to 2023, 2023 to 2024 and 2024 to 2025.<text:s text:c="1"/></text:span></text:p>
              </text:list-item>
            </text:list>
            <text:list text:style-name="a2554">
              <text:list-item>
                <text:p text:style-name="a2553" text:class-names="" text:cond-style-name=""><text:span text:style-name="a2551" text:class-names="">HCV reinfection is defined as either (i) an i</text:span><text:span text:style-name="a2552" text:class-names="">ndividuals with a positive HCV Ribonucleic acid (RNA) test at least 196 days (28 weeks) after treatment start date among those with a SVR during their first treatment period; (ii) a positive HCV RNA test at least 196 days (28 weeks) after treatment start date where an individual has had a negative HCV RNA test after being treated (used as a proxy for SVR where this has not been reported); (iii) a subsequent period of treatment after an initial SVR, and where this subsequent treatment period was at least 196 days after first treatment start date.</text:span></text:p>
              </text:list-item>
            </text:list>
            <text:list text:style-name="a2557">
              <text:list-item>
                <text:p text:style-name="a2556" text:class-names="" text:cond-style-name=""><text:span text:style-name="a2555" text:class-names=""/></text:p>
              </text:list-item>
            </text:list>
          </draw:text-box>
          <svg:title/>
          <svg:desc/>
        </draw:frame>
        <draw:frame draw:id="id299" draw:style-name="a2561" draw:name="Slide Number Placeholder 4" svg:x="0in" svg:y="7.00673in" svg:width="0.65216in" svg:height="0.39931in">
          <draw:text-box>
            <text:p text:style-name="a2560" text:class-names="" text:cond-style-name=""><text:span text:style-name="a2559" text:class-names=""><text:page-number style:num-format="1" text:fixed="false"/></text:span></text:p>
          </draw:text-box>
          <svg:title/>
          <svg:desc/>
        </draw:frame>
        <draw:frame draw:id="id300" draw:style-name="a2568" draw:name="Footer Placeholder 3" svg:x="0.78184in" svg:y="7.00673in" svg:width="12.1652in" svg:height="0.29362in">
          <draw:text-box>
            <text:p text:style-name="a2567" text:class-names="" text:cond-style-name=""><text:span text:style-name="a2562" text:class-names="">Public health evaluation of bloodborne virus (BBV) opt-out testing in emergency departments (EDs) in England: 33-month final report 2025 slide set</text:span><text:span text:style-name="a2563" text:class-names=""><text:s text:c="1"/>(</text:span><text:span text:style-name="a2564" text:class-names="">v</text:span><text:span text:style-name="a2565" text:class-names="">1.0, published December 2025)</text:span><text:span text:style-name="a2566" text:class-names=""/></text:p>
          </draw:text-box>
          <svg:title/>
          <svg:desc/>
        </draw:frame>
        <presentation:notes draw:style-name="a2574">
          <draw:page-thumbnail draw:page-number="44" svg:x="0.75in" svg:y="1.25in" svg:width="6in" svg:height="3.375in" presentation:class="page" draw:id="id301" presentation:style-name="a2569" draw:name="Slide Image Placeholder 1">
            <svg:title/>
            <svg:desc/>
          </draw:page-thumbnail>
          <draw:frame draw:id="id302" presentation:style-name="a2570" draw:name="Notes Placeholder 2" svg:x="0.75in" svg:y="4.8125in" svg:width="6in" svg:height="3.9375in" presentation:class="notes" presentation:placeholder="true">
            <draw:text-box/>
            <svg:title/>
            <svg:desc/>
          </draw:frame>
          <draw:frame draw:id="id303" draw:style-name="a2573" draw:name="Slide Number Placeholder 3" svg:x="4.24826in" svg:y="9.49826in" svg:width="3.25in" svg:height="0.50174in">
            <draw:text-box>
              <text:p text:style-name="a2572" text:class-names="" text:cond-style-name=""><text:span text:style-name="a2571" text:class-names=""><text:page-number style:num-format="1" text:fixed="false"/></text:span></text:p>
            </draw:text-box>
            <svg:title/>
            <svg:desc/>
          </draw:frame>
        </presentation:notes>
      </draw:page>
      <draw:page draw:name="Slide282" draw:style-name="a2576" draw:master-page-name="Master1-Layout2-obj-Title-and-Content" presentation:presentation-page-layout-name="Master1-PPL2" draw:id="Slide-537">
        <draw:frame draw:id="id304" presentation:style-name="a2579" draw:name="Title 1" svg:x="0.67362in" svg:y="0.19621in" svg:width="12.1652in" svg:height="1.06366in" presentation:class="title" presentation:placeholder="false">
          <draw:text-box>
            <text:p text:style-name="a2578" text:class-names="" text:cond-style-name=""><text:span text:style-name="a2577" text:class-names="">Notes 4 of 5</text:span></text:p>
          </draw:text-box>
          <svg:title/>
          <svg:desc/>
        </draw:frame>
        <draw:frame draw:id="id305" presentation:style-name="a2595" draw:name="Content Placeholder 2" svg:x="0.78184in" svg:y="1.25987in" svg:width="12.1652in" svg:height="5.29727in" presentation:class="outline" presentation:placeholder="false">
          <draw:text-box>
            <text:list text:style-name="a2584">
              <text:list-item>
                <text:p text:style-name="a2583" text:class-names="" text:cond-style-name=""><text:span text:style-name="a2580" text:class-names="">A late HIV diagnosis is defined as having a CD4 count below 350 cells per mm</text:span><text:span text:style-name="a2581" text:class-names="">3</text:span><text:span text:style-name="a2582" text:class-names=""><text:s text:c="1"/>within 91 days of diagnosis and no evidence of a recent infection.<text:s text:c="1"/></text:span></text:p>
              </text:list-item>
            </text:list>
            <text:list text:style-name="a2588">
              <text:list-item>
                <text:p text:style-name="a2587" text:class-names="" text:cond-style-name=""><text:span text:style-name="a2585" text:class-names="">A late-stage HCV liver disease diagnosis is defined as a presentation with cirrhosis or hepatocellular carcinoma (HCC).</text:span><text:span text:style-name="a2586" text:class-names=""/></text:p>
              </text:list-item>
            </text:list>
            <text:list text:style-name="a2591">
              <text:list-item>
                <text:p text:style-name="a2590" text:class-names="" text:cond-style-name=""><text:span text:style-name="a2589" text:class-names="">Clinical coding in HES may underestimate late-stage liver disease as it is only consistently reported for inpatients and will not capture people who are awaiting an assessment for liver disease or people with late-stage disease being managed as an outpatient.</text:span></text:p>
              </text:list-item>
            </text:list>
            <text:list text:style-name="a2594">
              <text:list-item>
                <text:p text:style-name="a2593" text:class-names="" text:cond-style-name=""><text:span text:style-name="a2592" text:class-names=""/></text:p>
              </text:list-item>
            </text:list>
          </draw:text-box>
          <svg:title/>
          <svg:desc/>
        </draw:frame>
        <draw:frame draw:id="id306" draw:style-name="a2598" draw:name="Slide Number Placeholder 4" svg:x="0in" svg:y="7.00673in" svg:width="0.65216in" svg:height="0.39931in">
          <draw:text-box>
            <text:p text:style-name="a2597" text:class-names="" text:cond-style-name=""><text:span text:style-name="a2596" text:class-names=""><text:page-number style:num-format="1" text:fixed="false"/></text:span></text:p>
          </draw:text-box>
          <svg:title/>
          <svg:desc/>
        </draw:frame>
        <draw:frame draw:id="id307" draw:style-name="a2605" draw:name="Footer Placeholder 3" svg:x="0.78184in" svg:y="7.00673in" svg:width="12.1652in" svg:height="0.29362in">
          <draw:text-box>
            <text:p text:style-name="a2604" text:class-names="" text:cond-style-name=""><text:span text:style-name="a2599" text:class-names="">Public health evaluation of bloodborne virus (BBV) opt-out testing in emergency departments (EDs) in England: 33-month final report 2025 slide set</text:span><text:span text:style-name="a2600" text:class-names=""><text:s text:c="1"/>(</text:span><text:span text:style-name="a2601" text:class-names="">v</text:span><text:span text:style-name="a2602" text:class-names="">1.0, published December 2025)</text:span><text:span text:style-name="a2603" text:class-names=""/></text:p>
          </draw:text-box>
          <svg:title/>
          <svg:desc/>
        </draw:frame>
        <presentation:notes draw:style-name="a2611">
          <draw:page-thumbnail draw:page-number="45" svg:x="0.75in" svg:y="1.25in" svg:width="6in" svg:height="3.375in" presentation:class="page" draw:id="id308" presentation:style-name="a2606" draw:name="Slide Image Placeholder 1">
            <svg:title/>
            <svg:desc/>
          </draw:page-thumbnail>
          <draw:frame draw:id="id309" presentation:style-name="a2607" draw:name="Notes Placeholder 2" svg:x="0.75in" svg:y="4.8125in" svg:width="6in" svg:height="3.9375in" presentation:class="notes" presentation:placeholder="true">
            <draw:text-box/>
            <svg:title/>
            <svg:desc/>
          </draw:frame>
          <draw:frame draw:id="id310" draw:style-name="a2610" draw:name="Slide Number Placeholder 3" svg:x="4.24826in" svg:y="9.49826in" svg:width="3.25in" svg:height="0.50174in">
            <draw:text-box>
              <text:p text:style-name="a2609" text:class-names="" text:cond-style-name=""><text:span text:style-name="a2608" text:class-names=""><text:page-number style:num-format="1" text:fixed="false"/></text:span></text:p>
            </draw:text-box>
            <svg:title/>
            <svg:desc/>
          </draw:frame>
        </presentation:notes>
      </draw:page>
      <draw:page draw:name="Slide281" draw:style-name="a2613" draw:master-page-name="Master1-Layout2-obj-Title-and-Content" presentation:presentation-page-layout-name="Master1-PPL2" draw:id="Slide-536">
        <draw:frame draw:id="id311" presentation:style-name="a2616" draw:name="Title 1" svg:x="0.67362in" svg:y="0.19621in" svg:width="12.1652in" svg:height="1.06366in" presentation:class="title" presentation:placeholder="false">
          <draw:text-box>
            <text:p text:style-name="a2615" text:class-names="" text:cond-style-name=""><text:span text:style-name="a2614" text:class-names="">Notes 5 of 5</text:span></text:p>
          </draw:text-box>
          <svg:title/>
          <svg:desc/>
        </draw:frame>
        <draw:frame draw:id="id312" presentation:style-name="a2629" draw:name="Content Placeholder 2" svg:x="0.78184in" svg:y="1.25987in" svg:width="12.1652in" svg:height="4.07721in" presentation:class="outline" presentation:placeholder="false">
          <draw:text-box>
            <text:list text:style-name="a2619">
              <text:list-item>
                <text:p text:style-name="a2618" text:class-names="" text:cond-style-name=""><text:span text:style-name="a2617" text:class-names="">For linkage to care it is not possible to measure the proportion of individuals who were successfully contacted by services, at earlier or interim steps in the care pathway.</text:span></text:p>
              </text:list-item>
            </text:list>
            <text:list text:style-name="a2622">
              <text:list-item>
                <text:p text:style-name="a2621" text:class-names="" text:cond-style-name=""><text:span text:style-name="a2620" text:class-names="">Surveillance datasets utilised in this evaluation do not capture some outcomes, such as clinical decisions where treatment is unsuitable (for example, patients on a palliative care pathway or people diagnosed while visiting the UK but reside in another country).<text:s text:c="1"/></text:span></text:p>
              </text:list-item>
            </text:list>
            <text:list text:style-name="a2625">
              <text:list-item>
                <text:p text:style-name="a2624" text:class-names="" text:cond-style-name=""><text:span text:style-name="a2623" text:class-names="">It is essential for records to have sufficient identifiers, including NHS number, to enable record linkage for monitoring through the care cascade.</text:span></text:p>
              </text:list-item>
            </text:list>
            <text:list text:style-name="a2628">
              <text:list-item>
                <text:p text:style-name="a2627" text:class-names="" text:cond-style-name=""><text:span text:style-name="a2626" text:class-names=""/></text:p>
              </text:list-item>
            </text:list>
          </draw:text-box>
          <svg:title/>
          <svg:desc/>
        </draw:frame>
        <draw:frame draw:id="id313" draw:style-name="a2632" draw:name="Slide Number Placeholder 4" svg:x="0in" svg:y="7.00673in" svg:width="0.65216in" svg:height="0.39931in">
          <draw:text-box>
            <text:p text:style-name="a2631" text:class-names="" text:cond-style-name=""><text:span text:style-name="a2630" text:class-names=""><text:page-number style:num-format="1" text:fixed="false"/></text:span></text:p>
          </draw:text-box>
          <svg:title/>
          <svg:desc/>
        </draw:frame>
        <draw:frame draw:id="id314" draw:style-name="a2639" draw:name="Footer Placeholder 3" svg:x="0.78184in" svg:y="7.00673in" svg:width="12.1652in" svg:height="0.29362in">
          <draw:text-box>
            <text:p text:style-name="a2638" text:class-names="" text:cond-style-name=""><text:span text:style-name="a2633" text:class-names="">Public health evaluation of bloodborne virus (BBV) opt-out testing in emergency departments (EDs) in England: 33-month final report 2025 slide set</text:span><text:span text:style-name="a2634" text:class-names=""><text:s text:c="1"/>(</text:span><text:span text:style-name="a2635" text:class-names="">v</text:span><text:span text:style-name="a2636" text:class-names="">1.0, published December 2025)</text:span><text:span text:style-name="a2637" text:class-names=""/></text:p>
          </draw:text-box>
          <svg:title/>
          <svg:desc/>
        </draw:frame>
      </draw:page>
      <draw:page draw:name="Slide274" draw:style-name="a2641" draw:master-page-name="Master1-Layout2-obj-Title-and-Content" presentation:presentation-page-layout-name="Master1-PPL2" draw:id="Slide-529">
        <draw:frame draw:id="id315" presentation:style-name="a2645" draw:name="Title 1" svg:x="0.67362in" svg:y="0.19621in" svg:width="12.1652in" svg:height="1.06366in" presentation:class="title" presentation:placeholder="false">
          <draw:text-box>
            <text:p text:style-name="a2644" text:class-names="" text:cond-style-name=""><text:span text:style-name="a2642" text:class-names="">Data sources</text:span><text:span text:style-name="a2643" text:class-names=""/></text:p>
          </draw:text-box>
          <svg:title/>
          <svg:desc/>
        </draw:frame>
        <draw:frame draw:id="id316" presentation:style-name="a2686" draw:name="Content Placeholder 2" svg:x="0.67362in" svg:y="1.25987in" svg:width="12.29377in" svg:height="4.50418in" presentation:class="outline" presentation:placeholder="false">
          <draw:text-box>
            <text:list text:style-name="a2648">
              <text:list-item>
                <text:p text:style-name="a2647" text:class-names="" text:cond-style-name=""><text:span text:style-name="a2646" text:class-names="">The public health evaluation uses data from the following sources:</text:span></text:p>
              </text:list-item>
            </text:list>
            <text:list text:style-name="a2651">
              <text:list-item>
                <text:list text:style-name="a2651">
                  <text:list-item>
                    <text:p text:style-name="a2650" text:class-names="" text:cond-style-name=""><text:span text:style-name="a2649" text:class-names="">ECDS</text:span></text:p>
                  </text:list-item>
                </text:list>
              </text:list-item>
            </text:list>
            <text:list text:style-name="a2654">
              <text:list-item>
                <text:list text:style-name="a2654">
                  <text:list-item>
                    <text:p text:style-name="a2653" text:class-names="" text:cond-style-name=""><text:span text:style-name="a2652" text:class-names="">NHSE Programme Dashboard data on BBV opt-out testing in EDs</text:span></text:p>
                  </text:list-item>
                </text:list>
              </text:list-item>
            </text:list>
            <text:list text:style-name="a2657">
              <text:list-item>
                <text:list text:style-name="a2657">
                  <text:list-item>
                    <text:p text:style-name="a2656" text:class-names="" text:cond-style-name=""><text:span text:style-name="a2655" text:class-names="">SSBBV testing in England</text:span></text:p>
                  </text:list-item>
                </text:list>
              </text:list-item>
            </text:list>
            <text:list text:style-name="a2660">
              <text:list-item>
                <text:list text:style-name="a2660">
                  <text:list-item>
                    <text:p text:style-name="a2659" text:class-names="" text:cond-style-name=""><text:span text:style-name="a2658" text:class-names="">UKHSA SGSS</text:span></text:p>
                  </text:list-item>
                </text:list>
              </text:list-item>
            </text:list>
            <text:list text:style-name="a2663">
              <text:list-item>
                <text:list text:style-name="a2663">
                  <text:list-item>
                    <text:p text:style-name="a2662" text:class-names="" text:cond-style-name=""><text:span text:style-name="a2661" text:class-names="">HARS</text:span></text:p>
                  </text:list-item>
                </text:list>
              </text:list-item>
            </text:list>
            <text:list text:style-name="a2666">
              <text:list-item>
                <text:list text:style-name="a2666">
                  <text:list-item>
                    <text:p text:style-name="a2665" text:class-names="" text:cond-style-name=""><text:span text:style-name="a2664" text:class-names="">HANDD</text:span></text:p>
                  </text:list-item>
                </text:list>
              </text:list-item>
            </text:list>
            <text:list text:style-name="a2673">
              <text:list-item>
                <text:list text:style-name="a2673">
                  <text:list-item>
                    <text:p text:style-name="a2672" text:class-names="" text:cond-style-name=""><text:span text:style-name="a2667" text:class-names="">Arden and GEM NHSE<text:s text:c="1"/></text:span><text:span text:style-name="a2668" text:class-names="">H</text:span><text:span text:style-name="a2669" text:class-names="">epatitis C<text:s text:c="1"/></text:span><text:span text:style-name="a2670" text:class-names="">P</text:span><text:span text:style-name="a2671" text:class-names="">atient Registry and Treatment Outcome System</text:span></text:p>
                  </text:list-item>
                </text:list>
              </text:list-item>
            </text:list>
            <text:list text:style-name="a2676">
              <text:list-item>
                <text:list text:style-name="a2676">
                  <text:list-item>
                    <text:p text:style-name="a2675" text:class-names="" text:cond-style-name=""><text:span text:style-name="a2674" text:class-names="">GUMCAD STI Surveillance System</text:span></text:p>
                  </text:list-item>
                </text:list>
              </text:list-item>
            </text:list>
            <text:list text:style-name="a2679">
              <text:list-item>
                <text:list text:style-name="a2679">
                  <text:list-item>
                    <text:p text:style-name="a2678" text:class-names="" text:cond-style-name=""><text:span text:style-name="a2677" text:class-names="">HES</text:span></text:p>
                  </text:list-item>
                </text:list>
              </text:list-item>
            </text:list>
            <text:list text:style-name="a2682">
              <text:list-item>
                <text:list text:style-name="a2682">
                  <text:list-item>
                    <text:p text:style-name="a2681" text:class-names="" text:cond-style-name=""><text:span text:style-name="a2680" text:class-names="">NHSE Blueteq system to monitor prescribing of medicines</text:span></text:p>
                  </text:list-item>
                </text:list>
              </text:list-item>
            </text:list>
            <text:list text:style-name="a2685">
              <text:list-item>
                <text:p text:style-name="a2684" text:class-names="" text:cond-style-name=""><text:span text:style-name="a2683" text:class-names=""/></text:p>
              </text:list-item>
            </text:list>
          </draw:text-box>
          <svg:title/>
          <svg:desc/>
        </draw:frame>
        <draw:frame draw:id="id317" draw:style-name="a2689" draw:name="Slide Number Placeholder 4" svg:x="0in" svg:y="6.995in" svg:width="0.65216in" svg:height="0.39931in">
          <draw:text-box>
            <text:p text:style-name="a2688" text:class-names="" text:cond-style-name=""><text:span text:style-name="a2687" text:class-names=""><text:page-number style:num-format="1" text:fixed="false"/></text:span></text:p>
          </draw:text-box>
          <svg:title/>
          <svg:desc/>
        </draw:frame>
        <draw:frame draw:id="id318" draw:style-name="a2696" draw:name="Footer Placeholder 3" svg:x="0.78184in" svg:y="6.92195in" svg:width="12.29377in" svg:height="0.39931in">
          <draw:text-box>
            <text:p text:style-name="a2695" text:class-names="" text:cond-style-name=""><text:span text:style-name="a2690" text:class-names="">Public health evaluation of bloodborne virus (BBV) opt-out testing in emergency departments (EDs) in England: 33-month final report 2025 slide set</text:span><text:span text:style-name="a2691" text:class-names=""><text:s text:c="1"/>(</text:span><text:span text:style-name="a2692" text:class-names="">v</text:span><text:span text:style-name="a2693" text:class-names="">1.0, published December 2025)</text:span><text:span text:style-name="a2694" text:class-names=""/></text:p>
          </draw:text-box>
          <svg:title/>
          <svg:desc/>
        </draw:frame>
      </draw:page>
      <draw:page draw:name="Slide279" draw:style-name="a2698" draw:master-page-name="Master1-Layout2-obj-Title-and-Content" presentation:presentation-page-layout-name="Master1-PPL2" draw:id="Slide-534">
        <draw:frame draw:id="id319" presentation:style-name="a2702" draw:name="Title 1" svg:x="0.67362in" svg:y="0.19621in" svg:width="12.1652in" svg:height="0.68241in" presentation:class="title" presentation:placeholder="false">
          <draw:text-box>
            <text:p text:style-name="a2701" text:class-names="" text:cond-style-name=""><text:span text:style-name="a2699" text:class-names="">Glossary 1 of 2</text:span><text:span text:style-name="a2700" text:class-names=""/></text:p>
          </draw:text-box>
          <svg:title/>
          <svg:desc/>
        </draw:frame>
        <draw:frame draw:id="id320" presentation:style-name="a2745" draw:name="Content Placeholder 2" svg:x="0.67362in" svg:y="1.16279in" svg:width="12.1652in" svg:height="5.53686in" presentation:class="outline" presentation:placeholder="false">
          <draw:text-box>
            <text:list text:style-name="a2705">
              <text:list-item>
                <text:p text:style-name="a2704" text:class-names="" text:cond-style-name=""><text:span text:style-name="a2703" text:class-names="">BBV: bloodborne virus</text:span></text:p>
              </text:list-item>
            </text:list>
            <text:list text:style-name="a2708">
              <text:list-item>
                <text:p text:style-name="a2707" text:class-names="" text:cond-style-name=""><text:span text:style-name="a2706" text:class-names="">BHIVA: British HIV Association</text:span></text:p>
              </text:list-item>
            </text:list>
            <text:list text:style-name="a2711">
              <text:list-item>
                <text:p text:style-name="a2710" text:class-names="" text:cond-style-name=""><text:span text:style-name="a2709" text:class-names="">ECDS: National Emergency Care Data Set</text:span></text:p>
              </text:list-item>
            </text:list>
            <text:list text:style-name="a2714">
              <text:list-item>
                <text:p text:style-name="a2713" text:class-names="" text:cond-style-name=""><text:span text:style-name="a2712" text:class-names="">EDs: emergency departments</text:span></text:p>
              </text:list-item>
            </text:list>
            <text:list text:style-name="a2717">
              <text:list-item>
                <text:p text:style-name="a2716" text:class-names="" text:cond-style-name=""><text:span text:style-name="a2715" text:class-names="">GPs: general practice</text:span></text:p>
              </text:list-item>
            </text:list>
            <text:list text:style-name="a2720">
              <text:list-item>
                <text:p text:style-name="a2719" text:class-names="" text:cond-style-name=""><text:span text:style-name="a2718" text:class-names="">HANND: HIV and AIDS New Diagnosis Database<text:s text:c="1"/></text:span></text:p>
              </text:list-item>
            </text:list>
            <text:list text:style-name="a2723">
              <text:list-item>
                <text:p text:style-name="a2722" text:class-names="" text:cond-style-name=""><text:span text:style-name="a2721" text:class-names="">HARS: HIV and AIDS reporting system</text:span></text:p>
              </text:list-item>
            </text:list>
            <text:list text:style-name="a2726">
              <text:list-item>
                <text:p text:style-name="a2725" text:class-names="" text:cond-style-name=""><text:span text:style-name="a2724" text:class-names="">HBV: hepatitis B virus</text:span></text:p>
              </text:list-item>
            </text:list>
            <text:list text:style-name="a2729">
              <text:list-item>
                <text:p text:style-name="a2728" text:class-names="" text:cond-style-name=""><text:span text:style-name="a2727" text:class-names="">HCV: hepatitis C virus</text:span></text:p>
              </text:list-item>
            </text:list>
            <text:list text:style-name="a2732">
              <text:list-item>
                <text:p text:style-name="a2731" text:class-names="" text:cond-style-name=""><text:span text:style-name="a2730" text:class-names="">HES: hospital Episode Statistics</text:span></text:p>
              </text:list-item>
            </text:list>
            <text:list text:style-name="a2735">
              <text:list-item>
                <text:p text:style-name="a2734" text:class-names="" text:cond-style-name=""><text:span text:style-name="a2733" text:class-names="">ICBs: integrated care boards</text:span></text:p>
              </text:list-item>
            </text:list>
            <text:list text:style-name="a2738">
              <text:list-item>
                <text:p text:style-name="a2737" text:class-names="" text:cond-style-name=""><text:span text:style-name="a2736" text:class-names="">IMD: Index of Multiple Deprivation</text:span></text:p>
              </text:list-item>
            </text:list>
            <text:list text:style-name="a2741">
              <text:list-item>
                <text:p text:style-name="a2740" text:class-names="" text:cond-style-name=""><text:span text:style-name="a2739" text:class-names="">IQR: interquartile range</text:span></text:p>
              </text:list-item>
            </text:list>
            <text:list text:style-name="a2744">
              <text:list-item>
                <text:p text:style-name="a2743" text:class-names="" text:cond-style-name=""><text:span text:style-name="a2742" text:class-names=""/></text:p>
              </text:list-item>
            </text:list>
          </draw:text-box>
          <svg:title/>
          <svg:desc/>
        </draw:frame>
        <draw:frame draw:id="id321" draw:style-name="a2748" draw:name="Slide Number Placeholder 4" svg:x="-0.04168in" svg:y="6.98382in" svg:width="0.65216in" svg:height="0.39931in">
          <draw:text-box>
            <text:p text:style-name="a2747" text:class-names="" text:cond-style-name=""><text:span text:style-name="a2746" text:class-names=""><text:page-number style:num-format="1" text:fixed="false"/></text:span></text:p>
          </draw:text-box>
          <svg:title/>
          <svg:desc/>
        </draw:frame>
        <draw:frame draw:id="id322" draw:style-name="a2755" draw:name="Footer Placeholder 3" svg:x="0.79307in" svg:y="6.98382in" svg:width="12.1652in" svg:height="0.29362in">
          <draw:text-box>
            <text:p text:style-name="a2754" text:class-names="" text:cond-style-name=""><text:span text:style-name="a2749" text:class-names="">Public health evaluation of bloodborne virus (BBV) opt-out testing in emergency departments (EDs) in England: 33-month final report 2025 slide set</text:span><text:span text:style-name="a2750" text:class-names=""><text:s text:c="1"/>(</text:span><text:span text:style-name="a2751" text:class-names="">v</text:span><text:span text:style-name="a2752" text:class-names="">1.0, published December 2025)</text:span><text:span text:style-name="a2753" text:class-names=""/></text:p>
          </draw:text-box>
          <svg:title/>
          <svg:desc/>
        </draw:frame>
      </draw:page>
      <draw:page draw:name="Slide280" draw:style-name="a2757" draw:master-page-name="Master1-Layout2-obj-Title-and-Content" presentation:presentation-page-layout-name="Master1-PPL2" draw:id="Slide-535">
        <draw:frame draw:id="id323" presentation:style-name="a2760" draw:name="Title 1" svg:x="0.67362in" svg:y="0.19621in" svg:width="12.1652in" svg:height="0.65263in" presentation:class="title" presentation:placeholder="false">
          <draw:text-box>
            <text:p text:style-name="a2759" text:class-names="" text:cond-style-name=""><text:span text:style-name="a2758" text:class-names="">Glossary 2 of 2</text:span></text:p>
          </draw:text-box>
          <svg:title/>
          <svg:desc/>
        </draw:frame>
        <draw:frame draw:id="id324" presentation:style-name="a2797" draw:name="Content Placeholder 2" svg:x="0.7899in" svg:y="1.27818in" svg:width="12.1652in" svg:height="4.75868in" presentation:class="outline" presentation:placeholder="false">
          <draw:text-box>
            <text:list text:style-name="a2763">
              <text:list-item>
                <text:p text:style-name="a2762" text:class-names="" text:cond-style-name=""><text:span text:style-name="a2761" text:class-names="">NHSE: NHS England</text:span></text:p>
              </text:list-item>
            </text:list>
            <text:list text:style-name="a2766">
              <text:list-item>
                <text:p text:style-name="a2765" text:class-names="" text:cond-style-name=""><text:span text:style-name="a2764" text:class-names="">NICE: National Institute for Health and Care Excellence</text:span></text:p>
              </text:list-item>
            </text:list>
            <text:list text:style-name="a2769">
              <text:list-item>
                <text:p text:style-name="a2768" text:class-names="" text:cond-style-name=""><text:span text:style-name="a2767" text:class-names="">NNT: number needed to test</text:span></text:p>
              </text:list-item>
            </text:list>
            <text:list text:style-name="a2772">
              <text:list-item>
                <text:p text:style-name="a2771" text:class-names="" text:cond-style-name=""><text:span text:style-name="a2770" text:class-names="">RNA: ribonucleic acid</text:span></text:p>
              </text:list-item>
            </text:list>
            <text:list text:style-name="a2775">
              <text:list-item>
                <text:p text:style-name="a2774" text:class-names="" text:cond-style-name=""><text:span text:style-name="a2773" text:class-names="">SGSS: Second Generation Surveillance System</text:span></text:p>
              </text:list-item>
            </text:list>
            <text:list text:style-name="a2778">
              <text:list-item>
                <text:p text:style-name="a2777" text:class-names="" text:cond-style-name=""><text:span text:style-name="a2776" text:class-names="">SHS: sexual health service</text:span></text:p>
              </text:list-item>
            </text:list>
            <text:list text:style-name="a2781">
              <text:list-item>
                <text:p text:style-name="a2780" text:class-names="" text:cond-style-name=""><text:span text:style-name="a2779" text:class-names="">SSBBV: Sentinel Surveillance of Blood Borne Viruses</text:span></text:p>
              </text:list-item>
            </text:list>
            <text:list text:style-name="a2784">
              <text:list-item>
                <text:p text:style-name="a2783" text:class-names="" text:cond-style-name=""><text:span text:style-name="a2782" text:class-names="">STI: sexually transmitted infection</text:span></text:p>
              </text:list-item>
            </text:list>
            <text:list text:style-name="a2787">
              <text:list-item>
                <text:p text:style-name="a2786" text:class-names="" text:cond-style-name=""><text:span text:style-name="a2785" text:class-names="">SVR: sustained virologic response</text:span></text:p>
              </text:list-item>
            </text:list>
            <text:list text:style-name="a2790">
              <text:list-item>
                <text:p text:style-name="a2789" text:class-names="" text:cond-style-name=""><text:span text:style-name="a2788" text:class-names="">UKHSA: UK Health Security Agency</text:span></text:p>
              </text:list-item>
            </text:list>
            <text:list text:style-name="a2793">
              <text:list-item>
                <text:p text:style-name="a2792" text:class-names="" text:cond-style-name=""><text:span text:style-name="a2791" text:class-names="">WHO: World Health Organization</text:span></text:p>
              </text:list-item>
            </text:list>
            <text:list text:style-name="a2796">
              <text:list-item>
                <text:p text:style-name="a2795" text:class-names="" text:cond-style-name=""><text:span text:style-name="a2794" text:class-names=""/></text:p>
              </text:list-item>
            </text:list>
          </draw:text-box>
          <svg:title/>
          <svg:desc/>
        </draw:frame>
      </draw:page>
      <draw:page draw:name="Slide276" draw:style-name="a2799" draw:master-page-name="Master1-Layout2-obj-Title-and-Content" presentation:presentation-page-layout-name="Master1-PPL2" draw:id="Slide-531">
        <draw:frame draw:id="id325" presentation:style-name="a2803" draw:name="Title 1" svg:x="0.67362in" svg:y="0.19621in" svg:width="12.1652in" svg:height="1.06366in" presentation:class="title" presentation:placeholder="false">
          <draw:text-box>
            <text:p text:style-name="a2802" text:class-names="" text:cond-style-name=""><text:span text:style-name="a2800" text:class-names="">Acknowledgements 1 of 2</text:span><text:span text:style-name="a2801" text:class-names=""/></text:p>
          </draw:text-box>
          <svg:title/>
          <svg:desc/>
        </draw:frame>
        <draw:frame draw:id="id326" presentation:style-name="a2817" draw:name="Content Placeholder 2" svg:x="0.79307in" svg:y="1.04494in" svg:width="12.1652in" svg:height="5.87891in" presentation:class="outline" presentation:placeholder="false">
          <draw:text-box>
            <text:list text:style-name="a2806">
              <text:list-item>
                <text:p text:style-name="a2805" text:class-names="" text:cond-style-name=""><text:span text:style-name="a2804" text:class-names="">Report produced by the UKHSA public health evaluation group: Tom Clare, Eloise Cross, Monica Desai, Tamara Đuretić, James Lester, Holly Mitchell, Sema Mandal, Victoria Schoemig, Ruth Simmons.</text:span></text:p>
              </text:list-item>
            </text:list>
            <text:list text:style-name="a2809">
              <text:list-item>
                <text:p text:style-name="a2808" text:class-names="" text:cond-style-name=""><text:span text:style-name="a2807" text:class-names="">We would like to gratefully acknowledge the expert review and advice received from colleagues in the Public Health and Implementation Evaluation group which includes colleagues from UKHSA, NHSE and University of Bristol; the ED opt-out testing Advisory Group which includes the Health Protection Research Units at University College London (Director Caroline Sabin) and University of Bristol (Director Matthew Hickman), and voluntary and Community Sector organisations (Terrence Higgins Trust, Hepatitis C Trust, British Liver Trust, National Aids Trust, Elton John AIDS Foundation, London Joint Working Group).</text:span></text:p>
              </text:list-item>
            </text:list>
            <text:list text:style-name="a2813">
              <text:list-item>
                <text:p text:style-name="a2812" text:class-names="" text:cond-style-name=""><text:span text:style-name="a2810" text:class-names="">We would also like to thank the clinical advisory group for their expert advice and interpretation of the findings and presentation of the data: Ashley Brown, Ian Cormack, Matthew Foxton, Rachel Hill-Tout, Douglas MacDonald, Nicola Mackie, Stuart Smith, Javier Vilar, and Laura Waters. Furthermore, thank you to the teams who provided local data from site-specific studies for the evaluation in the absence of surveillance data, in particular: James Attridge-Smith, Ashley Brown, Fergus Daly, Dan Forton, Rachel Hill-Tout, Kartikeya Khanna, and Douglas MacDonald.</text:span><text:span text:style-name="a2811" text:class-names=""/></text:p>
              </text:list-item>
            </text:list>
            <text:list text:style-name="a2816">
              <text:list-item>
                <text:p text:style-name="a2815" text:class-names="" text:cond-style-name=""><text:span text:style-name="a2814" text:class-names=""/></text:p>
              </text:list-item>
            </text:list>
          </draw:text-box>
          <svg:title/>
          <svg:desc/>
        </draw:frame>
        <draw:frame draw:id="id327" draw:style-name="a2820" draw:name="Slide Number Placeholder 4" svg:x="-0.04168in" svg:y="6.98382in" svg:width="0.65216in" svg:height="0.39931in">
          <draw:text-box>
            <text:p text:style-name="a2819" text:class-names="" text:cond-style-name=""><text:span text:style-name="a2818" text:class-names=""><text:page-number style:num-format="1" text:fixed="false"/></text:span></text:p>
          </draw:text-box>
          <svg:title/>
          <svg:desc/>
        </draw:frame>
        <draw:frame draw:id="id328" draw:style-name="a2827" draw:name="Footer Placeholder 3" svg:x="0.79307in" svg:y="6.98382in" svg:width="12.1652in" svg:height="0.29362in">
          <draw:text-box>
            <text:p text:style-name="a2826" text:class-names="" text:cond-style-name=""><text:span text:style-name="a2821" text:class-names="">Public health evaluation of bloodborne virus (BBV) opt-out testing in emergency departments (EDs) in England: 33-month final report 2025 slide set</text:span><text:span text:style-name="a2822" text:class-names=""><text:s text:c="1"/>(</text:span><text:span text:style-name="a2823" text:class-names="">v</text:span><text:span text:style-name="a2824" text:class-names="">1.0, published December 2025)</text:span><text:span text:style-name="a2825" text:class-names=""/></text:p>
          </draw:text-box>
          <svg:title/>
          <svg:desc/>
        </draw:frame>
      </draw:page>
      <draw:page draw:name="Slide277" draw:style-name="a2829" draw:master-page-name="Master1-Layout2-obj-Title-and-Content" presentation:presentation-page-layout-name="Master1-PPL2" draw:id="Slide-532">
        <draw:frame draw:id="id329" presentation:style-name="a2833" draw:name="Title 1" svg:x="0.67362in" svg:y="0.19621in" svg:width="12.1652in" svg:height="1.06366in" presentation:class="title" presentation:placeholder="false">
          <draw:text-box>
            <text:p text:style-name="a2832" text:class-names="" text:cond-style-name=""><text:span text:style-name="a2830" text:class-names="">Acknowledgements 2 of 2</text:span><text:span text:style-name="a2831" text:class-names=""/></text:p>
          </draw:text-box>
          <svg:title/>
          <svg:desc/>
        </draw:frame>
        <draw:frame draw:id="id330" draw:style-name="a2836" draw:name="Slide Number Placeholder 4" svg:x="0in" svg:y="6.9354in" svg:width="0.65216in" svg:height="0.39931in">
          <draw:text-box>
            <text:p text:style-name="a2835" text:class-names="" text:cond-style-name=""><text:span text:style-name="a2834" text:class-names=""><text:page-number style:num-format="1" text:fixed="false"/></text:span></text:p>
          </draw:text-box>
          <svg:title/>
          <svg:desc/>
        </draw:frame>
        <draw:frame draw:id="id331" draw:style-name="a2843" draw:name="Footer Placeholder 3" svg:x="0.67362in" svg:y="7.01017in" svg:width="12.1652in" svg:height="0.29362in">
          <draw:text-box>
            <text:p text:style-name="a2842" text:class-names="" text:cond-style-name=""><text:span text:style-name="a2837" text:class-names="">Public health evaluation of bloodborne virus (BBV) opt-out testing in emergency departments (EDs) in England: 33-month final report 2025 slide set</text:span><text:span text:style-name="a2838" text:class-names=""><text:s text:c="1"/>(</text:span><text:span text:style-name="a2839" text:class-names="">v</text:span><text:span text:style-name="a2840" text:class-names="">1.0, published December 2025)</text:span><text:span text:style-name="a2841" text:class-names=""/></text:p>
          </draw:text-box>
          <svg:title/>
          <svg:desc/>
        </draw:frame>
        <draw:frame draw:id="id332" presentation:style-name="a2860" draw:name="Content Placeholder 6" svg:x="0.68018in" svg:y="1.25987in" svg:width="12.1652in" svg:height="4.75868in" presentation:class="outline" presentation:placeholder="false">
          <draw:text-box>
            <text:list text:style-name="a2847">
              <text:list-item>
                <text:p text:style-name="a2846" text:class-names="" text:cond-style-name=""><text:span text:style-name="a2844" text:class-names="">We are extremely grateful to all the teams involved in managing and delivering the services and programmes outlined in this report, and in evaluating the Programme. We would like to acknowledge and thank the staff who work at each of the 34 Programme sites and in the laboratories who contribute to the laboratory surveillance of each BBV and SSBBV.</text:span><text:span text:style-name="a2845" text:class-names=""/></text:p>
              </text:list-item>
            </text:list>
            <text:list text:style-name="a2851">
              <text:list-item>
                <text:p text:style-name="a2850" text:class-names="" text:cond-style-name=""><text:span text:style-name="a2848" text:class-names="">Finally our thanks go to the report contributors: Alison Brown, Ashley Brown, Tom Clare, Eloise Cross, Peter Dearman, Monica Desai, Tamara Đuretić, Beatrice Emmanouil, Mark Gillyon-Powell, Rachel Hill-Tout, Matthew Hibbert, Stephen Hindle, Samreen Ijaz, Ian Jackson, David Leeman, James Lester, Kathy Lowndes, Sema Mandal, Veronique Martin, Priya Meghani, Holly Mitchell, Debbie Mou, Sarah Murdoch, Celia Penman, Annabel Powell, Rajani Raghu, Rachel Roche, Victoria Schoemig, Ruth Simmons, Nicola Spencer, Georgia Threadgold.</text:span><text:span text:style-name="a2849" text:class-names=""/></text:p>
              </text:list-item>
            </text:list>
            <text:list text:style-name="a2856">
              <text:list-item>
                <text:p text:style-name="a2855" text:class-names="" text:cond-style-name=""><text:span text:style-name="a2852" text:class-names="">The project was supported by NIHR HPRU in<text:s text:c="1"/></text:span><text:span text:style-name="a2853" text:class-names="">behavioural</text:span><text:span text:style-name="a2854" text:class-names=""><text:s text:c="1"/>science and evaluation at University of Bristol, with a partnership between UKHSA and the University of Bristol. The views expressed are those of the author and not necessarily those of NIHR, Department of Health and Social Care, or UKHSA.</text:span></text:p>
              </text:list-item>
            </text:list>
            <text:list text:style-name="a2859">
              <text:list-item>
                <text:p text:style-name="a2858" text:class-names="" text:cond-style-name=""><text:span text:style-name="a2857" text:class-names=""/></text:p>
              </text:list-item>
            </text:list>
          </draw:text-box>
          <svg:title/>
          <svg:desc/>
        </draw:frame>
      </draw:page>
      <draw:page draw:name="Slide278" draw:style-name="a2862" draw:master-page-name="Master1-Layout2-obj-Title-and-Content" presentation:presentation-page-layout-name="Master1-PPL2" draw:id="Slide-533">
        <draw:frame draw:id="id333" presentation:style-name="a2865" draw:name="Title 1" svg:x="0.67362in" svg:y="0.19621in" svg:width="12.1652in" svg:height="1.06366in" presentation:class="title" presentation:placeholder="false">
          <draw:text-box>
            <text:p text:style-name="a2864" text:class-names="" text:cond-style-name=""><text:span text:style-name="a2863" text:class-names="">Further information</text:span></text:p>
          </draw:text-box>
          <svg:title/>
          <svg:desc/>
        </draw:frame>
        <draw:frame draw:id="id334" presentation:style-name="a2919" draw:name="Content Placeholder 2" svg:x="0.67362in" svg:y="1.58859in" svg:width="11.05709in" svg:height="5.18338in" presentation:class="outline" presentation:placeholder="false">
          <draw:text-box>
            <text:list text:style-name="a2868">
              <text:list-item>
                <text:list text:style-name="a2868">
                  <text:list-item>
                    <text:list text:style-name="a2868">
                      <text:list-item>
                        <text:p text:style-name="a2867" text:class-names="" text:cond-style-name=""><text:span text:style-name="a2866" text:class-names="">Blood Safety, Hepatitis, STI and HIV Division</text:span></text:p>
                      </text:list-item>
                    </text:list>
                  </text:list-item>
                </text:list>
              </text:list-item>
            </text:list>
            <text:list text:style-name="a2871">
              <text:list-item>
                <text:list text:style-name="a2871">
                  <text:list-item>
                    <text:list text:style-name="a2871">
                      <text:list-item>
                        <text:p text:style-name="a2870" text:class-names="" text:cond-style-name=""><text:span text:style-name="a2869" text:class-names="">UKHSA</text:span></text:p>
                      </text:list-item>
                    </text:list>
                  </text:list-item>
                </text:list>
              </text:list-item>
            </text:list>
            <text:list text:style-name="a2874">
              <text:list-item>
                <text:list text:style-name="a2874">
                  <text:list-item>
                    <text:list text:style-name="a2874">
                      <text:list-item>
                        <text:p text:style-name="a2873" text:class-names="" text:cond-style-name=""><text:span text:style-name="a2872" text:class-names="">61 Colindale Avenue</text:span></text:p>
                      </text:list-item>
                    </text:list>
                  </text:list-item>
                </text:list>
              </text:list-item>
            </text:list>
            <text:list text:style-name="a2877">
              <text:list-item>
                <text:list text:style-name="a2877">
                  <text:list-item>
                    <text:list text:style-name="a2877">
                      <text:list-item>
                        <text:p text:style-name="a2876" text:class-names="" text:cond-style-name=""><text:span text:style-name="a2875" text:class-names="">London</text:span></text:p>
                      </text:list-item>
                    </text:list>
                  </text:list-item>
                </text:list>
              </text:list-item>
            </text:list>
            <text:list text:style-name="a2880">
              <text:list-item>
                <text:list text:style-name="a2880">
                  <text:list-item>
                    <text:list text:style-name="a2880">
                      <text:list-item>
                        <text:p text:style-name="a2879" text:class-names="" text:cond-style-name=""><text:span text:style-name="a2878" text:class-names="">NW9 5EQ</text:span></text:p>
                      </text:list-item>
                    </text:list>
                  </text:list-item>
                </text:list>
              </text:list-item>
            </text:list>
            <text:list text:style-name="a2883">
              <text:list-item>
                <text:list text:style-name="a2883">
                  <text:list-item>
                    <text:list text:style-name="a2883">
                      <text:list-item>
                        <text:p text:style-name="a2882" text:class-names="" text:cond-style-name=""><text:span text:style-name="a2881" text:class-names=""/></text:p>
                      </text:list-item>
                    </text:list>
                  </text:list-item>
                </text:list>
              </text:list-item>
            </text:list>
            <text:list text:style-name="a2888">
              <text:list-item>
                <text:list text:style-name="a2888">
                  <text:list-item>
                    <text:list text:style-name="a2888">
                      <text:list-item>
                        <text:p text:style-name="a2887" text:class-names="" text:cond-style-name=""><text:span text:style-name="a2884" text:class-names="">ED opt out testing team email:<text:s text:c="1"/></text:span><text:span text:style-name="a2885" text:class-names=""><text:a xlink:href="mailto:edexpansion@ukhsa.gov.uk" text:style-name="" text:visited-style-name="">edexpansion@ukhsa.gov.uk</text:a></text:span><text:span text:style-name="a2886" text:class-names=""><text:s text:c="1"/></text:span></text:p>
                      </text:list-item>
                    </text:list>
                  </text:list-item>
                </text:list>
              </text:list-item>
            </text:list>
            <text:list text:style-name="a2893">
              <text:list-item>
                <text:list text:style-name="a2893">
                  <text:list-item>
                    <text:list text:style-name="a2893">
                      <text:list-item>
                        <text:p text:style-name="a2892" text:class-names="" text:cond-style-name=""><text:span text:style-name="a2889" text:class-names="">General email:<text:s text:c="1"/></text:span><text:span text:style-name="a2890" text:class-names=""><text:a xlink:href="mailto:hepatitis@ukhsa.gov.uk" text:style-name="" text:visited-style-name="">hepatitis@ukhsa.gov.uk</text:a></text:span><text:span text:style-name="a2891" text:class-names=""/></text:p>
                      </text:list-item>
                    </text:list>
                  </text:list-item>
                </text:list>
              </text:list-item>
            </text:list>
            <text:list text:style-name="a2898">
              <text:list-item>
                <text:list text:style-name="a2898">
                  <text:list-item>
                    <text:list text:style-name="a2898">
                      <text:list-item>
                        <text:p text:style-name="a2897" text:class-names="" text:cond-style-name=""><text:span text:style-name="a2894" text:class-names="">Website:<text:s text:c="1"/></text:span><text:span text:style-name="a2895" text:class-names=""><text:a xlink:href="https://www.gov.uk/government/organisations/uk-health-security-agency" text:style-name="" text:visited-style-name="">UK Health Security Agency<text:s text:c="1"/></text:a></text:span><text:span text:style-name="a2896" text:class-names=""/></text:p>
                      </text:list-item>
                    </text:list>
                  </text:list-item>
                </text:list>
              </text:list-item>
            </text:list>
            <text:list text:style-name="a2904">
              <text:list-item>
                <text:list text:style-name="a2904">
                  <text:list-item>
                    <text:list text:style-name="a2904">
                      <text:list-item>
                        <text:p text:style-name="a2903" text:class-names="" text:cond-style-name=""><text:span text:style-name="a2899" text:class-names="">X (formerly Twitter):</text:span><text:span text:style-name="a2900" text:class-names=""><text:s text:c="1"/></text:span><text:span text:style-name="a2901" text:class-names=""><text:a xlink:href="https://x.com/ukhsa" text:style-name="" text:visited-style-name="">@UKHSA<text:s text:c="1"/></text:a></text:span><text:span text:style-name="a2902" text:class-names=""/></text:p>
                      </text:list-item>
                    </text:list>
                  </text:list-item>
                </text:list>
              </text:list-item>
            </text:list>
            <text:list text:style-name="a2909">
              <text:list-item>
                <text:list text:style-name="a2909">
                  <text:list-item>
                    <text:list text:style-name="a2909">
                      <text:list-item>
                        <text:p text:style-name="a2908" text:class-names="" text:cond-style-name=""><text:span text:style-name="a2905" text:class-names="">Facebook:<text:s text:c="1"/></text:span><text:span text:style-name="a2906" text:class-names=""><text:a xlink:href="http://www.facebook.com/UKHealthSecurityAgency" text:style-name="" text:visited-style-name="">www.facebook.com/UKHealthSecurityAgency</text:a></text:span><text:span text:style-name="a2907" text:class-names=""/></text:p>
                      </text:list-item>
                    </text:list>
                  </text:list-item>
                </text:list>
              </text:list-item>
            </text:list>
            <text:list text:style-name="a2912">
              <text:list-item>
                <text:list text:style-name="a2912">
                  <text:list-item>
                    <text:list text:style-name="a2912">
                      <text:list-item>
                        <text:p text:style-name="a2911" text:class-names="" text:cond-style-name=""><text:span text:style-name="a2910" text:class-names=""/></text:p>
                      </text:list-item>
                    </text:list>
                  </text:list-item>
                </text:list>
              </text:list-item>
            </text:list>
            <text:list text:style-name="a2915">
              <text:list-item>
                <text:p text:style-name="a2914" text:class-names="" text:cond-style-name=""><text:span text:style-name="a2913" text:class-names=""/></text:p>
              </text:list-item>
            </text:list>
            <text:list text:style-name="a2918">
              <text:list-item>
                <text:p text:style-name="a2917" text:class-names="" text:cond-style-name=""><text:span text:style-name="a2916" text:class-names=""/></text:p>
              </text:list-item>
            </text:list>
          </draw:text-box>
          <svg:title/>
          <svg:desc/>
        </draw:frame>
        <draw:frame draw:id="id335" draw:style-name="a2922" draw:name="Slide Number Placeholder 4" svg:x="0in" svg:y="6.96468in" svg:width="0.65216in" svg:height="0.39931in">
          <draw:text-box>
            <text:p text:style-name="a2921" text:class-names="" text:cond-style-name=""><text:span text:style-name="a2920" text:class-names=""><text:page-number style:num-format="1" text:fixed="false"/></text:span></text:p>
          </draw:text-box>
          <svg:title/>
          <svg:desc/>
        </draw:frame>
        <draw:frame draw:id="id336" draw:style-name="a2929" draw:name="Footer Placeholder 3" svg:x="0.67362in" svg:y="6.95388in" svg:width="12.1652in" svg:height="0.29362in">
          <draw:text-box>
            <text:p text:style-name="a2928" text:class-names="" text:cond-style-name=""><text:span text:style-name="a2923" text:class-names="">Public health evaluation of bloodborne virus (BBV) opt-out testing in emergency departments (EDs) in England: 33-month final report 2025 slide set</text:span><text:span text:style-name="a2924" text:class-names=""><text:s text:c="1"/>(</text:span><text:span text:style-name="a2925" text:class-names="">v</text:span><text:span text:style-name="a2926" text:class-names="">1.0, published December 2025)</text:span><text:span text:style-name="a2927" text:class-names=""/></text:p>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Title Slide">
      <presentation:placeholder presentation:object="title" svg:x="0.56097in" svg:y="2.76537in" svg:width="11.46284in" svg:height="2.61111in"/>
    </style:presentation-page-layout>
    <style:presentation-page-layout style:name="Master1-PPL2" style:display-name="Title and Content">
      <presentation:placeholder presentation:object="title" svg:x="0.67362in" svg:y="0.19621in" svg:width="12.1652in" svg:height="1.06366in"/>
      <presentation:placeholder presentation:object="object" svg:x="0.67362in" svg:y="1.94097in" svg:width="12.1652in" svg:height="4.75868in"/>
      <presentation:placeholder presentation:object="footer" svg:x="0.91667in" svg:y="7.04161in" svg:width="10.94445in" svg:height="0.39764in"/>
      <presentation:placeholder presentation:object="page-number" svg:x="0.14286in" svg:y="7.04161in" svg:width="0.65216in" svg:height="0.39931in"/>
    </style:presentation-page-layout>
    <style:presentation-page-layout style:name="Master1-PPL3" style:display-name="Two Content">
      <presentation:placeholder presentation:object="title" svg:x="0.67362in" svg:y="0.19621in" svg:width="12.1652in" svg:height="1.06366in"/>
      <presentation:placeholder presentation:object="object" svg:x="0.91667in" svg:y="1.99653in" svg:width="5.66667in" svg:height="4.75868in"/>
      <presentation:placeholder presentation:object="object" svg:x="6.75in" svg:y="1.99653in" svg:width="5.66667in" svg:height="4.75868in"/>
      <presentation:placeholder presentation:object="footer" svg:x="0.91667in" svg:y="7.04161in" svg:width="10.94445in" svg:height="0.39764in"/>
      <presentation:placeholder presentation:object="page-number" svg:x="0.14286in" svg:y="7.04161in" svg:width="0.65216in" svg:height="0.39931in"/>
    </style:presentation-page-layout>
    <style:presentation-page-layout style:name="Master1-PPL4" style:display-name="Comparison">
      <presentation:placeholder presentation:object="outline" svg:x="0.9184in" svg:y="1.83854in" svg:width="5.64062in" svg:height="0.90104in"/>
      <presentation:placeholder presentation:object="object" svg:x="0.9184in" svg:y="2.73958in" svg:width="5.64062in" svg:height="4.02951in"/>
      <presentation:placeholder presentation:object="outline" svg:x="6.75in" svg:y="1.83854in" svg:width="5.6684in" svg:height="0.90104in"/>
      <presentation:placeholder presentation:object="object" svg:x="6.75in" svg:y="2.73958in" svg:width="5.6684in" svg:height="4.02951in"/>
      <presentation:placeholder presentation:object="title" svg:x="0.67362in" svg:y="0.19621in" svg:width="12.1652in" svg:height="1.06366in"/>
      <presentation:placeholder presentation:object="footer" svg:x="0.91667in" svg:y="7.04161in" svg:width="10.94445in" svg:height="0.39764in"/>
      <presentation:placeholder presentation:object="page-number" svg:x="0.14286in" svg:y="7.04161in" svg:width="0.65216in" svg:height="0.39931in"/>
    </style:presentation-page-layout>
    <style:presentation-page-layout style:name="Master1-PPL5" style:display-name="Title Only">
      <presentation:placeholder presentation:object="title" svg:x="0.67362in" svg:y="0.19621in" svg:width="12.1652in" svg:height="1.06366in"/>
      <presentation:placeholder presentation:object="footer" svg:x="0.91667in" svg:y="7.04161in" svg:width="10.94445in" svg:height="0.39764in"/>
      <presentation:placeholder presentation:object="page-number" svg:x="0.14286in" svg:y="7.04161in" svg:width="0.65216in" svg:height="0.39931in"/>
    </style:presentation-page-layout>
    <style:presentation-page-layout style:name="Master1-PPL6" style:display-name="Title">
      <presentation:placeholder presentation:object="title" svg:x="0.56097in" svg:y="2.76537in" svg:width="11.46284in" svg:height="2.61111in"/>
      <presentation:placeholder presentation:object="subtitle" svg:x="0.56097in" svg:y="5.56123in" svg:width="11.46284in" svg:height="0.83673in"/>
    </style:presentation-page-layout>
    <style:style style:family="graphic" style:name="Graphics"/>
    <style:style style:family="table-cell" style:name="a413">
      <style:table-cell-properties fo:background-color="#e9ebf5"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414">
      <style:table-cell-properties/>
    </style:style>
    <style:style style:family="table-cell" style:name="a420">
      <style:table-cell-properties fo:background-color="#4472c4"/>
      <style:text-properties fo:color="#ffffff" fo:font-family="+mn-lt" style:font-family-asian="+mn-ea" style:font-family-complex="+mn-cs" fo:font-weight="bold" style:font-weight-asian="bold" style:font-weight-complex="bold"/>
    </style:style>
    <style:style style:family="table-cell" style:name="a415">
      <style:table-cell-properties fo:background-color="#cfd5ea"/>
    </style:style>
    <style:style style:family="table-cell" style:name="a421">
      <style:table-cell-properties fo:background-color="#4472c4"/>
      <style:text-properties fo:color="#ffffff" fo:font-family="+mn-lt" style:font-family-asian="+mn-ea" style:font-family-complex="+mn-cs" fo:font-weight="bold" style:font-weight-asian="bold" style:font-weight-complex="bold"/>
    </style:style>
    <style:style style:family="table-cell" style:name="a416">
      <style:table-cell-properties/>
    </style:style>
    <style:style style:family="table-cell" style:name="a422">
      <style:table-cell-properties/>
      <style:text-properties fo:color="#000000" fo:font-family="+mn-lt" style:font-family-asian="+mn-ea" style:font-family-complex="+mn-cs"/>
    </style:style>
    <style:style style:family="table-cell" style:name="a417">
      <style:table-cell-properties fo:background-color="#cfd5ea"/>
    </style:style>
    <style:style style:family="table-cell" style:name="a423">
      <style:table-cell-properties fo:border-top="0.01389in solid #000000" fo:border-bottom="0.01389in solid #000000"/>
      <style:text-properties fo:color="#000000" fo:font-family="+mn-lt" style:font-family-asian="+mn-ea" style:font-family-complex="+mn-cs"/>
    </style:style>
    <style:style style:family="table-cell" style:name="a424">
      <style:table-cell-properties fo:background-color="#000000"/>
    </style:style>
    <style:style style:family="table-cell" style:name="a430">
      <style:table-cell-properties/>
      <style:text-properties fo:font-family="" style:font-family-asian="" style:font-family-complex="" fo:font-weight="bold" style:font-weight-asian="bold" style:font-weight-complex="bold"/>
    </style:style>
    <style:style style:family="table-cell" style:name="a418">
      <style:table-cell-properties fo:background-color="#4472c4" fo:border-bottom="0.04167in solid #ffffff"/>
      <style:text-properties fo:color="#ffffff" fo:font-family="+mn-lt" style:font-family-asian="+mn-ea" style:font-family-complex="+mn-cs" fo:font-weight="bold" style:font-weight-asian="bold" style:font-weight-complex="bold"/>
    </style:style>
    <style:style style:family="table-cell" style:name="a419">
      <style:table-cell-properties fo:background-color="#4472c4" fo:border-top="0.04167in solid #ffffff"/>
      <style:text-properties fo:color="#ffffff" fo:font-family="+mn-lt" style:font-family-asian="+mn-ea" style:font-family-complex="+mn-cs" fo:font-weight="bold" style:font-weight-asian="bold" style:font-weight-complex="bold"/>
    </style:style>
    <style:style style:family="table-cell" style:name="a425">
      <style:table-cell-properties/>
    </style:style>
    <style:style style:family="table-cell" style:name="a426">
      <style:table-cell-properties fo:background-color="#000000"/>
    </style:style>
    <style:style style:family="table-cell" style:name="a427">
      <style:table-cell-properties fo:border-bottom="0.01389in solid #000000"/>
      <style:text-properties fo:font-family="" style:font-family-asian="" style:font-family-complex="" fo:font-weight="bold" style:font-weight-asian="bold" style:font-weight-complex="bold"/>
    </style:style>
    <style:style style:family="table-cell" style:name="a428">
      <style:table-cell-properties fo:border-top="0.01389in solid #000000"/>
      <style:text-properties fo:font-family="" style:font-family-asian="" style:font-family-complex="" fo:font-weight="bold" style:font-weight-asian="bold" style:font-weight-complex="bold"/>
    </style:style>
    <style:style style:family="table-cell" style:name="a429">
      <style:table-cell-properties/>
      <style:text-properties fo:font-family="" style:font-family-asian="" style:font-family-complex="" fo:font-weight="bold" style:font-weight-asian="bold" style:font-weight-complex="bold"/>
    </style:style>
    <style:default-style style:family="graphic">
      <style:graphic-properties draw:fill="solid" draw:fill-color="#156082" draw:opacity="100%" draw:stroke="solid" svg:stroke-width="0.02083in" svg:stroke-color="#042433" svg:stroke-opacity="100%" draw:stroke-linejoin="miter" svg:stroke-linecap="butt"/>
    </style:default-style>
    <draw:fill-image draw:name="a1395" xlink:href="media/image22.emf" xlink:show="embed" xlink:actuate="onLoad"/>
    <draw:fill-image draw:name="a431" xlink:href="media/image23.emf" xlink:show="embed" xlink:actuate="onLoad"/>
    <draw:fill-image draw:name="a1519" xlink:href="media/image22.emf" xlink:show="embed" xlink:actuate="onLoad"/>
    <draw:fill-image draw:name="a159" xlink:href="media/image22.emf" xlink:show="embed" xlink:actuate="onLoad"/>
    <draw:fill-image draw:name="a1746" xlink:href="media/image22.emf" xlink:show="embed" xlink:actuate="onLoad"/>
    <draw:fill-image draw:name="a98" xlink:href="media/image22.emf" xlink:show="embed" xlink:actuate="onLoad"/>
    <draw:fill-image draw:name="a2537" xlink:href="media/image22.emf" xlink:show="embed" xlink:actuate="onLoad"/>
    <draw:fill-image draw:name="a736" xlink:href="media/image22.emf" xlink:show="embed" xlink:actuate="onLoad"/>
    <draw:fill-image draw:name="a2464" xlink:href="media/image22.emf" xlink:show="embed" xlink:actuate="onLoad"/>
    <draw:fill-image draw:name="a1652" xlink:href="media/image22.emf" xlink:show="embed" xlink:actuate="onLoad"/>
    <draw:fill-image draw:name="a1580" xlink:href="media/image23.emf" xlink:show="embed" xlink:actuate="onLoad"/>
    <draw:fill-image draw:name="a620" xlink:href="media/image22.emf" xlink:show="embed" xlink:actuate="onLoad"/>
    <draw:fill-image draw:name="a2697" xlink:href="media/image22.emf" xlink:show="embed" xlink:actuate="onLoad"/>
    <draw:fill-image draw:name="a577" xlink:href="media/image22.emf" xlink:show="embed" xlink:actuate="onLoad"/>
    <draw:fill-image draw:name="a328" xlink:href="media/image22.emf" xlink:show="embed" xlink:actuate="onLoad"/>
    <draw:fill-image draw:name="a2106" xlink:href="media/image23.emf" xlink:show="embed" xlink:actuate="onLoad"/>
    <draw:fill-image draw:name="a1794" xlink:href="media/image22.emf" xlink:show="embed" xlink:actuate="onLoad"/>
    <draw:fill-image draw:name="a534" xlink:href="media/image23.emf" xlink:show="embed" xlink:actuate="onLoad"/>
    <draw:fill-image draw:name="a2861" xlink:href="media/image22.emf" xlink:show="embed" xlink:actuate="onLoad"/>
    <draw:fill-image draw:name="a237" xlink:href="media/image22.emf" xlink:show="embed" xlink:actuate="onLoad"/>
    <draw:fill-image draw:name="a2612" xlink:href="media/image22.emf" xlink:show="embed" xlink:actuate="onLoad"/>
    <draw:fill-image draw:name="a2313" xlink:href="media/image22.emf" xlink:show="embed" xlink:actuate="onLoad"/>
    <draw:fill-image draw:name="a2265" xlink:href="media/image22.emf" xlink:show="embed" xlink:actuate="onLoad"/>
    <draw:fill-image draw:name="a1154" xlink:href="media/image22.emf" xlink:show="embed" xlink:actuate="onLoad"/>
    <draw:fill-image draw:name="a2017" xlink:href="media/image22.emf" xlink:show="embed" xlink:actuate="onLoad"/>
    <draw:fill-image draw:name="a765" xlink:href="media/image23.emf" xlink:show="embed" xlink:actuate="onLoad"/>
    <draw:fill-image draw:name="a1457" xlink:href="media/image22.emf" xlink:show="embed" xlink:actuate="onLoad"/>
    <draw:fill-image draw:name="a671" xlink:href="media/image23.emf" xlink:show="embed" xlink:actuate="onLoad"/>
    <draw:fill-image draw:name="a372" xlink:href="media/image23.emf" xlink:show="embed" xlink:actuate="onLoad"/>
    <draw:fill-image draw:name="a1111" xlink:href="media/image22.emf" xlink:show="embed" xlink:actuate="onLoad"/>
    <draw:fill-image draw:name="a2798" xlink:href="media/image22.emf" xlink:show="embed" xlink:actuate="onLoad"/>
    <draw:fill-image draw:name="a61" xlink:href="media/image23.emf" xlink:show="embed" xlink:actuate="onLoad"/>
    <draw:fill-image draw:name="a677" xlink:href="media/image22.emf" xlink:show="embed" xlink:actuate="onLoad"/>
    <draw:fill-image draw:name="a1592" xlink:href="media/image22.emf" xlink:show="embed" xlink:actuate="onLoad"/>
    <draw:fill-image draw:name="a2828" xlink:href="media/image22.emf" xlink:show="embed" xlink:actuate="onLoad"/>
    <draw:fill-image draw:name="a1343" xlink:href="media/image23.emf" xlink:show="embed" xlink:actuate="onLoad"/>
    <draw:fill-image draw:name="a655" xlink:href="media/image22.emf" xlink:show="embed" xlink:actuate="onLoad"/>
    <draw:fill-image draw:name="a2756" xlink:href="media/image22.emf" xlink:show="embed" xlink:actuate="onLoad"/>
    <draw:fill-image draw:name="a2506" xlink:href="media/image22.emf" xlink:show="embed" xlink:actuate="onLoad"/>
    <draw:fill-image draw:name="a2207" xlink:href="media/image22.emf" xlink:show="embed" xlink:actuate="onLoad"/>
    <draw:fill-image draw:name="a1893" xlink:href="media/image22.emf" xlink:show="embed" xlink:actuate="onLoad"/>
    <draw:fill-image draw:name="a2159" xlink:href="media/image22.emf" xlink:show="embed" xlink:actuate="onLoad"/>
    <draw:fill-image draw:name="a2458" xlink:href="media/image23.emf" xlink:show="embed" xlink:actuate="onLoad"/>
    <draw:fill-image draw:name="a1969" xlink:href="media/image22.emf" xlink:show="embed" xlink:actuate="onLoad"/>
    <draw:fill-image draw:name="a2385" xlink:href="media/image22.emf" xlink:show="embed" xlink:actuate="onLoad"/>
    <draw:fill-image draw:name="a2063" xlink:href="media/image22.emf" xlink:show="embed" xlink:actuate="onLoad"/>
    <draw:fill-image draw:name="a2112" xlink:href="media/image22.emf" xlink:show="embed" xlink:actuate="onLoad"/>
    <draw:fill-image draw:name="a1349" xlink:href="media/image22.emf" xlink:show="embed" xlink:actuate="onLoad"/>
    <draw:fill-image draw:name="a0" xlink:href="media/image22.emf" xlink:show="embed" xlink:actuate="onLoad"/>
    <draw:fill-image draw:name="a1850" xlink:href="media/image22.emf" xlink:show="embed" xlink:actuate="onLoad"/>
    <draw:fill-image draw:name="a1278" xlink:href="media/image22.emf" xlink:show="embed" xlink:actuate="onLoad"/>
    <draw:fill-image draw:name="a2640" xlink:href="media/image22.emf" xlink:show="embed" xlink:actuate="onLoad"/>
    <draw:fill-image draw:name="a540" xlink:href="media/image22.emf" xlink:show="embed" xlink:actuate="onLoad"/>
    <draw:fill-image draw:name="a771" xlink:href="media/image22.emf" xlink:show="embed" xlink:actuate="onLoad"/>
    <draw:fill-image draw:name="a2575" xlink:href="media/image22.emf" xlink:show="embed" xlink:actuate="onLoad"/>
    <draw:fill-image draw:name="a1213" xlink:href="media/image22.emf" xlink:show="embed" xlink:actuate="onLoad"/>
    <draw:fill-image draw:name="a451" xlink:href="media/image22.emf" xlink:show="embed" xlink:actuate="onLoad"/>
    <draw:fill-image draw:name="a826" xlink:href="media/image22.emf" xlink:show="embed" xlink:actuate="onLoad"/>
    <draw:fill-image draw:name="a1691" xlink:href="media/image22.emf" xlink:show="embed" xlink:actuate="onLoad"/>
    <table:table-template table:name="{5C22544A-7EE6-4342-B048-85BDC9FD1C3A}">
      <table:first-row table:style-name="a418" table:paragraph-style-name=""/>
      <table:last-row table:style-name="a419" table:paragraph-style-name=""/>
      <table:first-column table:style-name="a420" table:paragraph-style-name=""/>
      <table:last-column table:style-name="a421" table:paragraph-style-name=""/>
      <table:body table:style-name="a413" table:paragraph-style-name=""/>
      <table:even-rows table:style-name="a416" table:paragraph-style-name=""/>
      <table:odd-rows table:style-name="a417" table:paragraph-style-name=""/>
      <table:even-columns table:style-name="a414" table:paragraph-style-name=""/>
      <table:odd-columns table:style-name="a415" table:paragraph-style-name=""/>
    </table:table-template>
    <table:table-template table:name="{2D5ABB26-0587-4C30-8999-92F81FD0307C}">
      <table:body table:style-name="a422" table:paragraph-style-name=""/>
    </table:table-template>
    <table:table-template table:name="{9D7B26C5-4107-4FEC-AEDC-1716B250A1EF}">
      <table:first-row table:style-name="a427" table:paragraph-style-name=""/>
      <table:last-row table:style-name="a428" table:paragraph-style-name=""/>
      <table:first-column table:style-name="a429" table:paragraph-style-name=""/>
      <table:last-column table:style-name="a430" table:paragraph-style-name=""/>
      <table:body table:style-name="a423" table:paragraph-style-name=""/>
      <table:even-rows table:style-name="a425" table:paragraph-style-name=""/>
      <table:odd-rows table:style-name="a426" table:paragraph-style-name=""/>
      <table:odd-columns table:style-name="a424" table:paragraph-style-name=""/>
    </table:table-template>
  </office:styles>
  <office:automatic-styles>
    <style:page-layout style:name="pageLayout1">
      <style:page-layout-properties fo:page-width="13.33333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3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99">
      <style:drawing-page-properties draw:fill="bitmap" draw:fill-image-name="a98"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8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6">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48">
      <style:graphic-properties draw:fill="none" draw:stroke="solid" svg:stroke-width="0.01389in" svg:stroke-color="#000000" svg:stroke-opacity="100%"/>
    </style:style>
    <style:style style:family="paragraph" style:name="a189">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5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3">
      <style:graphic-properties draw:fill="none" draw:stroke="solid" svg:stroke-width="0.01389in" svg:stroke-color="#000000" svg:stroke-opacity="100%"/>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6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37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73">
      <style:drawing-page-properties draw:fill="bitmap" draw:fill-image-name="a372" style:repeat="stretch"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37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3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78">
      <style:text-properties fo:font-variant="normal" fo:text-transform="none" fo:color="#44546a"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9">
      <style:text-properties fo:font-variant="normal" fo:text-transform="none" fo:color="#44546a"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3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38">
      <style:drawing-page-properties draw:fill="bitmap" draw:fill-image-name="a23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0">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0">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0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9">
      <style:graphic-properties draw:fill="none" draw:stroke="solid" svg:stroke-width="0.01389in" svg:stroke-color="#000000" svg:stroke-opacity="100%"/>
    </style:style>
    <style:style style:family="paragraph" style:name="a24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7">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0">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0">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1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39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7">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7">
      <style:graphic-properties draw:fill="none" draw:stroke="solid" svg:stroke-width="0.01389in" svg:stroke-color="#000000" svg:stroke-opacity="100%"/>
    </style:style>
    <style:style style:family="text" style:name="a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0">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64">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2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7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5">
      <style:graphic-properties draw:fill="none" draw:stroke="solid" svg:stroke-width="0.01389in" svg:stroke-color="#000000" svg:stroke-opacity="100%"/>
    </style:style>
    <style:style style:family="paragraph" style:name="a5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8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0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3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4">
      <style:graphic-properties draw:fill="none" draw:stroke="solid" svg:stroke-width="0.01389in" svg:stroke-color="#000000" svg:stroke-opacity="100%"/>
    </style:style>
    <style:style style:family="drawing-page" style:name="a62">
      <style:drawing-page-properties draw:fill="bitmap" draw:fill-image-name="a61" style:repeat="stretch"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5556in" style:font-size-asian="0.55556in" style:font-size-complex="0.55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9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9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1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4">
      <style:graphic-properties draw:fill="none" draw:stroke="solid" svg:stroke-width="0.01389in" svg:stroke-color="#000000" svg:stroke-opacity="100%"/>
    </style:style>
    <style:style style:family="paragraph" style:name="a31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0">
      <style:drawing-page-properties draw:fill="bitmap" draw:fill-image-name="a159"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6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8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2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29">
      <style:drawing-page-properties draw:fill="bitmap" draw:fill-image-name="a328"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
      <style:drawing-page-properties draw:fill="bitmap" draw:fill-image-name="a0" style:repeat="stretch"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2778in" style:font-size-asian="0.52778in" style:font-size-complex="0.52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3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3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14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2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35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9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35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9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7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9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5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7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5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8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73">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5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76">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31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6">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5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36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8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4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8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4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6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80">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1">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65">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40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9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4">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6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4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9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12">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41">
      <text:list-level-style-number text:level="1" style:num-format="" style:num-list-format-name="">
        <style:list-level-properties text:space-before="0in"/>
      </text:list-level-style-number>
      <text:list-level-style-number text:level="2" style:num-format="" style:num-list-format-name="">
        <style:list-level-properties text:space-before="0.75in"/>
      </text:list-level-style-number>
      <text:list-level-style-number text:level="3" style:num-format="" style:num-list-format-name="">
        <style:list-level-properties text:space-before="1.25in"/>
      </text:list-level-style-number>
      <text:list-level-style-number text:level="4" style:num-format="" style:num-list-format-name="">
        <style:list-level-properties text:space-before="1.75in"/>
      </text:list-level-style-number>
      <text:list-level-style-number text:level="5" style:num-format="" style:num-list-format-name="">
        <style:list-level-properties text:space-before="2.25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1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45">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7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19">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248">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167">
      <text:list-level-style-bullet text:level="1" text:bullet-char="•">
        <style:list-level-properties text:space-before="0in" text:min-label-width="0.25in"/>
        <style:text-properties fo:color="#007c91" fo:font-family="Arial" style:font-family-generic="swiss" style:font-pitch="variable" fo:font-size="100%"/>
      </text:list-level-style-bullet>
      <text:list-level-style-bullet text:level="2" text:bullet-char="•">
        <style:list-level-properties text:space-before="0.5in" text:min-label-width="0.25in"/>
        <style:text-properties fo:color="#007c91" fo:font-family="Arial" style:font-family-generic="swiss" style:font-pitch="variable" fo:font-size="100%"/>
      </text:list-level-style-bullet>
      <text:list-level-style-bullet text:level="3" text:bullet-char="•">
        <style:list-level-properties text:space-before="1in" text:min-label-width="0.25in"/>
        <style:text-properties fo:color="#007c91" fo:font-family="Arial" style:font-family-generic="swiss" style:font-pitch="variable" fo:font-size="100%"/>
      </text:list-level-style-bullet>
      <text:list-level-style-bullet text:level="4" text:bullet-char="•">
        <style:list-level-properties text:space-before="1.5in" text:min-label-width="0.25in"/>
        <style:text-properties fo:color="#007c91" fo:font-family="Arial" style:font-family-generic="swiss" style:font-pitch="variable" fo:font-size="100%"/>
      </text:list-level-style-bullet>
      <text:list-level-style-bullet text:level="5" text:bullet-char="•">
        <style:list-level-properties text:space-before="2in" text:min-label-width="0.25in"/>
        <style:text-properties fo:color="#007c91" fo:font-family="Arial" style:font-family-generic="swiss" style:font-pitch="variable" fo:font-size="100%"/>
      </text:list-level-style-bullet>
      <text:list-level-style-bullet text:level="6" text:bullet-char="•">
        <style:list-level-properties text:space-before="2.5in" text:min-label-width="0.25in"/>
        <style:text-properties fo:color="#007c91" fo:font-family="Arial" style:font-family-generic="swiss" style:font-pitch="variable" fo:font-size="100%"/>
      </text:list-level-style-bullet>
      <text:list-level-style-bullet text:level="7" text:bullet-char="•">
        <style:list-level-properties text:space-before="3in" text:min-label-width="0.25in"/>
        <style:text-properties fo:color="#007c91" fo:font-family="Arial" style:font-family-generic="swiss" style:font-pitch="variable" fo:font-size="100%"/>
      </text:list-level-style-bullet>
      <text:list-level-style-bullet text:level="8" text:bullet-char="•">
        <style:list-level-properties text:space-before="3.5in" text:min-label-width="0.25in"/>
        <style:text-properties fo:color="#007c91" fo:font-family="Arial" style:font-family-generic="swiss" style:font-pitch="variable" fo:font-size="100%"/>
      </text:list-level-style-bullet>
      <text:list-level-style-bullet text:level="9" text:bullet-char="•">
        <style:list-level-properties text:space-before="4in" text:min-label-width="0.25in"/>
        <style:text-properties fo:color="#007c91" fo:font-family="Arial" style:font-family-generic="swiss" style:font-pitch="variable" fo:font-size="100%"/>
      </text:list-level-style-bullet>
    </text:list-style>
    <text:list-style style:name="a5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2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2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0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5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number:date-style xmlns:number="urn:oasis:names:tc:opendocument:xmlns:datastyle:1.0" style:name="a34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86"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4"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1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0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7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32" number:transliteration-format="" number:transliteration-style="long">
      <number:month number:calendar="gregorian"/>
      <number:text>/</number:text>
      <number:day number:calendar="gregorian"/>
      <number:text>/</number:text>
      <number:year number:style="long" number:calendar="gregorian"/>
    </number:date-style>
  </office:automatic-styles>
  <office:master-styles>
    <draw:layer-set>
      <draw:layer draw:name="Master1-bg" draw:protected="true"/>
    </draw:layer-set>
    <style:master-page style:name="Master1-Office-Theme" style:page-layout-name="pageLayout1" draw:style-name="a1">
      <draw:frame draw:id="id0" presentation:style-name="a5" draw:name="Title Placeholder 1" svg:x="0.67362in" svg:y="0.19621in" svg:width="12.1652in" svg:height="1.06366in" presentation:class="title" presentation:placeholder="false">
        <draw:text-box>
          <text:p text:style-name="a4" text:class-names="" text:cond-style-name=""><text:span text:style-name="a2" text:class-names="">Click to edit Master title style</text:span><text:span text:style-name="a3" text:class-names=""/></text:p>
        </draw:text-box>
        <svg:title/>
        <svg:desc/>
      </draw:frame>
      <draw:frame draw:id="id1" presentation:style-name="a22" draw:name="Text Placeholder 2" svg:x="0.67362in" svg:y="1.94097in" svg:width="12.1652in" svg:height="4.75868in" presentation:class="outline" presentation:placeholder="false">
        <draw:text-box>
          <text:list text:style-name="a8">
            <text:list-item>
              <text:p text:style-name="a7" text:class-names="" text:cond-style-name=""><text:span text:style-name="a6" text:class-names="">Click to edit Master text styles</text:span></text:p>
            </text:list-item>
          </text:list>
          <text:list text:style-name="a11">
            <text:list-item>
              <text:list text:style-name="a11">
                <text:list-item>
                  <text:p text:style-name="a10" text:class-names="" text:cond-style-name=""><text:span text:style-name="a9" text:class-names="">Second level</text:span></text:p>
                </text:list-item>
              </text:list>
            </text:list-item>
          </text:list>
          <text:list text:style-name="a14">
            <text:list-item>
              <text:list text:style-name="a14">
                <text:list-item>
                  <text:list text:style-name="a14">
                    <text:list-item>
                      <text:p text:style-name="a13" text:class-names="" text:cond-style-name=""><text:span text:style-name="a12" text:class-names="">Third level</text:span></text:p>
                    </text:list-item>
                  </text:list>
                </text:list-item>
              </text:list>
            </text:list-item>
          </text:list>
          <text:list text:style-name="a17">
            <text:list-item>
              <text:list text:style-name="a17">
                <text:list-item>
                  <text:list text:style-name="a17">
                    <text:list-item>
                      <text:list text:style-name="a17">
                        <text:list-item>
                          <text:p text:style-name="a16" text:class-names="" text:cond-style-name=""><text:span text:style-name="a15" text:class-names="">Fourth level</text:span></text:p>
                        </text:list-item>
                      </text:list>
                    </text:list-item>
                  </text:list>
                </text:list-item>
              </text:list>
            </text:list-item>
          </text:list>
          <text:list text:style-name="a21">
            <text:list-item>
              <text:list text:style-name="a21">
                <text:list-item>
                  <text:list text:style-name="a21">
                    <text:list-item>
                      <text:list text:style-name="a21">
                        <text:list-item>
                          <text:list text:style-name="a21">
                            <text:list-item>
                              <text:p text:style-name="a20" text:class-names="" text:cond-style-name=""><text:span text:style-name="a18" text:class-names="">Fifth level</text:span><text:span text:style-name="a19" text:class-names=""/></text:p>
                            </text:list-item>
                          </text:list>
                        </text:list-item>
                      </text:list>
                    </text:list-item>
                  </text:list>
                </text:list-item>
              </text:list>
            </text:list-item>
          </text:list>
        </draw:text-box>
        <svg:title/>
        <svg:desc/>
      </draw:frame>
      <draw:frame draw:id="id2" presentation:style-name="a26" draw:name="Footer Placeholder 4" svg:x="0.91667in" svg:y="7.04161in" svg:width="10.94445in" svg:height="0.39764in" presentation:class="footer" presentation:placeholder="false">
        <draw:text-box>
          <text:p text:style-name="a25" text:class-names="" text:cond-style-name=""><text:span text:style-name="a23" text:class-names="">HIV in England: 2025 slide set (version 1.0, published 7 October 2025)</text:span><text:span text:style-name="a24" text:class-names=""/></text:p>
        </draw:text-box>
        <svg:title/>
        <svg:desc/>
      </draw:frame>
      <draw:frame draw:id="id3" presentation:style-name="a29" draw:name="Slide Number Placeholder 5" svg:x="0.14286in" svg:y="7.04161in" svg:width="0.65216in" svg:height="0.39931in" presentation:class="page-number" presentation:placeholder="false">
        <draw:text-box>
          <text:p text:style-name="a28" text:class-names="" text:cond-style-name=""><text:span text:style-name="a27" text:class-names=""><text:page-number style:num-format="1" text:fixed="false"/></text:span></text:p>
        </draw:text-box>
        <svg:title/>
        <svg:desc/>
      </draw:frame>
      <presentation:notes style:page-layout-name="pageLayout2" draw:style-name="a60">
        <draw:frame draw:id="id4" presentation:style-name="a32" draw:name="Header Placeholder 1" svg:x="0in" svg:y="0in" svg:width="3.25in" svg:height="0.50174in" presentation:class="header" presentation:placeholder="false">
          <draw:text-box>
            <text:p text:style-name="a31" text:class-names="" text:cond-style-name=""><text:span text:style-name="a30" text:class-names=""/></text:p>
          </draw:text-box>
          <svg:title/>
          <svg:desc/>
        </draw:frame>
        <draw:frame draw:id="id5" presentation:style-name="a36" draw:name="Date Placeholder 2" svg:x="4.24826in" svg:y="0in" svg:width="3.25in" svg:height="0.50174in" presentation:class="date-time" presentation:placeholder="false">
          <draw:text-box>
            <text:p text:style-name="a35" text:class-names="" text:cond-style-name=""><text:span text:style-name="a33" text:class-names=""><text:date text:fixed="false" style:data-style-name="a34">12/11/2025</text:date></text:span></text:p>
          </draw:text-box>
          <svg:title/>
          <svg:desc/>
        </draw:frame>
        <draw:page-thumbnail svg:x="0.75in" svg:y="1.25in" svg:width="6in" svg:height="3.375in" presentation:class="page" draw:id="id6" presentation:style-name="a37" draw:name="Slide Image Placeholder 3">
          <svg:title/>
          <svg:desc/>
        </draw:page-thumbnail>
        <draw:frame draw:id="id7" presentation:style-name="a53" draw:name="Notes Placeholder 4" svg:x="0.75in" svg:y="4.8125in" svg:width="6in" svg:height="3.9375in" presentation:class="notes" presentation:placeholder="false">
          <draw:text-box>
            <text:p text:style-name="a39" text:class-names="" text:cond-style-name=""><text:span text:style-name="a38" text:class-names="">Click to edit Master text styles</text:span></text:p>
            <text:list text:style-name="a42">
              <text:list-item>
                <text:list text:style-name="a42">
                  <text:list-item>
                    <text:p text:style-name="a41" text:class-names="" text:cond-style-name=""><text:span text:style-name="a40" text:class-names="">Second level</text:span></text:p>
                  </text:list-item>
                </text:list>
              </text:list-item>
            </text:list>
            <text:list text:style-name="a45">
              <text:list-item>
                <text:list text:style-name="a45">
                  <text:list-item>
                    <text:list text:style-name="a45">
                      <text:list-item>
                        <text:p text:style-name="a44" text:class-names="" text:cond-style-name=""><text:span text:style-name="a43" text:class-names="">Third level</text:span></text:p>
                      </text:list-item>
                    </text:list>
                  </text:list-item>
                </text:list>
              </text:list-item>
            </text:list>
            <text:list text:style-name="a48">
              <text:list-item>
                <text:list text:style-name="a48">
                  <text:list-item>
                    <text:list text:style-name="a48">
                      <text:list-item>
                        <text:list text:style-name="a48">
                          <text:list-item>
                            <text:p text:style-name="a47" text:class-names="" text:cond-style-name=""><text:span text:style-name="a46" text:class-names="">Fourth level</text:span></text:p>
                          </text:list-item>
                        </text:list>
                      </text:list-item>
                    </text:list>
                  </text:list-item>
                </text:list>
              </text:list-item>
            </text:list>
            <text:list text:style-name="a52">
              <text:list-item>
                <text:list text:style-name="a52">
                  <text:list-item>
                    <text:list text:style-name="a52">
                      <text:list-item>
                        <text:list text:style-name="a52">
                          <text:list-item>
                            <text:list text:style-name="a52">
                              <text:list-item>
                                <text:p text:style-name="a51" text:class-names="" text:cond-style-name=""><text:span text:style-name="a49" text:class-names="">Fifth level</text:span><text:span text:style-name="a50" text:class-names=""/></text:p>
                              </text:list-item>
                            </text:list>
                          </text:list-item>
                        </text:list>
                      </text:list-item>
                    </text:list>
                  </text:list-item>
                </text:list>
              </text:list-item>
            </text:list>
          </draw:text-box>
          <svg:title/>
          <svg:desc/>
        </draw:frame>
        <draw:frame draw:id="id8" presentation:style-name="a56" draw:name="Footer Placeholder 5" svg:x="0in" svg:y="9.49826in" svg:width="3.25in" svg:height="0.50174in" presentation:class="footer" presentation:placeholder="false">
          <draw:text-box>
            <text:p text:style-name="a55" text:class-names="" text:cond-style-name=""><text:span text:style-name="a54" text:class-names=""/></text:p>
          </draw:text-box>
          <svg:title/>
          <svg:desc/>
        </draw:frame>
        <draw:frame draw:id="id9" presentation:style-name="a59" draw:name="Slide Number Placeholder 6" svg:x="4.24826in" svg:y="9.49826in" svg:width="3.25in" svg:height="0.50174in" presentation:class="page-number" presentation:placeholder="false">
          <draw:text-box>
            <text:p text:style-name="a58" text:class-names="" text:cond-style-name=""><text:span text:style-name="a57" text:class-names=""><text:page-number style:num-format="1" text:fixed="false"/></text:span></text:p>
          </draw:text-box>
          <svg:title/>
          <svg:desc/>
        </draw:frame>
      </presentation:notes>
    </style:master-page>
    <style:master-page style:name="Master1-Layout1-cust-Title-Slide" style:page-layout-name="pageLayout1" draw:style-name="a62">
      <draw:frame draw:id="id10" presentation:style-name="a66" draw:name="Title 1" svg:x="0.56097in" svg:y="2.76537in" svg:width="11.46284in" svg:height="2.61111in" presentation:class="title" presentation:placeholder="false">
        <draw:text-box>
          <text:p text:style-name="a65" text:class-names="" text:cond-style-name=""><text:span text:style-name="a63" text:class-names="">Click to edit Master title style</text:span><text:span text:style-name="a64" text:class-names=""/></text:p>
        </draw:text-box>
        <svg:title/>
        <svg:desc/>
      </draw:frame>
      <presentation:notes style:page-layout-name="pageLayout2" draw:style-name="a97">
        <draw:frame draw:id="id4" presentation:style-name="a69" draw:name="Header Placeholder 1" svg:x="0in" svg:y="0in" svg:width="3.25in" svg:height="0.50174in" presentation:class="header" presentation:placeholder="false">
          <draw:text-box>
            <text:p text:style-name="a68" text:class-names="" text:cond-style-name=""><text:span text:style-name="a67" text:class-names=""/></text:p>
          </draw:text-box>
          <svg:title/>
          <svg:desc/>
        </draw:frame>
        <draw:frame draw:id="id5" presentation:style-name="a73" draw:name="Date Placeholder 2" svg:x="4.24826in" svg:y="0in" svg:width="3.25in" svg:height="0.50174in" presentation:class="date-time" presentation:placeholder="false">
          <draw:text-box>
            <text:p text:style-name="a72" text:class-names="" text:cond-style-name=""><text:span text:style-name="a70" text:class-names=""><text:date text:fixed="false" style:data-style-name="a71">12/11/2025</text:date></text:span></text:p>
          </draw:text-box>
          <svg:title/>
          <svg:desc/>
        </draw:frame>
        <draw:page-thumbnail svg:x="0.75in" svg:y="1.25in" svg:width="6in" svg:height="3.375in" presentation:class="page" draw:id="id6" presentation:style-name="a74" draw:name="Slide Image Placeholder 3">
          <svg:title/>
          <svg:desc/>
        </draw:page-thumbnail>
        <draw:frame draw:id="id7" presentation:style-name="a90" draw:name="Notes Placeholder 4" svg:x="0.75in" svg:y="4.8125in" svg:width="6in" svg:height="3.9375in" presentation:class="notes" presentation:placeholder="false">
          <draw:text-box>
            <text:p text:style-name="a76" text:class-names="" text:cond-style-name=""><text:span text:style-name="a75" text:class-names="">Click to edit Master text styles</text:span></text:p>
            <text:list text:style-name="a79">
              <text:list-item>
                <text:list text:style-name="a79">
                  <text:list-item>
                    <text:p text:style-name="a78" text:class-names="" text:cond-style-name=""><text:span text:style-name="a77" text:class-names="">Second level</text:span></text:p>
                  </text:list-item>
                </text:list>
              </text:list-item>
            </text:list>
            <text:list text:style-name="a82">
              <text:list-item>
                <text:list text:style-name="a82">
                  <text:list-item>
                    <text:list text:style-name="a82">
                      <text:list-item>
                        <text:p text:style-name="a81" text:class-names="" text:cond-style-name=""><text:span text:style-name="a80" text:class-names="">Third level</text:span></text:p>
                      </text:list-item>
                    </text:list>
                  </text:list-item>
                </text:list>
              </text:list-item>
            </text:list>
            <text:list text:style-name="a85">
              <text:list-item>
                <text:list text:style-name="a85">
                  <text:list-item>
                    <text:list text:style-name="a85">
                      <text:list-item>
                        <text:list text:style-name="a85">
                          <text:list-item>
                            <text:p text:style-name="a84" text:class-names="" text:cond-style-name=""><text:span text:style-name="a83" text:class-names="">Fourth level</text:span></text:p>
                          </text:list-item>
                        </text:list>
                      </text:list-item>
                    </text:list>
                  </text:list-item>
                </text:list>
              </text:list-item>
            </text:list>
            <text:list text:style-name="a89">
              <text:list-item>
                <text:list text:style-name="a89">
                  <text:list-item>
                    <text:list text:style-name="a89">
                      <text:list-item>
                        <text:list text:style-name="a89">
                          <text:list-item>
                            <text:list text:style-name="a89">
                              <text:list-item>
                                <text:p text:style-name="a88" text:class-names="" text:cond-style-name=""><text:span text:style-name="a86" text:class-names="">Fifth level</text:span><text:span text:style-name="a87" text:class-names=""/></text:p>
                              </text:list-item>
                            </text:list>
                          </text:list-item>
                        </text:list>
                      </text:list-item>
                    </text:list>
                  </text:list-item>
                </text:list>
              </text:list-item>
            </text:list>
          </draw:text-box>
          <svg:title/>
          <svg:desc/>
        </draw:frame>
        <draw:frame draw:id="id8" presentation:style-name="a93" draw:name="Footer Placeholder 5" svg:x="0in" svg:y="9.49826in" svg:width="3.25in" svg:height="0.50174in" presentation:class="footer" presentation:placeholder="false">
          <draw:text-box>
            <text:p text:style-name="a92" text:class-names="" text:cond-style-name=""><text:span text:style-name="a91" text:class-names=""/></text:p>
          </draw:text-box>
          <svg:title/>
          <svg:desc/>
        </draw:frame>
        <draw:frame draw:id="id9" presentation:style-name="a96" draw:name="Slide Number Placeholder 6" svg:x="4.24826in" svg:y="9.49826in" svg:width="3.25in" svg:height="0.50174in" presentation:class="page-number" presentation:placeholder="false">
          <draw:text-box>
            <text:p text:style-name="a95" text:class-names="" text:cond-style-name=""><text:span text:style-name="a94" text:class-names=""><text:page-number style:num-format="1" text:fixed="false"/></text:span></text:p>
          </draw:text-box>
          <svg:title/>
          <svg:desc/>
        </draw:frame>
      </presentation:notes>
    </style:master-page>
    <style:master-page style:name="Master1-Layout2-obj-Title-and-Content" style:page-layout-name="pageLayout1" draw:style-name="a99">
      <draw:frame draw:id="id11" presentation:style-name="a103" draw:name="Title 1" svg:x="0.67362in" svg:y="0.19621in" svg:width="12.1652in" svg:height="1.06366in" presentation:class="title" presentation:placeholder="false">
        <draw:text-box>
          <text:p text:style-name="a102" text:class-names="" text:cond-style-name=""><text:span text:style-name="a100" text:class-names="">Click to edit Master title style</text:span><text:span text:style-name="a101" text:class-names=""/></text:p>
        </draw:text-box>
        <svg:title/>
        <svg:desc/>
      </draw:frame>
      <draw:frame draw:id="id12" presentation:style-name="a120" draw:name="Content Placeholder 2" svg:x="0.67362in" svg:y="1.94097in" svg:width="12.1652in" svg:height="4.75868in" presentation:class="object" presentation:placeholder="false">
        <draw:text-box>
          <text:list text:style-name="a106">
            <text:list-item>
              <text:p text:style-name="a105" text:class-names="" text:cond-style-name=""><text:span text:style-name="a104" text:class-names="">click to edit Master text styles</text:span></text:p>
            </text:list-item>
          </text:list>
          <text:list text:style-name="a109">
            <text:list-item>
              <text:list text:style-name="a109">
                <text:list-item>
                  <text:p text:style-name="a108" text:class-names="" text:cond-style-name=""><text:span text:style-name="a107" text:class-names="">second level</text:span></text:p>
                </text:list-item>
              </text:list>
            </text:list-item>
          </text:list>
          <text:list text:style-name="a112">
            <text:list-item>
              <text:list text:style-name="a112">
                <text:list-item>
                  <text:list text:style-name="a112">
                    <text:list-item>
                      <text:p text:style-name="a111" text:class-names="" text:cond-style-name=""><text:span text:style-name="a110" text:class-names="">third level</text:span></text:p>
                    </text:list-item>
                  </text:list>
                </text:list-item>
              </text:list>
            </text:list-item>
          </text:list>
          <text:list text:style-name="a115">
            <text:list-item>
              <text:list text:style-name="a115">
                <text:list-item>
                  <text:list text:style-name="a115">
                    <text:list-item>
                      <text:list text:style-name="a115">
                        <text:list-item>
                          <text:p text:style-name="a114" text:class-names="" text:cond-style-name=""><text:span text:style-name="a113" text:class-names="">fourth level</text:span></text:p>
                        </text:list-item>
                      </text:list>
                    </text:list-item>
                  </text:list>
                </text:list-item>
              </text:list>
            </text:list-item>
          </text:list>
          <text:list text:style-name="a119">
            <text:list-item>
              <text:list text:style-name="a119">
                <text:list-item>
                  <text:list text:style-name="a119">
                    <text:list-item>
                      <text:list text:style-name="a119">
                        <text:list-item>
                          <text:list text:style-name="a119">
                            <text:list-item>
                              <text:p text:style-name="a118" text:class-names="" text:cond-style-name=""><text:span text:style-name="a116" text:class-names="">fifth level</text:span><text:span text:style-name="a117" text:class-names=""/></text:p>
                            </text:list-item>
                          </text:list>
                        </text:list-item>
                      </text:list>
                    </text:list-item>
                  </text:list>
                </text:list-item>
              </text:list>
            </text:list-item>
          </text:list>
        </draw:text-box>
        <svg:title/>
        <svg:desc/>
      </draw:frame>
      <draw:frame draw:id="id13" presentation:style-name="a124" draw:name="Footer Placeholder 8" svg:x="0.91667in" svg:y="7.04161in" svg:width="10.94445in" svg:height="0.39764in" presentation:class="footer" presentation:placeholder="false">
        <draw:text-box>
          <text:p text:style-name="a123" text:class-names="" text:cond-style-name=""><text:span text:style-name="a121" text:class-names="">HIV in England: 2025 slide set (version 1.0, published 7 October 2025)</text:span><text:span text:style-name="a122" text:class-names=""/></text:p>
        </draw:text-box>
        <svg:title/>
        <svg:desc/>
      </draw:frame>
      <draw:frame draw:id="id14" presentation:style-name="a127" draw:name="Slide Number Placeholder 9" svg:x="0.14286in" svg:y="7.04161in" svg:width="0.65216in" svg:height="0.39931in" presentation:class="page-number" presentation:placeholder="false">
        <draw:text-box>
          <text:p text:style-name="a126" text:class-names="" text:cond-style-name=""><text:span text:style-name="a125" text:class-names=""><text:page-number style:num-format="1" text:fixed="false"/></text:span></text:p>
        </draw:text-box>
        <svg:title/>
        <svg:desc/>
      </draw:frame>
      <presentation:notes style:page-layout-name="pageLayout2" draw:style-name="a158">
        <draw:frame draw:id="id4" presentation:style-name="a130" draw:name="Header Placeholder 1" svg:x="0in" svg:y="0in" svg:width="3.25in" svg:height="0.50174in" presentation:class="header" presentation:placeholder="false">
          <draw:text-box>
            <text:p text:style-name="a129" text:class-names="" text:cond-style-name=""><text:span text:style-name="a128" text:class-names=""/></text:p>
          </draw:text-box>
          <svg:title/>
          <svg:desc/>
        </draw:frame>
        <draw:frame draw:id="id5" presentation:style-name="a134" draw:name="Date Placeholder 2" svg:x="4.24826in" svg:y="0in" svg:width="3.25in" svg:height="0.50174in" presentation:class="date-time" presentation:placeholder="false">
          <draw:text-box>
            <text:p text:style-name="a133" text:class-names="" text:cond-style-name=""><text:span text:style-name="a131" text:class-names=""><text:date text:fixed="false" style:data-style-name="a132">12/11/2025</text:date></text:span></text:p>
          </draw:text-box>
          <svg:title/>
          <svg:desc/>
        </draw:frame>
        <draw:page-thumbnail svg:x="0.75in" svg:y="1.25in" svg:width="6in" svg:height="3.375in" presentation:class="page" draw:id="id6" presentation:style-name="a135" draw:name="Slide Image Placeholder 3">
          <svg:title/>
          <svg:desc/>
        </draw:page-thumbnail>
        <draw:frame draw:id="id7" presentation:style-name="a151" draw:name="Notes Placeholder 4" svg:x="0.75in" svg:y="4.8125in" svg:width="6in" svg:height="3.9375in" presentation:class="notes" presentation:placeholder="false">
          <draw:text-box>
            <text:p text:style-name="a137" text:class-names="" text:cond-style-name=""><text:span text:style-name="a136" text:class-names="">Click to edit Master text styles</text:span></text:p>
            <text:list text:style-name="a140">
              <text:list-item>
                <text:list text:style-name="a140">
                  <text:list-item>
                    <text:p text:style-name="a139" text:class-names="" text:cond-style-name=""><text:span text:style-name="a138" text:class-names="">Second level</text:span></text:p>
                  </text:list-item>
                </text:list>
              </text:list-item>
            </text:list>
            <text:list text:style-name="a143">
              <text:list-item>
                <text:list text:style-name="a143">
                  <text:list-item>
                    <text:list text:style-name="a143">
                      <text:list-item>
                        <text:p text:style-name="a142" text:class-names="" text:cond-style-name=""><text:span text:style-name="a141" text:class-names="">Third level</text:span></text:p>
                      </text:list-item>
                    </text:list>
                  </text:list-item>
                </text:list>
              </text:list-item>
            </text:list>
            <text:list text:style-name="a146">
              <text:list-item>
                <text:list text:style-name="a146">
                  <text:list-item>
                    <text:list text:style-name="a146">
                      <text:list-item>
                        <text:list text:style-name="a146">
                          <text:list-item>
                            <text:p text:style-name="a145" text:class-names="" text:cond-style-name=""><text:span text:style-name="a144" text:class-names="">Fourth level</text:span></text:p>
                          </text:list-item>
                        </text:list>
                      </text:list-item>
                    </text:list>
                  </text:list-item>
                </text:list>
              </text:list-item>
            </text:list>
            <text:list text:style-name="a150">
              <text:list-item>
                <text:list text:style-name="a150">
                  <text:list-item>
                    <text:list text:style-name="a150">
                      <text:list-item>
                        <text:list text:style-name="a150">
                          <text:list-item>
                            <text:list text:style-name="a150">
                              <text:list-item>
                                <text:p text:style-name="a149" text:class-names="" text:cond-style-name=""><text:span text:style-name="a147" text:class-names="">Fifth level</text:span><text:span text:style-name="a148" text:class-names=""/></text:p>
                              </text:list-item>
                            </text:list>
                          </text:list-item>
                        </text:list>
                      </text:list-item>
                    </text:list>
                  </text:list-item>
                </text:list>
              </text:list-item>
            </text:list>
          </draw:text-box>
          <svg:title/>
          <svg:desc/>
        </draw:frame>
        <draw:frame draw:id="id8" presentation:style-name="a154" draw:name="Footer Placeholder 5" svg:x="0in" svg:y="9.49826in" svg:width="3.25in" svg:height="0.50174in" presentation:class="footer" presentation:placeholder="false">
          <draw:text-box>
            <text:p text:style-name="a153" text:class-names="" text:cond-style-name=""><text:span text:style-name="a152" text:class-names=""/></text:p>
          </draw:text-box>
          <svg:title/>
          <svg:desc/>
        </draw:frame>
        <draw:frame draw:id="id9" presentation:style-name="a157" draw:name="Slide Number Placeholder 6" svg:x="4.24826in" svg:y="9.49826in" svg:width="3.25in" svg:height="0.50174in" presentation:class="page-number" presentation:placeholder="false">
          <draw:text-box>
            <text:p text:style-name="a156" text:class-names="" text:cond-style-name=""><text:span text:style-name="a155" text:class-names=""><text:page-number style:num-format="1" text:fixed="false"/></text:span></text:p>
          </draw:text-box>
          <svg:title/>
          <svg:desc/>
        </draw:frame>
      </presentation:notes>
    </style:master-page>
    <style:master-page style:name="Master1-Layout3-twoObj-Two-Content" style:page-layout-name="pageLayout1" draw:style-name="a160">
      <draw:frame draw:id="id15" presentation:style-name="a164" draw:name="Title 1" svg:x="0.67362in" svg:y="0.19621in" svg:width="12.1652in" svg:height="1.06366in" presentation:class="title" presentation:placeholder="false">
        <draw:text-box>
          <text:p text:style-name="a163" text:class-names="" text:cond-style-name=""><text:span text:style-name="a161" text:class-names="">Click to edit Master title style</text:span><text:span text:style-name="a162" text:class-names=""/></text:p>
        </draw:text-box>
        <svg:title/>
        <svg:desc/>
      </draw:frame>
      <draw:frame draw:id="id16" presentation:style-name="a181" draw:name="Content Placeholder 2" svg:x="0.91667in" svg:y="1.99653in" svg:width="5.66667in" svg:height="4.75868in" presentation:class="object" presentation:placeholder="false">
        <draw:text-box>
          <text:list text:style-name="a167">
            <text:list-item>
              <text:p text:style-name="a166" text:class-names="" text:cond-style-name=""><text:span text:style-name="a165" text:class-names="">click to edit Master text styles</text:span></text:p>
            </text:list-item>
          </text:list>
          <text:list text:style-name="a170">
            <text:list-item>
              <text:list text:style-name="a170">
                <text:list-item>
                  <text:p text:style-name="a169" text:class-names="" text:cond-style-name=""><text:span text:style-name="a168" text:class-names="">second level</text:span></text:p>
                </text:list-item>
              </text:list>
            </text:list-item>
          </text:list>
          <text:list text:style-name="a173">
            <text:list-item>
              <text:list text:style-name="a173">
                <text:list-item>
                  <text:list text:style-name="a173">
                    <text:list-item>
                      <text:p text:style-name="a172" text:class-names="" text:cond-style-name=""><text:span text:style-name="a171" text:class-names="">third level</text:span></text:p>
                    </text:list-item>
                  </text:list>
                </text:list-item>
              </text:list>
            </text:list-item>
          </text:list>
          <text:list text:style-name="a176">
            <text:list-item>
              <text:list text:style-name="a176">
                <text:list-item>
                  <text:list text:style-name="a176">
                    <text:list-item>
                      <text:list text:style-name="a176">
                        <text:list-item>
                          <text:p text:style-name="a175" text:class-names="" text:cond-style-name=""><text:span text:style-name="a174" text:class-names="">fourth level</text:span></text:p>
                        </text:list-item>
                      </text:list>
                    </text:list-item>
                  </text:list>
                </text:list-item>
              </text:list>
            </text:list-item>
          </text:list>
          <text:list text:style-name="a180">
            <text:list-item>
              <text:list text:style-name="a180">
                <text:list-item>
                  <text:list text:style-name="a180">
                    <text:list-item>
                      <text:list text:style-name="a180">
                        <text:list-item>
                          <text:list text:style-name="a180">
                            <text:list-item>
                              <text:p text:style-name="a179" text:class-names="" text:cond-style-name=""><text:span text:style-name="a177" text:class-names="">fifth level</text:span><text:span text:style-name="a178" text:class-names=""/></text:p>
                            </text:list-item>
                          </text:list>
                        </text:list-item>
                      </text:list>
                    </text:list-item>
                  </text:list>
                </text:list-item>
              </text:list>
            </text:list-item>
          </text:list>
        </draw:text-box>
        <svg:title/>
        <svg:desc/>
      </draw:frame>
      <draw:frame draw:id="id17" presentation:style-name="a198" draw:name="Content Placeholder 3" svg:x="6.75in" svg:y="1.99653in" svg:width="5.66667in" svg:height="4.75868in" presentation:class="object" presentation:placeholder="false">
        <draw:text-box>
          <text:list text:style-name="a184">
            <text:list-item>
              <text:p text:style-name="a183" text:class-names="" text:cond-style-name=""><text:span text:style-name="a182" text:class-names="">click to edit Master text styles</text:span></text:p>
            </text:list-item>
          </text:list>
          <text:list text:style-name="a187">
            <text:list-item>
              <text:list text:style-name="a187">
                <text:list-item>
                  <text:p text:style-name="a186" text:class-names="" text:cond-style-name=""><text:span text:style-name="a185" text:class-names="">second level</text:span></text:p>
                </text:list-item>
              </text:list>
            </text:list-item>
          </text:list>
          <text:list text:style-name="a190">
            <text:list-item>
              <text:list text:style-name="a190">
                <text:list-item>
                  <text:list text:style-name="a190">
                    <text:list-item>
                      <text:p text:style-name="a189" text:class-names="" text:cond-style-name=""><text:span text:style-name="a188" text:class-names="">third level</text:span></text:p>
                    </text:list-item>
                  </text:list>
                </text:list-item>
              </text:list>
            </text:list-item>
          </text:list>
          <text:list text:style-name="a193">
            <text:list-item>
              <text:list text:style-name="a193">
                <text:list-item>
                  <text:list text:style-name="a193">
                    <text:list-item>
                      <text:list text:style-name="a193">
                        <text:list-item>
                          <text:p text:style-name="a192" text:class-names="" text:cond-style-name=""><text:span text:style-name="a191" text:class-names="">fourth level</text:span></text:p>
                        </text:list-item>
                      </text:list>
                    </text:list-item>
                  </text:list>
                </text:list-item>
              </text:list>
            </text:list-item>
          </text:list>
          <text:list text:style-name="a197">
            <text:list-item>
              <text:list text:style-name="a197">
                <text:list-item>
                  <text:list text:style-name="a197">
                    <text:list-item>
                      <text:list text:style-name="a197">
                        <text:list-item>
                          <text:list text:style-name="a197">
                            <text:list-item>
                              <text:p text:style-name="a196" text:class-names="" text:cond-style-name=""><text:span text:style-name="a194" text:class-names="">fifth level</text:span><text:span text:style-name="a195" text:class-names=""/></text:p>
                            </text:list-item>
                          </text:list>
                        </text:list-item>
                      </text:list>
                    </text:list-item>
                  </text:list>
                </text:list-item>
              </text:list>
            </text:list-item>
          </text:list>
        </draw:text-box>
        <svg:title/>
        <svg:desc/>
      </draw:frame>
      <draw:frame draw:id="id18" presentation:style-name="a202" draw:name="Footer Placeholder 9" svg:x="0.91667in" svg:y="7.04161in" svg:width="10.94445in" svg:height="0.39764in" presentation:class="footer" presentation:placeholder="false">
        <draw:text-box>
          <text:p text:style-name="a201" text:class-names="" text:cond-style-name=""><text:span text:style-name="a199" text:class-names="">HIV in England: 2025 slide set (version 1.0, published 7 October 2025)</text:span><text:span text:style-name="a200" text:class-names=""/></text:p>
        </draw:text-box>
        <svg:title/>
        <svg:desc/>
      </draw:frame>
      <draw:frame draw:id="id19" presentation:style-name="a205" draw:name="Slide Number Placeholder 10" svg:x="0.14286in" svg:y="7.04161in" svg:width="0.65216in" svg:height="0.39931in" presentation:class="page-number" presentation:placeholder="false">
        <draw:text-box>
          <text:p text:style-name="a204" text:class-names="" text:cond-style-name=""><text:span text:style-name="a203" text:class-names=""><text:page-number style:num-format="1" text:fixed="false"/></text:span></text:p>
        </draw:text-box>
        <svg:title/>
        <svg:desc/>
      </draw:frame>
      <presentation:notes style:page-layout-name="pageLayout2" draw:style-name="a236">
        <draw:frame draw:id="id4" presentation:style-name="a208" draw:name="Header Placeholder 1" svg:x="0in" svg:y="0in" svg:width="3.25in" svg:height="0.50174in" presentation:class="header" presentation:placeholder="false">
          <draw:text-box>
            <text:p text:style-name="a207" text:class-names="" text:cond-style-name=""><text:span text:style-name="a206" text:class-names=""/></text:p>
          </draw:text-box>
          <svg:title/>
          <svg:desc/>
        </draw:frame>
        <draw:frame draw:id="id5" presentation:style-name="a212" draw:name="Date Placeholder 2" svg:x="4.24826in" svg:y="0in" svg:width="3.25in" svg:height="0.50174in" presentation:class="date-time" presentation:placeholder="false">
          <draw:text-box>
            <text:p text:style-name="a211" text:class-names="" text:cond-style-name=""><text:span text:style-name="a209" text:class-names=""><text:date text:fixed="false" style:data-style-name="a210">12/11/2025</text:date></text:span></text:p>
          </draw:text-box>
          <svg:title/>
          <svg:desc/>
        </draw:frame>
        <draw:page-thumbnail svg:x="0.75in" svg:y="1.25in" svg:width="6in" svg:height="3.375in" presentation:class="page" draw:id="id6" presentation:style-name="a213" draw:name="Slide Image Placeholder 3">
          <svg:title/>
          <svg:desc/>
        </draw:page-thumbnail>
        <draw:frame draw:id="id7" presentation:style-name="a229" draw:name="Notes Placeholder 4" svg:x="0.75in" svg:y="4.8125in" svg:width="6in" svg:height="3.9375in" presentation:class="notes" presentation:placeholder="false">
          <draw:text-box>
            <text:p text:style-name="a215" text:class-names="" text:cond-style-name=""><text:span text:style-name="a214" text:class-names="">Click to edit Master text styles</text:span></text:p>
            <text:list text:style-name="a218">
              <text:list-item>
                <text:list text:style-name="a218">
                  <text:list-item>
                    <text:p text:style-name="a217" text:class-names="" text:cond-style-name=""><text:span text:style-name="a216" text:class-names="">Second level</text:span></text:p>
                  </text:list-item>
                </text:list>
              </text:list-item>
            </text:list>
            <text:list text:style-name="a221">
              <text:list-item>
                <text:list text:style-name="a221">
                  <text:list-item>
                    <text:list text:style-name="a221">
                      <text:list-item>
                        <text:p text:style-name="a220" text:class-names="" text:cond-style-name=""><text:span text:style-name="a219" text:class-names="">Third level</text:span></text:p>
                      </text:list-item>
                    </text:list>
                  </text:list-item>
                </text:list>
              </text:list-item>
            </text:list>
            <text:list text:style-name="a224">
              <text:list-item>
                <text:list text:style-name="a224">
                  <text:list-item>
                    <text:list text:style-name="a224">
                      <text:list-item>
                        <text:list text:style-name="a224">
                          <text:list-item>
                            <text:p text:style-name="a223" text:class-names="" text:cond-style-name=""><text:span text:style-name="a222" text:class-names="">Fourth level</text:span></text:p>
                          </text:list-item>
                        </text:list>
                      </text:list-item>
                    </text:list>
                  </text:list-item>
                </text:list>
              </text:list-item>
            </text:list>
            <text:list text:style-name="a228">
              <text:list-item>
                <text:list text:style-name="a228">
                  <text:list-item>
                    <text:list text:style-name="a228">
                      <text:list-item>
                        <text:list text:style-name="a228">
                          <text:list-item>
                            <text:list text:style-name="a228">
                              <text:list-item>
                                <text:p text:style-name="a227" text:class-names="" text:cond-style-name=""><text:span text:style-name="a225" text:class-names="">Fifth level</text:span><text:span text:style-name="a226" text:class-names=""/></text:p>
                              </text:list-item>
                            </text:list>
                          </text:list-item>
                        </text:list>
                      </text:list-item>
                    </text:list>
                  </text:list-item>
                </text:list>
              </text:list-item>
            </text:list>
          </draw:text-box>
          <svg:title/>
          <svg:desc/>
        </draw:frame>
        <draw:frame draw:id="id8" presentation:style-name="a232" draw:name="Footer Placeholder 5" svg:x="0in" svg:y="9.49826in" svg:width="3.25in" svg:height="0.50174in" presentation:class="footer" presentation:placeholder="false">
          <draw:text-box>
            <text:p text:style-name="a231" text:class-names="" text:cond-style-name=""><text:span text:style-name="a230" text:class-names=""/></text:p>
          </draw:text-box>
          <svg:title/>
          <svg:desc/>
        </draw:frame>
        <draw:frame draw:id="id9" presentation:style-name="a235" draw:name="Slide Number Placeholder 6" svg:x="4.24826in" svg:y="9.49826in" svg:width="3.25in" svg:height="0.50174in" presentation:class="page-number" presentation:placeholder="false">
          <draw:text-box>
            <text:p text:style-name="a234" text:class-names="" text:cond-style-name=""><text:span text:style-name="a233" text:class-names=""><text:page-number style:num-format="1" text:fixed="false"/></text:span></text:p>
          </draw:text-box>
          <svg:title/>
          <svg:desc/>
        </draw:frame>
      </presentation:notes>
    </style:master-page>
    <style:master-page style:name="Master1-Layout4-cust-Comparison" style:page-layout-name="pageLayout1" draw:style-name="a238">
      <draw:frame draw:id="id20" presentation:style-name="a242" draw:name="Text Placeholder 2" svg:x="0.9184in" svg:y="1.83854in" svg:width="5.64062in" svg:height="0.90104in" presentation:class="outline" presentation:placeholder="false">
        <draw:text-box>
          <text:list text:style-name="a241">
            <text:list-item>
              <text:p text:style-name="a240" text:class-names="" text:cond-style-name=""><text:span text:style-name="a239" text:class-names="">Click to edit Master text styles</text:span></text:p>
            </text:list-item>
          </text:list>
        </draw:text-box>
        <svg:title/>
        <svg:desc/>
      </draw:frame>
      <draw:frame draw:id="id21" presentation:style-name="a262" draw:name="Content Placeholder 3" svg:x="0.9184in" svg:y="2.73958in" svg:width="5.64062in" svg:height="4.02951in" presentation:class="object" presentation:placeholder="false">
        <draw:text-box>
          <text:list text:style-name="a245">
            <text:list-item>
              <text:p text:style-name="a244" text:class-names="" text:cond-style-name=""><text:span text:style-name="a243" text:class-names="">click to edit Master text styles</text:span></text:p>
            </text:list-item>
          </text:list>
          <text:list text:style-name="a248">
            <text:list-item>
              <text:list text:style-name="a248">
                <text:list-item>
                  <text:p text:style-name="a247" text:class-names="" text:cond-style-name=""><text:span text:style-name="a246" text:class-names="">second level</text:span></text:p>
                </text:list-item>
              </text:list>
            </text:list-item>
          </text:list>
          <text:list text:style-name="a251">
            <text:list-item>
              <text:list text:style-name="a251">
                <text:list-item>
                  <text:list text:style-name="a251">
                    <text:list-item>
                      <text:p text:style-name="a250" text:class-names="" text:cond-style-name=""><text:span text:style-name="a249" text:class-names="">third level</text:span></text:p>
                    </text:list-item>
                  </text:list>
                </text:list-item>
              </text:list>
            </text:list-item>
          </text:list>
          <text:list text:style-name="a254">
            <text:list-item>
              <text:list text:style-name="a254">
                <text:list-item>
                  <text:list text:style-name="a254">
                    <text:list-item>
                      <text:list text:style-name="a254">
                        <text:list-item>
                          <text:p text:style-name="a253" text:class-names="" text:cond-style-name=""><text:span text:style-name="a252" text:class-names="">fourth level</text:span></text:p>
                        </text:list-item>
                      </text:list>
                    </text:list-item>
                  </text:list>
                </text:list-item>
              </text:list>
            </text:list-item>
          </text:list>
          <text:list text:style-name="a258">
            <text:list-item>
              <text:list text:style-name="a258">
                <text:list-item>
                  <text:list text:style-name="a258">
                    <text:list-item>
                      <text:list text:style-name="a258">
                        <text:list-item>
                          <text:list text:style-name="a258">
                            <text:list-item>
                              <text:p text:style-name="a257" text:class-names="" text:cond-style-name=""><text:span text:style-name="a255" text:class-names="">fifth level</text:span><text:span text:style-name="a256" text:class-names=""/></text:p>
                            </text:list-item>
                          </text:list>
                        </text:list-item>
                      </text:list>
                    </text:list-item>
                  </text:list>
                </text:list-item>
              </text:list>
            </text:list-item>
          </text:list>
          <text:list text:style-name="a261">
            <text:list-item>
              <text:list text:style-name="a261">
                <text:list-item>
                  <text:list text:style-name="a261">
                    <text:list-item>
                      <text:list text:style-name="a261">
                        <text:list-item>
                          <text:list text:style-name="a261">
                            <text:list-item>
                              <text:p text:style-name="a260" text:class-names="" text:cond-style-name=""><text:span text:style-name="a259" text:class-names=""/></text:p>
                            </text:list-item>
                          </text:list>
                        </text:list-item>
                      </text:list>
                    </text:list-item>
                  </text:list>
                </text:list-item>
              </text:list>
            </text:list-item>
          </text:list>
        </draw:text-box>
        <svg:title/>
        <svg:desc/>
      </draw:frame>
      <draw:frame draw:id="id22" presentation:style-name="a266" draw:name="Text Placeholder 4" svg:x="6.75in" svg:y="1.83854in" svg:width="5.6684in" svg:height="0.90104in" presentation:class="outline" presentation:placeholder="false">
        <draw:text-box>
          <text:list text:style-name="a265">
            <text:list-item>
              <text:p text:style-name="a264" text:class-names="" text:cond-style-name=""><text:span text:style-name="a263" text:class-names="">Click to edit Master text styles</text:span></text:p>
            </text:list-item>
          </text:list>
        </draw:text-box>
        <svg:title/>
        <svg:desc/>
      </draw:frame>
      <draw:frame draw:id="id23" presentation:style-name="a286" draw:name="Content Placeholder 5" svg:x="6.75in" svg:y="2.73958in" svg:width="5.6684in" svg:height="4.02951in" presentation:class="object" presentation:placeholder="false">
        <draw:text-box>
          <text:list text:style-name="a269">
            <text:list-item>
              <text:p text:style-name="a268" text:class-names="" text:cond-style-name=""><text:span text:style-name="a267" text:class-names="">click to edit Master text styles</text:span></text:p>
            </text:list-item>
          </text:list>
          <text:list text:style-name="a272">
            <text:list-item>
              <text:list text:style-name="a272">
                <text:list-item>
                  <text:p text:style-name="a271" text:class-names="" text:cond-style-name=""><text:span text:style-name="a270" text:class-names="">second level</text:span></text:p>
                </text:list-item>
              </text:list>
            </text:list-item>
          </text:list>
          <text:list text:style-name="a275">
            <text:list-item>
              <text:list text:style-name="a275">
                <text:list-item>
                  <text:list text:style-name="a275">
                    <text:list-item>
                      <text:p text:style-name="a274" text:class-names="" text:cond-style-name=""><text:span text:style-name="a273" text:class-names="">third level</text:span></text:p>
                    </text:list-item>
                  </text:list>
                </text:list-item>
              </text:list>
            </text:list-item>
          </text:list>
          <text:list text:style-name="a278">
            <text:list-item>
              <text:list text:style-name="a278">
                <text:list-item>
                  <text:list text:style-name="a278">
                    <text:list-item>
                      <text:list text:style-name="a278">
                        <text:list-item>
                          <text:p text:style-name="a277" text:class-names="" text:cond-style-name=""><text:span text:style-name="a276" text:class-names="">fourth level</text:span></text:p>
                        </text:list-item>
                      </text:list>
                    </text:list-item>
                  </text:list>
                </text:list-item>
              </text:list>
            </text:list-item>
          </text:list>
          <text:list text:style-name="a282">
            <text:list-item>
              <text:list text:style-name="a282">
                <text:list-item>
                  <text:list text:style-name="a282">
                    <text:list-item>
                      <text:list text:style-name="a282">
                        <text:list-item>
                          <text:list text:style-name="a282">
                            <text:list-item>
                              <text:p text:style-name="a281" text:class-names="" text:cond-style-name=""><text:span text:style-name="a279" text:class-names="">fifth level</text:span><text:span text:style-name="a280" text:class-names=""/></text:p>
                            </text:list-item>
                          </text:list>
                        </text:list-item>
                      </text:list>
                    </text:list-item>
                  </text:list>
                </text:list-item>
              </text:list>
            </text:list-item>
          </text:list>
          <text:list text:style-name="a285">
            <text:list-item>
              <text:list text:style-name="a285">
                <text:list-item>
                  <text:list text:style-name="a285">
                    <text:list-item>
                      <text:list text:style-name="a285">
                        <text:list-item>
                          <text:list text:style-name="a285">
                            <text:list-item>
                              <text:p text:style-name="a284" text:class-names="" text:cond-style-name=""><text:span text:style-name="a283" text:class-names=""/></text:p>
                            </text:list-item>
                          </text:list>
                        </text:list-item>
                      </text:list>
                    </text:list-item>
                  </text:list>
                </text:list-item>
              </text:list>
            </text:list-item>
          </text:list>
        </draw:text-box>
        <svg:title/>
        <svg:desc/>
      </draw:frame>
      <draw:frame draw:id="id24" presentation:style-name="a289" draw:name="Title 9" svg:x="0.67362in" svg:y="0.19621in" svg:width="12.1652in" svg:height="1.06366in" presentation:class="title" presentation:placeholder="false">
        <draw:text-box>
          <text:p text:style-name="a288" text:class-names="" text:cond-style-name=""><text:span text:style-name="a287" text:class-names="">Click to edit Master title style</text:span></text:p>
        </draw:text-box>
        <svg:title/>
        <svg:desc/>
      </draw:frame>
      <draw:frame draw:id="id25" presentation:style-name="a293" draw:name="Footer Placeholder 12" svg:x="0.91667in" svg:y="7.04161in" svg:width="10.94445in" svg:height="0.39764in" presentation:class="footer" presentation:placeholder="false">
        <draw:text-box>
          <text:p text:style-name="a292" text:class-names="" text:cond-style-name=""><text:span text:style-name="a290" text:class-names="">HIV in England: 2025 slide set (version 1.0, published 7 October 2025)</text:span><text:span text:style-name="a291" text:class-names=""/></text:p>
        </draw:text-box>
        <svg:title/>
        <svg:desc/>
      </draw:frame>
      <draw:frame draw:id="id26" presentation:style-name="a296" draw:name="Slide Number Placeholder 13" svg:x="0.14286in" svg:y="7.04161in" svg:width="0.65216in" svg:height="0.39931in" presentation:class="page-number" presentation:placeholder="false">
        <draw:text-box>
          <text:p text:style-name="a295" text:class-names="" text:cond-style-name=""><text:span text:style-name="a294" text:class-names=""><text:page-number style:num-format="1" text:fixed="false"/></text:span></text:p>
        </draw:text-box>
        <svg:title/>
        <svg:desc/>
      </draw:frame>
      <presentation:notes style:page-layout-name="pageLayout2" draw:style-name="a327">
        <draw:frame draw:id="id4" presentation:style-name="a299" draw:name="Header Placeholder 1" svg:x="0in" svg:y="0in" svg:width="3.25in" svg:height="0.50174in" presentation:class="header" presentation:placeholder="false">
          <draw:text-box>
            <text:p text:style-name="a298" text:class-names="" text:cond-style-name=""><text:span text:style-name="a297" text:class-names=""/></text:p>
          </draw:text-box>
          <svg:title/>
          <svg:desc/>
        </draw:frame>
        <draw:frame draw:id="id5" presentation:style-name="a303" draw:name="Date Placeholder 2" svg:x="4.24826in" svg:y="0in" svg:width="3.25in" svg:height="0.50174in" presentation:class="date-time" presentation:placeholder="false">
          <draw:text-box>
            <text:p text:style-name="a302" text:class-names="" text:cond-style-name=""><text:span text:style-name="a300" text:class-names=""><text:date text:fixed="false" style:data-style-name="a301">12/11/2025</text:date></text:span></text:p>
          </draw:text-box>
          <svg:title/>
          <svg:desc/>
        </draw:frame>
        <draw:page-thumbnail svg:x="0.75in" svg:y="1.25in" svg:width="6in" svg:height="3.375in" presentation:class="page" draw:id="id6" presentation:style-name="a304" draw:name="Slide Image Placeholder 3">
          <svg:title/>
          <svg:desc/>
        </draw:page-thumbnail>
        <draw:frame draw:id="id7" presentation:style-name="a320" draw:name="Notes Placeholder 4" svg:x="0.75in" svg:y="4.8125in" svg:width="6in" svg:height="3.9375in" presentation:class="notes" presentation:placeholder="false">
          <draw:text-box>
            <text:p text:style-name="a306" text:class-names="" text:cond-style-name=""><text:span text:style-name="a305" text:class-names="">Click to edit Master text styles</text:span></text:p>
            <text:list text:style-name="a309">
              <text:list-item>
                <text:list text:style-name="a309">
                  <text:list-item>
                    <text:p text:style-name="a308" text:class-names="" text:cond-style-name=""><text:span text:style-name="a307" text:class-names="">Second level</text:span></text:p>
                  </text:list-item>
                </text:list>
              </text:list-item>
            </text:list>
            <text:list text:style-name="a312">
              <text:list-item>
                <text:list text:style-name="a312">
                  <text:list-item>
                    <text:list text:style-name="a312">
                      <text:list-item>
                        <text:p text:style-name="a311" text:class-names="" text:cond-style-name=""><text:span text:style-name="a310" text:class-names="">Third level</text:span></text:p>
                      </text:list-item>
                    </text:list>
                  </text:list-item>
                </text:list>
              </text:list-item>
            </text:list>
            <text:list text:style-name="a315">
              <text:list-item>
                <text:list text:style-name="a315">
                  <text:list-item>
                    <text:list text:style-name="a315">
                      <text:list-item>
                        <text:list text:style-name="a315">
                          <text:list-item>
                            <text:p text:style-name="a314" text:class-names="" text:cond-style-name=""><text:span text:style-name="a313" text:class-names="">Fourth level</text:span></text:p>
                          </text:list-item>
                        </text:list>
                      </text:list-item>
                    </text:list>
                  </text:list-item>
                </text:list>
              </text:list-item>
            </text:list>
            <text:list text:style-name="a319">
              <text:list-item>
                <text:list text:style-name="a319">
                  <text:list-item>
                    <text:list text:style-name="a319">
                      <text:list-item>
                        <text:list text:style-name="a319">
                          <text:list-item>
                            <text:list text:style-name="a319">
                              <text:list-item>
                                <text:p text:style-name="a318" text:class-names="" text:cond-style-name=""><text:span text:style-name="a316" text:class-names="">Fifth level</text:span><text:span text:style-name="a317" text:class-names=""/></text:p>
                              </text:list-item>
                            </text:list>
                          </text:list-item>
                        </text:list>
                      </text:list-item>
                    </text:list>
                  </text:list-item>
                </text:list>
              </text:list-item>
            </text:list>
          </draw:text-box>
          <svg:title/>
          <svg:desc/>
        </draw:frame>
        <draw:frame draw:id="id8" presentation:style-name="a323" draw:name="Footer Placeholder 5" svg:x="0in" svg:y="9.49826in" svg:width="3.25in" svg:height="0.50174in" presentation:class="footer" presentation:placeholder="false">
          <draw:text-box>
            <text:p text:style-name="a322" text:class-names="" text:cond-style-name=""><text:span text:style-name="a321" text:class-names=""/></text:p>
          </draw:text-box>
          <svg:title/>
          <svg:desc/>
        </draw:frame>
        <draw:frame draw:id="id9" presentation:style-name="a326" draw:name="Slide Number Placeholder 6" svg:x="4.24826in" svg:y="9.49826in" svg:width="3.25in" svg:height="0.50174in" presentation:class="page-number" presentation:placeholder="false">
          <draw:text-box>
            <text:p text:style-name="a325" text:class-names="" text:cond-style-name=""><text:span text:style-name="a324" text:class-names=""><text:page-number style:num-format="1" text:fixed="false"/></text:span></text:p>
          </draw:text-box>
          <svg:title/>
          <svg:desc/>
        </draw:frame>
      </presentation:notes>
    </style:master-page>
    <style:master-page style:name="Master1-Layout5-titleOnly-Title-Only" style:page-layout-name="pageLayout1" draw:style-name="a329">
      <draw:frame draw:id="id27" presentation:style-name="a333" draw:name="Title 1" svg:x="0.67362in" svg:y="0.19621in" svg:width="12.1652in" svg:height="1.06366in" presentation:class="title" presentation:placeholder="false">
        <draw:text-box>
          <text:p text:style-name="a332" text:class-names="" text:cond-style-name=""><text:span text:style-name="a330" text:class-names="">Click to edit Master title style</text:span><text:span text:style-name="a331" text:class-names=""/></text:p>
        </draw:text-box>
        <svg:title/>
        <svg:desc/>
      </draw:frame>
      <draw:frame draw:id="id28" presentation:style-name="a337" draw:name="Footer Placeholder 7" svg:x="0.91667in" svg:y="7.04161in" svg:width="10.94445in" svg:height="0.39764in" presentation:class="footer" presentation:placeholder="false">
        <draw:text-box>
          <text:p text:style-name="a336" text:class-names="" text:cond-style-name=""><text:span text:style-name="a334" text:class-names="">HIV in England: 2025 slide set (version 1.0, published 7 October 2025)</text:span><text:span text:style-name="a335" text:class-names=""/></text:p>
        </draw:text-box>
        <svg:title/>
        <svg:desc/>
      </draw:frame>
      <draw:frame draw:id="id29" presentation:style-name="a340" draw:name="Slide Number Placeholder 8" svg:x="0.14286in" svg:y="7.04161in" svg:width="0.65216in" svg:height="0.39931in" presentation:class="page-number" presentation:placeholder="false">
        <draw:text-box>
          <text:p text:style-name="a339" text:class-names="" text:cond-style-name=""><text:span text:style-name="a338" text:class-names=""><text:page-number style:num-format="1" text:fixed="false"/></text:span></text:p>
        </draw:text-box>
        <svg:title/>
        <svg:desc/>
      </draw:frame>
      <presentation:notes style:page-layout-name="pageLayout2" draw:style-name="a371">
        <draw:frame draw:id="id4" presentation:style-name="a343" draw:name="Header Placeholder 1" svg:x="0in" svg:y="0in" svg:width="3.25in" svg:height="0.50174in" presentation:class="header" presentation:placeholder="false">
          <draw:text-box>
            <text:p text:style-name="a342" text:class-names="" text:cond-style-name=""><text:span text:style-name="a341" text:class-names=""/></text:p>
          </draw:text-box>
          <svg:title/>
          <svg:desc/>
        </draw:frame>
        <draw:frame draw:id="id5" presentation:style-name="a347" draw:name="Date Placeholder 2" svg:x="4.24826in" svg:y="0in" svg:width="3.25in" svg:height="0.50174in" presentation:class="date-time" presentation:placeholder="false">
          <draw:text-box>
            <text:p text:style-name="a346" text:class-names="" text:cond-style-name=""><text:span text:style-name="a344" text:class-names=""><text:date text:fixed="false" style:data-style-name="a345">12/11/2025</text:date></text:span></text:p>
          </draw:text-box>
          <svg:title/>
          <svg:desc/>
        </draw:frame>
        <draw:page-thumbnail svg:x="0.75in" svg:y="1.25in" svg:width="6in" svg:height="3.375in" presentation:class="page" draw:id="id6" presentation:style-name="a348" draw:name="Slide Image Placeholder 3">
          <svg:title/>
          <svg:desc/>
        </draw:page-thumbnail>
        <draw:frame draw:id="id7" presentation:style-name="a364" draw:name="Notes Placeholder 4" svg:x="0.75in" svg:y="4.8125in" svg:width="6in" svg:height="3.9375in" presentation:class="notes" presentation:placeholder="false">
          <draw:text-box>
            <text:p text:style-name="a350" text:class-names="" text:cond-style-name=""><text:span text:style-name="a349" text:class-names="">Click to edit Master text styles</text:span></text:p>
            <text:list text:style-name="a353">
              <text:list-item>
                <text:list text:style-name="a353">
                  <text:list-item>
                    <text:p text:style-name="a352" text:class-names="" text:cond-style-name=""><text:span text:style-name="a351" text:class-names="">Second level</text:span></text:p>
                  </text:list-item>
                </text:list>
              </text:list-item>
            </text:list>
            <text:list text:style-name="a356">
              <text:list-item>
                <text:list text:style-name="a356">
                  <text:list-item>
                    <text:list text:style-name="a356">
                      <text:list-item>
                        <text:p text:style-name="a355" text:class-names="" text:cond-style-name=""><text:span text:style-name="a354" text:class-names="">Third level</text:span></text:p>
                      </text:list-item>
                    </text:list>
                  </text:list-item>
                </text:list>
              </text:list-item>
            </text:list>
            <text:list text:style-name="a359">
              <text:list-item>
                <text:list text:style-name="a359">
                  <text:list-item>
                    <text:list text:style-name="a359">
                      <text:list-item>
                        <text:list text:style-name="a359">
                          <text:list-item>
                            <text:p text:style-name="a358" text:class-names="" text:cond-style-name=""><text:span text:style-name="a357" text:class-names="">Fourth level</text:span></text:p>
                          </text:list-item>
                        </text:list>
                      </text:list-item>
                    </text:list>
                  </text:list-item>
                </text:list>
              </text:list-item>
            </text:list>
            <text:list text:style-name="a363">
              <text:list-item>
                <text:list text:style-name="a363">
                  <text:list-item>
                    <text:list text:style-name="a363">
                      <text:list-item>
                        <text:list text:style-name="a363">
                          <text:list-item>
                            <text:list text:style-name="a363">
                              <text:list-item>
                                <text:p text:style-name="a362" text:class-names="" text:cond-style-name=""><text:span text:style-name="a360" text:class-names="">Fifth level</text:span><text:span text:style-name="a361" text:class-names=""/></text:p>
                              </text:list-item>
                            </text:list>
                          </text:list-item>
                        </text:list>
                      </text:list-item>
                    </text:list>
                  </text:list-item>
                </text:list>
              </text:list-item>
            </text:list>
          </draw:text-box>
          <svg:title/>
          <svg:desc/>
        </draw:frame>
        <draw:frame draw:id="id8" presentation:style-name="a367" draw:name="Footer Placeholder 5" svg:x="0in" svg:y="9.49826in" svg:width="3.25in" svg:height="0.50174in" presentation:class="footer" presentation:placeholder="false">
          <draw:text-box>
            <text:p text:style-name="a366" text:class-names="" text:cond-style-name=""><text:span text:style-name="a365" text:class-names=""/></text:p>
          </draw:text-box>
          <svg:title/>
          <svg:desc/>
        </draw:frame>
        <draw:frame draw:id="id9" presentation:style-name="a370" draw:name="Slide Number Placeholder 6" svg:x="4.24826in" svg:y="9.49826in" svg:width="3.25in" svg:height="0.50174in" presentation:class="page-number" presentation:placeholder="false">
          <draw:text-box>
            <text:p text:style-name="a369" text:class-names="" text:cond-style-name=""><text:span text:style-name="a368" text:class-names=""><text:page-number style:num-format="1" text:fixed="false"/></text:span></text:p>
          </draw:text-box>
          <svg:title/>
          <svg:desc/>
        </draw:frame>
      </presentation:notes>
    </style:master-page>
    <style:master-page style:name="Master1-Layout6-cust-Title" style:page-layout-name="pageLayout1" draw:style-name="a373">
      <draw:frame draw:id="id30" presentation:style-name="a377" draw:name="Title 1" svg:x="0.56097in" svg:y="2.76537in" svg:width="11.46284in" svg:height="2.61111in" presentation:class="title" presentation:placeholder="false">
        <draw:text-box>
          <text:p text:style-name="a376" text:class-names="" text:cond-style-name=""><text:span text:style-name="a374" text:class-names="">Click to edit Master title style</text:span><text:span text:style-name="a375" text:class-names=""/></text:p>
        </draw:text-box>
        <svg:title/>
        <svg:desc/>
      </draw:frame>
      <draw:frame draw:id="id31" presentation:style-name="a381" draw:name="Subtitle 2" svg:x="0.56097in" svg:y="5.56123in" svg:width="11.46284in" svg:height="0.83673in" presentation:class="subtitle" presentation:placeholder="false">
        <draw:text-box>
          <text:p text:style-name="a380" text:class-names="" text:cond-style-name=""><text:span text:style-name="a378" text:class-names="">Click to edit Master subtitle style</text:span><text:span text:style-name="a379" text:class-names=""/></text:p>
        </draw:text-box>
        <svg:title/>
        <svg:desc/>
      </draw:frame>
      <presentation:notes style:page-layout-name="pageLayout2" draw:style-name="a412">
        <draw:frame draw:id="id4" presentation:style-name="a384" draw:name="Header Placeholder 1" svg:x="0in" svg:y="0in" svg:width="3.25in" svg:height="0.50174in" presentation:class="header" presentation:placeholder="false">
          <draw:text-box>
            <text:p text:style-name="a383" text:class-names="" text:cond-style-name=""><text:span text:style-name="a382" text:class-names=""/></text:p>
          </draw:text-box>
          <svg:title/>
          <svg:desc/>
        </draw:frame>
        <draw:frame draw:id="id5" presentation:style-name="a388" draw:name="Date Placeholder 2" svg:x="4.24826in" svg:y="0in" svg:width="3.25in" svg:height="0.50174in" presentation:class="date-time" presentation:placeholder="false">
          <draw:text-box>
            <text:p text:style-name="a387" text:class-names="" text:cond-style-name=""><text:span text:style-name="a385" text:class-names=""><text:date text:fixed="false" style:data-style-name="a386">12/11/2025</text:date></text:span></text:p>
          </draw:text-box>
          <svg:title/>
          <svg:desc/>
        </draw:frame>
        <draw:page-thumbnail svg:x="0.75in" svg:y="1.25in" svg:width="6in" svg:height="3.375in" presentation:class="page" draw:id="id6" presentation:style-name="a389" draw:name="Slide Image Placeholder 3">
          <svg:title/>
          <svg:desc/>
        </draw:page-thumbnail>
        <draw:frame draw:id="id7" presentation:style-name="a405" draw:name="Notes Placeholder 4" svg:x="0.75in" svg:y="4.8125in" svg:width="6in" svg:height="3.9375in" presentation:class="notes" presentation:placeholder="false">
          <draw:text-box>
            <text:p text:style-name="a391" text:class-names="" text:cond-style-name=""><text:span text:style-name="a390" text:class-names="">Click to edit Master text styles</text:span></text:p>
            <text:list text:style-name="a394">
              <text:list-item>
                <text:list text:style-name="a394">
                  <text:list-item>
                    <text:p text:style-name="a393" text:class-names="" text:cond-style-name=""><text:span text:style-name="a392" text:class-names="">Second level</text:span></text:p>
                  </text:list-item>
                </text:list>
              </text:list-item>
            </text:list>
            <text:list text:style-name="a397">
              <text:list-item>
                <text:list text:style-name="a397">
                  <text:list-item>
                    <text:list text:style-name="a397">
                      <text:list-item>
                        <text:p text:style-name="a396" text:class-names="" text:cond-style-name=""><text:span text:style-name="a395" text:class-names="">Third level</text:span></text:p>
                      </text:list-item>
                    </text:list>
                  </text:list-item>
                </text:list>
              </text:list-item>
            </text:list>
            <text:list text:style-name="a400">
              <text:list-item>
                <text:list text:style-name="a400">
                  <text:list-item>
                    <text:list text:style-name="a400">
                      <text:list-item>
                        <text:list text:style-name="a400">
                          <text:list-item>
                            <text:p text:style-name="a399" text:class-names="" text:cond-style-name=""><text:span text:style-name="a398" text:class-names="">Fourth level</text:span></text:p>
                          </text:list-item>
                        </text:list>
                      </text:list-item>
                    </text:list>
                  </text:list-item>
                </text:list>
              </text:list-item>
            </text:list>
            <text:list text:style-name="a404">
              <text:list-item>
                <text:list text:style-name="a404">
                  <text:list-item>
                    <text:list text:style-name="a404">
                      <text:list-item>
                        <text:list text:style-name="a404">
                          <text:list-item>
                            <text:list text:style-name="a404">
                              <text:list-item>
                                <text:p text:style-name="a403" text:class-names="" text:cond-style-name=""><text:span text:style-name="a401" text:class-names="">Fifth level</text:span><text:span text:style-name="a402" text:class-names=""/></text:p>
                              </text:list-item>
                            </text:list>
                          </text:list-item>
                        </text:list>
                      </text:list-item>
                    </text:list>
                  </text:list-item>
                </text:list>
              </text:list-item>
            </text:list>
          </draw:text-box>
          <svg:title/>
          <svg:desc/>
        </draw:frame>
        <draw:frame draw:id="id8" presentation:style-name="a408" draw:name="Footer Placeholder 5" svg:x="0in" svg:y="9.49826in" svg:width="3.25in" svg:height="0.50174in" presentation:class="footer" presentation:placeholder="false">
          <draw:text-box>
            <text:p text:style-name="a407" text:class-names="" text:cond-style-name=""><text:span text:style-name="a406" text:class-names=""/></text:p>
          </draw:text-box>
          <svg:title/>
          <svg:desc/>
        </draw:frame>
        <draw:frame draw:id="id9" presentation:style-name="a411" draw:name="Slide Number Placeholder 6" svg:x="4.24826in" svg:y="9.49826in" svg:width="3.25in" svg:height="0.50174in" presentation:class="page-number" presentation:placeholder="false">
          <draw:text-box>
            <text:p text:style-name="a410" text:class-names="" text:cond-style-name=""><text:span text:style-name="a409" text:class-names=""><text:page-number style:num-format="1" text:fixed="false"/></text:span></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HIV in England 2025 slide set</dc:title>
    <dc:subject>Sexual health</dc:subject>
    <meta:keyword>HIV; AIDS; England; HARS; new HIV diagnoses; late HIV diagnoses; HIV care; HIV testing; PrEP; PEP; STI; sexual health</meta:keyword>
    <meta:initial-creator>UKHSA</meta:initial-creator>
    <dc:creator>Sarah Murdoch</dc:creator>
    <meta:creation-date>2021-10-04T15:24:10Z</meta:creation-date>
    <dc:date>2025-12-11T15:43:07Z</dc:date>
    <meta:print-date>2021-08-09T14:01:33Z</meta:print-date>
    <meta:template xlink:href="UKHSA%20Presentation%20template%202" xlink:type="simple"/>
    <meta:editing-cycles>1</meta:editing-cycles>
    <meta:editing-duration>PT213S</meta:editing-duration>
    <meta:user-defined meta:name="ContentTypeId">0x0101007535D6F4248B6E40995E80FA20C023B0</meta:user-defined>
    <meta:user-defined meta:name="MediaServiceImageTags"/>
    <meta:user-defined meta:name="xd_ProgID"/>
    <meta:user-defined meta:name="ComplianceAssetId"/>
    <meta:user-defined meta:name="TemplateUrl"/>
    <meta:user-defined meta:name="_ExtendedDescription"/>
    <meta:user-defined meta:name="TriggerFlowInfo"/>
    <meta:user-defined meta:name="xd_Signature" meta:value-type="boolean">false</meta:user-defined>
    <meta:document-statistic meta:paragraph-count="558" meta:word-count="8780"/>
  </office:meta>
</office:document-meta>
</file>