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eg" manifest:media-type="image/jpeg"/>
  <manifest:file-entry manifest:full-path="media/image2.jpeg" manifest:media-type="image/jpeg"/>
  <manifest:file-entry manifest:full-path="media/image3.png" manifest:media-type="image/png"/>
  <manifest:file-entry manifest:full-path="media/image4.jpeg" manifest:media-type="image/jpe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svg" manifest:media-type=""/>
  <manifest:file-entry manifest:full-path="media/image14.svg" manifest:media-type=""/>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settings.xml" manifest:media-type="text/xml"/>
  <manifest:file-entry manifest:full-path="styles.xml" manifest:media-type="text/xml"/>
  <manifest:file-entry manifest:full-path="media/image23.emf" manifest:media-type=""/>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text" style:name="a133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40">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1">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resentation" style:name="a18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3">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5">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7">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8">
      <style:paragraph-properties fo:line-height="100%" fo:text-align="left" style:tab-stop-distance="0.74998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43">
      <style:graphic-properties draw:fill="none" draw:stroke="solid" svg:stroke-width="0.01389in" svg:stroke-color="#000000" svg:stroke-opacity="100%"/>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4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9">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2">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4">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5">
      <style:paragraph-properties fo:line-height="100%" fo:text-align="left" style:tab-stop-distance="0.74998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7">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01">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7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3">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graphic" style:name="a704" style:parent-style-name="Graphics">
      <style:graphic-properties draw:fill="none" draw:stroke="none"/>
    </style:style>
    <style:style style:family="text" style:name="a70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5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5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5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8">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86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9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1">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2">
      <style:paragraph-properties fo:line-height="100%" fo:text-align="left" style:tab-stop-distance="0.74998in" fo:margin-left="0.3941in" fo:margin-right="0in" fo:text-indent="-0.3941in" fo:margin-top="0.10417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9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6">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9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8">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69">
      <style:paragraph-properties fo:line-height="100%" fo:text-align="left" style:tab-stop-distance="0.74998in" fo:margin-left="0.3941in" fo:margin-right="0in" fo:text-indent="-0.3941in" fo:margin-top="0.10417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11">
      <style:graphic-properties draw:fill="none" draw:stroke="solid" svg:stroke-width="0.01389in" svg:stroke-color="#000000" svg:stroke-opacity="100%" draw:stroke-linejoin="miter"/>
    </style:style>
    <style:style style:family="text" style:name="a71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71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9">
      <style:text-properties fo:font-variant="normal" fo:text-transform="none" fo:color="#a4262c" style:text-line-through-type="none" style:text-line-through-style="none" style:text-line-through-width="auto" style:text-line-through-color="font-color" style:text-position="0% 100%" fo:font-family="WordVisi_MSFontServic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6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366">
      <style:graphic-properties draw:fill="none" draw:stroke="solid" svg:stroke-width="0.01389in" svg:stroke-color="#000000" svg:stroke-opacity="100%"/>
    </style:style>
    <style:style style:family="text" style:name="a13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9">
      <style:paragraph-properties fo:line-height="100%" fo:text-align="left" style:tab-stop-distance="1in" fo:margin-left="0in" fo:margin-right="0in" fo:text-indent="0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2">
      <style:paragraph-properties fo:line-height="100%" fo:text-align="left" style:tab-stop-distance="0.74998in" fo:margin-left="0in" fo:margin-right="0in" fo:text-indent="0in" fo:margin-top="0.10417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5">
      <style:paragraph-properties fo:line-height="110%" fo:text-align="left" style:tab-stop-distance="0.74998in" fo:margin-left="0.1875in" fo:margin-right="0in" fo:text-indent="-0.1875in" fo:margin-top="0in" fo:margin-bottom="0.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7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0">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1">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2">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3">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5">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7">
      <style:text-properties fo:font-variant="normal" fo:text-transform="none" fo:color="#a4262c" style:text-line-through-type="single" style:text-line-through-style="solid"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8">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4">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7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79">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8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885">
      <style:graphic-properties draw:fill="none" draw:stroke="solid" svg:stroke-width="0.01389in" svg:stroke-color="#000000" svg:stroke-opacity="100%"/>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06">
      <style:graphic-properties draw:fill="none" draw:stroke="solid" svg:stroke-width="0.01389in" svg:stroke-color="#000000" svg:stroke-opacity="100%"/>
    </style:style>
    <style:style style:family="paragraph" style:name="a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38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382">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84">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8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8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8">
      <style:paragraph-properties fo:line-height="100%" fo:text-align="left" style:tab-stop-distance="1in" fo:margin-left="0.3941in" fo:margin-right="0in" fo:text-indent="-0.394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0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4">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8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7">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8">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1">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42">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714">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1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45">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46">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7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1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48">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719">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0">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Arial" style:font-family-asian="Times New Roman" style:font-family-complex="Arial" style:font-family-generic="swiss" style:font-family-generic-asian="roman"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5">
      <style:text-properties fo:font-variant="normal" fo:text-transform="none" fo:color="#000000" style:text-line-through-type="none" style:text-line-through-style="none" style:text-line-through-width="auto" style:text-line-through-color="font-color" style:text-position="0% 100%" fo:font-family="Arial" style:font-family-asian="Times New Roman" style:font-family-complex="Arial" style:font-family-generic="swiss" style:font-family-generic-asian="roman"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7">
      <style:paragraph-properties fo:line-height="100%" fo:text-align="left" style:tab-stop-distance="1in" fo:margin-left="0.3941in" fo:margin-right="0in" fo:text-indent="-0.3941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9">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drawing-page" style:name="a12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1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12">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4">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215">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1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8">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19">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2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2">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2">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23">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5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4">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4">
      <style:paragraph-properties fo:line-height="100%" fo:text-align="left" style:tab-stop-distance="1in" fo:margin-left="0.3941in" fo:margin-right="0in" fo:text-indent="-0.3941in" fo:margin-top="0in" fo:margin-bottom="0.16667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5">
      <style:paragraph-properties fo:line-height="100%" fo:text-align="left" style:tab-stop-distance="1in" fo:margin-left="0.3941in" fo:margin-right="0in" fo:text-indent="-0.394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6">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28">
      <style:paragraph-properties fo:line-height="100%" fo:text-align="left" style:tab-stop-distance="1in" fo:margin-left="0.3125in" fo:margin-right="0in" fo:text-indent="-0.31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9">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20">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223" style:parent-style-name="Graphics">
      <style:graphic-properties draw:fill="none" draw:stroke="none"/>
    </style:style>
    <style:style style:family="text" style:name="a12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2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30">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2">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762">
      <style:paragraph-properties fo:line-height="100%" fo:text-align="left" style:tab-stop-distance="1in" fo:margin-left="0.3941in" fo:margin-right="0in" fo:text-indent="-0.3941in" fo:margin-top="0in" fo:margin-bottom="0.2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4">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graphic" style:name="a173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Arial" style:font-family-asian="Calibri" style:font-family-generic="swiss" style:font-family-generic-asian="swiss" style:font-pitch="variable" style:font-pitch-asian="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3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Arial" style:font-family-asian="Calibri" style:font-family-generic="swiss" style:font-family-generic-asian="swiss" style:font-pitch="variable" style:font-pitch-asian="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38">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7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9" style:parent-style-name="Graphics">
      <style:graphic-properties draw:fill="none" draw:stroke="none"/>
    </style:style>
    <style:style style:family="graphic" style:name="a769">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presentation" style:name="a1230">
      <style:graphic-properties draw:fill="none" draw:stroke="solid" svg:stroke-width="0.01389in" svg:stroke-color="#000000" svg:stroke-opacity="100%" draw:stroke-linejoin="miter"/>
    </style:style>
    <style:style style:family="text" style:name="a123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12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5">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3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0">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770" style:parent-style-name="Graphics">
      <style:graphic-properties draw:fill="none" draw:stroke="none"/>
    </style:style>
    <style:style style:family="paragraph" style:name="a17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42">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772">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43" style:parent-style-name="Graphics">
      <style:graphic-properties draw:fill="none" draw:stroke="none"/>
    </style:style>
    <style:style style:family="paragraph" style:name="a7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74">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17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5" style:parent-style-name="Graphics">
      <style:graphic-properties draw:fill="none" fo:clip="rect(0.11445in, 0in, 0in, 0in)" draw:stroke="none"/>
    </style:style>
    <style:style style:family="graphic" style:name="a17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7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7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50">
      <style:graphic-properties draw:fill="none" draw:stroke="solid" svg:stroke-width="0.01389in" svg:stroke-color="#000000" svg:stroke-opacity="100%" draw:stroke-linejoin="miter"/>
    </style:style>
    <style:style style:family="paragraph" style:name="a7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graphic" style:name="a7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52">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2">
      <style:graphic-properties draw:fill="none" draw:stroke="solid" svg:stroke-width="0.01389in" svg:stroke-color="#000000" svg:stroke-opacity="100%" draw:stroke-linejoin="miter"/>
    </style:style>
    <style:style style:family="text" style:name="a175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1754">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4">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5">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7">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9">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2">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4">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60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5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57">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9">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76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0">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1">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1">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3">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4">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4">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5">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6">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7">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98">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9">
      <style:text-properties fo:font-variant="normal" fo:text-transform="none" fo:color="#a4262c" style:text-line-through-type="single" style:text-line-through-style="solid"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611">
      <style:graphic-properties draw:fill="none" draw:stroke="solid" svg:stroke-width="0.01389in" svg:stroke-color="#000000" svg:stroke-opacity="100%" draw:stroke-linejoin="miter"/>
    </style:style>
    <style:style style:family="presentation" style:name="a6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1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61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60">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9">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1">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4">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6">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26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8">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1">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7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4">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5">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7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9">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62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3">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5">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2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70">
      <style:paragraph-properties fo:line-height="100%" fo:text-align="left" style:tab-stop-distance="1in" fo:margin-left="0.3941in" fo:margin-right="0in" fo:text-indent="-0.394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9">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27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7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Arial"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78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3">
      <style:paragraph-properties fo:line-height="100%" fo:text-align="left" style:tab-stop-distance="1in" fo:margin-left="0.375in" fo:margin-right="0in" fo:text-indent="-0.375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6">
      <style:paragraph-properties fo:line-height="100%" fo:text-align="left" style:tab-stop-distance="1in" fo:margin-left="0.375in" fo:margin-right="0in" fo:text-indent="-0.375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9">
      <style:paragraph-properties fo:line-height="100%" fo:text-align="left" style:tab-stop-distance="1in" fo:margin-left="0.375in" fo:margin-right="0in" fo:text-indent="-0.375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0">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1">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1">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2">
      <style:text-properties fo:font-variant="normal" fo:text-transform="none" fo:color="#a4262c" style:text-line-through-type="single" style:text-line-through-style="solid"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2">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5">
      <style:text-properties fo:font-variant="normal" fo:text-transform="none" fo:color="#e40046"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8">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0">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2">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text" style:name="a1283">
      <style:text-properties fo:font-variant="normal" fo:text-transform="none" fo:color="#000000" style:text-line-through-type="none" style:text-line-through-style="none" style:text-line-through-width="auto" style:text-line-through-color="font-color" style:text-position="0% 100%" fo:font-family="Arial"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84">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6">
      <style:graphic-properties fo:wrap-option="no-wrap" fo:padding-top="0.05in" fo:padding-bottom="0.05in" fo:padding-left="0.1in" fo:padding-right="0.1in" draw:textarea-vertical-align="top" draw:textarea-horizontal-align="left" draw:fill="none" draw:stroke="none" draw:auto-grow-width="true" draw:auto-grow-height="true"/>
      <style:paragraph-properties style:font-independent-line-spacing="true" style:writing-mode="lr-tb"/>
    </style:style>
    <style:style style:family="graphic" style:name="a1287" style:parent-style-name="Graphics">
      <style:graphic-properties draw:fill="none" draw:stroke="none"/>
    </style:style>
    <style:style style:family="graphic" style:name="a1288" style:parent-style-name="Graphics">
      <style:graphic-properties draw:fill="none" draw:stroke="none"/>
    </style:style>
    <style:style style:family="graphic" style:name="a1289" style:parent-style-name="Graphics">
      <style:graphic-properties draw:fill="none" draw:stroke="none"/>
    </style:style>
    <style:style style:family="text" style:name="a179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2">
      <style:paragraph-properties fo:line-height="100%" fo:text-align="left" style:tab-stop-distance="1in" fo:margin-left="0.375in" fo:margin-right="0in" fo:text-indent="-0.375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94">
      <style:graphic-properties fo:wrap-option="wrap" fo:padding-top="0.0375in" fo:padding-bottom="0.0375in" fo:padding-left="0.075in" fo:padding-right="0.075in" draw:textarea-vertical-align="middle" draw:textarea-horizontal-align="left" draw:fill="none" draw:stroke="none" draw:auto-grow-width="false" draw:auto-grow-height="true"/>
      <style:paragraph-properties style:font-independent-line-spacing="true" style:writing-mode="lr-tb"/>
    </style:style>
    <style:style style:family="paragraph" style:name="a1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7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04">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9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0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10">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0">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1">
      <style:paragraph-properties fo:line-height="100%" fo:text-align="left" style:tab-stop-distance="1in" fo:margin-left="0in" fo:margin-right="0in" fo:text-indent="0in" fo:margin-top="0in" fo:margin-bottom="0.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2">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2">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resentation" style:name="a16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5">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6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61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90" style:parent-style-name="Graphics">
      <style:graphic-properties draw:fill="none" draw:stroke="none"/>
    </style:style>
    <style:style style:family="presentation" style:name="a649">
      <style:graphic-properties draw:fill="none" draw:stroke="solid" svg:stroke-width="0.01389in" svg:stroke-color="#000000" svg:stroke-opacity="100%" draw:stroke-linejoin="miter"/>
    </style:style>
    <style:style style:family="graphic" style:name="a1291" style:parent-style-name="Graphics">
      <style:graphic-properties draw:fill="none" draw:stroke="none"/>
    </style:style>
    <style:style style:family="graphic" style:name="a1292" style:parent-style-name="Graphics">
      <style:graphic-properties draw:fill="none" fo:clip="rect(0in, 0.49221in, 0in, 0in)" draw:stroke="none"/>
    </style:style>
    <style:style style:family="graphic" style:name="a1293" style:parent-style-name="Graphics">
      <style:graphic-properties draw:fill="none" draw:stroke="none"/>
    </style:style>
    <style:style style:family="graphic" style:name="a1294" style:parent-style-name="Graphics">
      <style:graphic-properties draw:fill="none" draw:stroke="none"/>
    </style:style>
    <style:style style:family="graphic" style:name="a1295" style:parent-style-name="Graphics">
      <style:graphic-properties draw:fill="none" draw:stroke="none"/>
    </style:style>
    <style:style style:family="graphic" style:name="a1296" style:parent-style-name="Graphics">
      <style:graphic-properties draw:fill="none" draw:stroke="none"/>
    </style:style>
    <style:style style:family="graphic" style:name="a1297" style:parent-style-name="Graphics">
      <style:graphic-properties draw:fill="none" draw:stroke="none"/>
    </style:style>
    <style:style style:family="presentation" style:name="a1298">
      <style:graphic-properties draw:fill="none" draw:stroke="solid" svg:stroke-width="0.01389in" svg:stroke-color="#000000" svg:stroke-opacity="100%"/>
    </style:style>
    <style:style style:family="text" style:name="a12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0">
      <style:text-properties fo:font-variant="normal" fo:text-transform="none" fo:color="#004c97"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2">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1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11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1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1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0">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2">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65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4">
      <style:paragraph-properties fo:line-height="90%" fo:text-align="left" style:tab-stop-distance="0.74998in" fo:margin-left="0.39236in" fo:margin-right="0in" fo:text-indent="-0.39236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5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56">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27" style:parent-style-name="Graphics">
      <style:graphic-properties draw:fill="none" fo:clip="rect(0in, 0in, 0.44195in, 0in)" draw:stroke="none"/>
    </style:style>
    <style:style style:family="paragraph" style:name="a657">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6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2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121">
      <style:graphic-properties draw:fill="none" draw:stroke="solid" svg:stroke-width="0.01389in" svg:stroke-color="#000000" svg:stroke-opacity="100%"/>
    </style:style>
    <style:style style:family="text" style:name="a112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2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9">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0">
      <style:paragraph-properties fo:line-height="90%" fo:text-align="left" style:tab-stop-distance="0.74998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6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3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63">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6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1635">
      <style:paragraph-properties fo:line-height="90%" fo:text-align="left" style:tab-stop-distance="0.74998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6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3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13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3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34">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6">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13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8">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6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4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1">
      <style:graphic-properties draw:fill="none" draw:stroke="solid" svg:stroke-width="0.01389in" svg:stroke-color="#000000" svg:stroke-opacity="100%"/>
    </style:style>
    <style:style style:family="paragraph" style:name="a16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6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44">
      <style:graphic-properties draw:fill="none" draw:stroke="solid" svg:stroke-width="0.01389in" svg:stroke-color="#000000" svg:stroke-opacity="100%" draw:stroke-linejoin="miter"/>
    </style:style>
    <style:style style:family="text" style:name="a67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7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64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8">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3">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5">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14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4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8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8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5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3">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6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5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85">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drawing-page" style:name="a165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8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7">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7">
      <style:paragraph-properties fo:line-height="100%" fo:text-align="left" style:tab-stop-distance="1in" fo:margin-left="0.3941in" fo:margin-right="0in" fo:text-indent="-0.3941in" fo:margin-top="0in" fo:margin-bottom="0.09722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9">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52">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4">
      <style:graphic-properties fo:wrap-option="wrap" fo:padding-top="0.05in" fo:padding-bottom="0.05in" fo:padding-left="0.1in" fo:padding-right="0.1in" draw:textarea-vertical-align="middle" draw:textarea-horizontal-align="center" draw:fill="solid" draw:fill-color="#e40046" draw:opacity="100%" draw:stroke="solid" svg:stroke-width="0.02778in" svg:stroke-color="#e40046" svg:stroke-opacity="100%" draw:stroke-linejoin="miter" svg:stroke-linecap="butt" draw:auto-grow-width="false" draw:auto-grow-height="false"/>
      <style:paragraph-properties style:font-independent-line-spacing="true" style:writing-mode="lr-tb"/>
    </style:style>
    <style:style style:family="text" style:name="a1155">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57">
      <style:graphic-properties fo:wrap-option="wrap" fo:padding-top="0.05in" fo:padding-bottom="0.05in" fo:padding-left="0.1in" fo:padding-right="0.1in" draw:textarea-vertical-align="middle" draw:textarea-horizontal-align="center" draw:fill="solid" draw:fill-color="#e40046" draw:opacity="100%" draw:stroke="solid" svg:stroke-width="0.02778in" svg:stroke-color="#e40046" svg:stroke-opacity="100%" draw:stroke-linejoin="miter" svg:stroke-linecap="butt" draw:auto-grow-width="false" draw:auto-grow-height="false"/>
      <style:paragraph-properties style:font-independent-line-spacing="true" style:writing-mode="lr-tb"/>
    </style:style>
    <style:style style:family="text" style:name="a1158">
      <style:text-properties fo:font-variant="normal" fo:text-transform="none" fo:color="#ffffff"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9">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1">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left" style:tab-stop-distance="1in" fo:margin-left="0.3941in" fo:margin-right="0in" fo:text-indent="-0.3941in" fo:margin-top="0in" fo:margin-bottom="0.09722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4">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4">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695">
      <style:text-properties fo:font-variant="normal" fo:text-transform="none" fo:color="#000000" style:text-line-through-type="none" style:text-line-through-style="none" style:text-line-through-width="auto" style:text-line-through-color="font-color" style:text-position="0% 100%" fo:font-family="Arial" style:font-family-asian="Calibri" style:font-family-generic="swiss" style:font-family-generic-asian="swiss" style:font-pitch="variable" style:font-pitch-asian="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6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6">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67">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8">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66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9" style:parent-style-name="Graphics">
      <style:graphic-properties draw:fill="none" draw:stroke="none"/>
    </style:style>
    <style:style style:family="graphic" style:name="a1160">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style:paragraph-properties style:font-independent-line-spacing="true" style:writing-mode="lr-tb"/>
    </style:style>
    <style:style style:family="text" style:name="a1161">
      <style:text-properties fo:font-variant="normal" fo:text-transform="none" fo:color="#11175e" style:text-line-through-type="none" style:text-line-through-style="none" style:text-line-through-width="auto" style:text-line-through-color="font-color" style:text-position="0% 100%" fo:font-family="Agency FB" style:font-family-asian="ヒラギノ角ゴ Pro W3" style:font-family-complex="ヒラギノ角ゴ Pro W3" style:font-family-generic="swiss" style:font-pitch="variable" fo:font-size="1in" style:font-size-asian="1in" style:font-size-complex="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62">
      <style:text-properties fo:font-variant="normal" fo:text-transform="none" fo:color="#11175e" style:text-line-through-type="none" style:text-line-through-style="none" style:text-line-through-width="auto" style:text-line-through-color="font-color" style:text-position="0% 100%" fo:font-family="Agency FB" style:font-family-asian="ヒラギノ角ゴ Pro W3" style:font-family-complex="ヒラギノ角ゴ Pro W3" style:font-family-generic="swiss" style:font-pitch="variable" fo:font-size="1in" style:font-size-asian="1in" style:font-size-complex="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3">
      <style:text-properties fo:font-variant="normal" fo:text-transform="none" fo:color="#11175e" style:text-line-through-type="none" style:text-line-through-style="none" style:text-line-through-width="auto" style:text-line-through-color="font-color" style:text-position="0% 100%" fo:font-family="Agency FB" style:font-family-asian="ヒラギノ角ゴ Pro W3" style:font-family-complex="ヒラギノ角ゴ Pro W3" style:font-family-generic="swiss" style:font-pitch="variable" fo:font-size="0.83333in" style:font-size-asian="0.83333in" style:font-size-complex="0.8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6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5">
      <style:graphic-properties fo:wrap-option="wrap" fo:padding-top="0.05in" fo:padding-bottom="0.05in" fo:padding-left="0.1in" fo:padding-right="0.1in" draw:textarea-vertical-align="top" draw:textarea-horizontal-align="center" draw:fill="solid" draw:fill-color="#ffffff" draw:opacity="100%" draw:stroke="none" draw:auto-grow-width="false" draw:auto-grow-height="true"/>
      <style:paragraph-properties style:font-independent-line-spacing="true" style:writing-mode="lr-tb"/>
    </style:style>
    <style:style style:family="text" style:name="a1166">
      <style:text-properties fo:font-variant="normal" fo:text-transform="none" fo:color="#404040" style:text-line-through-type="none" style:text-line-through-style="none" style:text-line-through-width="auto" style:text-line-through-color="font-color" style:text-position="0% 100%" fo:font-family="Arial Nova"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67">
      <style:text-properties fo:font-variant="normal" fo:text-transform="none" fo:color="#404040" style:text-line-through-type="none" style:text-line-through-style="none" style:text-line-through-width="auto" style:text-line-through-color="font-color" style:text-position="0% 100%" fo:font-family="Arial Nova"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6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1670">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6389in" style:font-size-asian="0.26389in" style:font-size-complex="0.26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3">
      <style:paragraph-properties fo:line-height="100%" fo:text-align="left" style:tab-stop-distance="1in" fo:margin-left="0.23437in" fo:margin-right="0in" fo:text-indent="-0.23437in" fo:margin-top="0in" fo:margin-bottom="0.25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5">
      <style:graphic-properties fo:wrap-option="wrap" fo:padding-top="0.0375in" fo:padding-bottom="0.0375in" fo:padding-left="0.075in" fo:padding-right="0.075in" draw:textarea-vertical-align="middle" draw:textarea-horizontal-align="left" draw:fill="none" draw:stroke="none" draw:auto-grow-width="false" draw:auto-grow-height="true"/>
      <style:paragraph-properties style:font-independent-line-spacing="true" style:writing-mode="lr-tb"/>
    </style:style>
    <style:style style:family="text" style:name="a167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7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0">
      <style:text-properties fo:font-variant="normal" fo:text-transform="none" fo:color="#262626" style:text-line-through-type="none" style:text-line-through-style="none" style:text-line-through-width="auto" style:text-line-through-color="font-color" style:text-position="0% 100%" fo:font-family="Arial Nova"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1">
      <style:text-properties fo:font-variant="normal" fo:text-transform="none" fo:color="#262626" style:text-line-through-type="none" style:text-line-through-style="none" style:text-line-through-width="auto" style:text-line-through-color="font-color" style:text-position="0% 100%" fo:font-family="Arial Nova"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2">
      <style:text-properties fo:font-variant="normal" fo:text-transform="none" fo:color="#262626" style:text-line-through-type="none" style:text-line-through-style="none" style:text-line-through-width="auto" style:text-line-through-color="font-color" style:text-position="0% 100%" fo:font-family="Arial Nova"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175" style:parent-style-name="Graphics">
      <style:graphic-properties draw:fill="none" fo:clip="rect(0in, 0in, 0in, 0in)" draw:stroke="none"/>
    </style:style>
    <style:style style:family="text" style:name="a1176">
      <style:text-properties fo:font-variant="normal" fo:text-transform="none" fo:color="#11175e" style:text-line-through-type="none" style:text-line-through-style="none" style:text-line-through-width="auto" style:text-line-through-color="font-color" style:text-position="0% 100%" fo:font-family="Agency FB" style:font-family-asian="ヒラギノ角ゴ Pro W3" style:font-family-complex="ヒラギノ角ゴ Pro W3" style:font-family-generic="swiss" style:font-pitch="variable" fo:font-size="1in" style:font-size-asian="1in" style:font-size-complex="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77">
      <style:text-properties fo:font-variant="normal" fo:text-transform="none" fo:color="#11175e" style:text-line-through-type="none" style:text-line-through-style="none" style:text-line-through-width="auto" style:text-line-through-color="font-color" style:text-position="0% 100%" fo:font-family="Agency FB" style:font-family-asian="ヒラギノ角ゴ Pro W3" style:font-family-complex="ヒラギノ角ゴ Pro W3" style:font-family-generic="swiss" style:font-pitch="variable" fo:font-size="1in" style:font-size-asian="1in" style:font-size-complex="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78">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79">
      <style:graphic-properties fo:wrap-option="wrap" fo:padding-top="0.05in" fo:padding-bottom="0.05in" fo:padding-left="0.1in" fo:padding-right="0.1in" draw:textarea-vertical-align="top" draw:textarea-horizontal-align="center" draw:fill="solid" draw:fill-color="#ffffff" draw:opacity="100%" draw:stroke="none" draw:auto-grow-width="false" draw:auto-grow-height="true"/>
      <style:paragraph-properties style:font-independent-line-spacing="true" style:writing-mode="lr-tb"/>
    </style:style>
    <style:style style:family="paragraph" style:name="a1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682">
      <style:graphic-properties draw:fill="none" draw:stroke="solid" svg:stroke-width="0.01389in" svg:stroke-color="#000000" svg:stroke-opacity="100%"/>
    </style:style>
    <style:style style:family="text" style:name="a168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8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0">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5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0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05">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7">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50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0">
      <style:text-properties fo:font-variant="normal" fo:text-transform="none" fo:color="#404040" style:text-line-through-type="none" style:text-line-through-style="none" style:text-line-through-width="auto" style:text-line-through-color="font-color" style:text-position="0% 100%" fo:font-family="Arial Nova" style:font-family-asian="ヒラギノ角ゴ Pro W3" style:font-family-complex="ヒラギノ角ゴ Pro W3" style:font-family-generic="swiss"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9">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82">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true"/>
      <style:paragraph-properties style:font-independent-line-spacing="true" style:writing-mode="lr-tb"/>
    </style:style>
    <style:style style:family="presentation" style:name="a1183">
      <style:graphic-properties draw:fill="none" draw:stroke="solid" svg:stroke-width="0.01389in" svg:stroke-color="#000000" svg:stroke-opacity="100%" draw:stroke-linejoin="miter"/>
    </style:style>
    <style:style style:family="text" style:name="a1184">
      <style:text-properties fo:font-variant="normal" fo:text-transform="none" fo:color="#ff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185">
      <style:text-properties fo:font-variant="normal" fo:text-transform="none" fo:color="#ff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6">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8">
      <style:text-properties fo:font-variant="normal" fo:text-transform="none" fo:color="#ff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9">
      <style:text-properties fo:font-variant="normal" fo:text-transform="none" fo:color="#00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0">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6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000">
      <style:graphic-properties draw:fill="none" draw:stroke="solid" svg:stroke-width="0.08333in" svg:stroke-color="#007c91" draw:marker-end="a999" svg:stroke-opacity="100%" draw:stroke-linejoin="miter" svg:stroke-linecap="butt"/>
    </style:style>
    <style:style style:family="drawing-page" style:name="a169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01">
      <style:graphic-properties draw:fill="none" draw:stroke="solid" svg:stroke-width="0.01389in" svg:stroke-color="#000000" svg:stroke-opacity="100%" draw:stroke-linejoin="miter"/>
    </style:style>
    <style:style style:family="text" style:name="a169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0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8">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9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7">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0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2">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5">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7">
      <style:graphic-properties fo:wrap-option="wrap" fo:padding-top="0.0375in" fo:padding-bottom="0.0375in" fo:padding-left="0.075in" fo:padding-right="0.075in" draw:textarea-vertical-align="middle" draw:textarea-horizontal-align="left" draw:fill="none" draw:stroke="none" draw:auto-grow-width="false" draw:auto-grow-height="true"/>
      <style:paragraph-properties style:font-independent-line-spacing="true" style:writing-mode="lr-tb"/>
    </style:style>
    <style:style style:family="text" style:name="a151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1">
      <style:text-properties fo:font-variant="normal" fo:text-transform="none" fo:color="#ff0000" style:text-line-through-type="none" style:text-line-through-style="none" style:text-line-through-width="auto" style:text-line-through-color="font-color" style:text-position="0% 100%" fo:font-family="Aptos"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2">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3">
      <style:text-properties fo:font-variant="normal" fo:text-transform="none" fo:color="#0070c0" style:text-line-through-type="none" style:text-line-through-style="none" style:text-line-through-width="auto" style:text-line-through-color="font-color" style:text-position="0% 100%" fo:font-family="Calibr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4">
      <style:text-properties fo:font-variant="normal" fo:text-transform="none" fo:color="#000000" style:text-line-through-type="none" style:text-line-through-style="none" style:text-line-through-width="auto" style:text-line-through-color="font-color" style:text-position="0% 100%" fo:font-family="Arial"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5">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0">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1">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1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1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15">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17">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018">
      <style:text-properties fo:font-variant="normal" fo:text-transform="none" fo:color="#000000" style:text-line-through-type="none" style:text-line-through-style="none" style:text-line-through-width="auto" style:text-line-through-color="font-color" style:text-position="0% 100%" fo:font-family="Arial" style:font-family-asian="Calibri" style:font-family-generic="swiss" style:font-family-generic-asian="swiss" style:font-pitch="variable" style:font-pitch-asian="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19">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5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524">
      <style:graphic-properties draw:fill="none" draw:stroke="solid" svg:stroke-width="0.01389in" svg:stroke-color="#000000" svg:stroke-opacity="100%"/>
    </style:style>
    <style:style style:family="text" style:name="a152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58">
      <style:drawing-page-properties draw:fill="bitmap" draw:fill-image-name="a557" style:repeat="stretch"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3056in" style:font-size-asian="0.43056in" style:font-size-complex="0.430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1">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graphic" style:name="a1022" style:parent-style-name="Graphics">
      <style:graphic-properties draw:fill="none" draw:stroke="none"/>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Arial" style:font-family-asian="Calibri" style:font-family-generic="swiss" style:font-family-generic-asian="swiss" style:font-pitch="variable" style:font-pitch-asian="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0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6">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graphic" style:name="a1027" style:parent-style-name="Graphics">
      <style:graphic-properties draw:fill="none" draw:stroke="non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9">
      <style:paragraph-properties fo:line-height="100%" fo:text-align="left" style:tab-stop-distance="1in" fo:margin-left="0.3941in" fo:margin-right="0in" fo:text-indent="-0.394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3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2">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75in" style:font-size-asian="0.375in" style:font-size-complex="0.37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e40046"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64">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6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53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66" style:parent-style-name="Graphics">
      <style:graphic-properties draw:fill="none" draw:stroke="none"/>
    </style:style>
    <style:style style:family="text" style:name="a153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567" style:parent-style-name="Graphics">
      <style:graphic-properties draw:fill="none" fo:clip="rect(0in, 0in, 0in, 0in)" draw:stroke="none"/>
    </style:style>
    <style:style style:family="text" style:name="a153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8" style:parent-style-name="Graphics">
      <style:graphic-properties draw:fill="none" fo:clip="rect(0in, 0.03847in, 0in, 0.06923in)" draw:stroke="none"/>
    </style:style>
    <style:style style:family="paragraph" style:name="a1539">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9" style:parent-style-name="Graphics">
      <style:graphic-properties draw:fill="none" fo:clip="rect(0in, 0in, 0in, 0in)" draw:stroke="none"/>
    </style:style>
    <style:style style:family="graphic" style:name="a103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03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3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038">
      <style:graphic-properties draw:fill="none" draw:stroke="solid" svg:stroke-width="0.01389in" svg:stroke-color="#000000" svg:stroke-opacity="100%" draw:stroke-linejoin="miter"/>
    </style:style>
    <style:style style:family="text" style:name="a103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resentation" style:name="a1540">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570">
      <style:graphic-properties draw:fill="none" draw:stroke="solid" svg:stroke-width="0.01389in" svg:stroke-color="#000000" svg:stroke-opacity="100%"/>
    </style:style>
    <style:style style:family="text" style:name="a154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5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57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7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5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7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57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547">
      <style:graphic-properties draw:fill="none" draw:stroke="solid" svg:stroke-width="0.01389in" svg:stroke-color="#000000" svg:stroke-opacity="100%"/>
    </style:style>
    <style:style style:family="text" style:name="a577">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9">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1040">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0">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3">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2">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6">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9">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8">
      <style:graphic-properties fo:wrap-option="wrap" fo:padding-top="0.0375in" fo:padding-bottom="0.0375in" fo:padding-left="0.075in" fo:padding-right="0.075in" draw:textarea-vertical-align="middle" draw:textarea-horizontal-align="left" draw:fill="none" draw:stroke="none" draw:auto-grow-width="false" draw:auto-grow-height="true"/>
      <style:paragraph-properties style:font-independent-line-spacing="true" style:writing-mode="lr-tb"/>
    </style:style>
    <style:style style:family="paragraph" style:name="a15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1">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4">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87">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5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5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5">
      <style:graphic-properties draw:fill="none" draw:stroke="solid" svg:stroke-width="0.01389in" svg:stroke-color="#000000" svg:stroke-opacity="100%"/>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0">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0">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2">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93">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5">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595">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6" style:parent-style-name="Graphics">
      <style:graphic-properties draw:fill="none" draw:stroke="none"/>
    </style:style>
    <style:style style:family="paragraph" style:name="a596">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9">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599">
      <style:paragraph-properties fo:line-height="100%" fo:text-align="left" style:tab-stop-distance="1in" fo:margin-left="0.39236in" fo:margin-right="0in" fo:text-indent="-0.39236in" fo:margin-top="0in" fo:margin-bottom="0.1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62">
      <style:paragraph-properties fo:line-height="100%" fo:text-align="left" style:tab-stop-distance="1in" fo:margin-left="0.1875in" fo:margin-right="0in" fo:text-indent="-0.1875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2">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5">
      <style:paragraph-properties fo:line-height="100%" fo:text-align="left" style:tab-stop-distance="1in" fo:margin-left="0in" fo:margin-right="0in" fo:text-indent="0in" fo:margin-top="0.05556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92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2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69">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8">
      <style:text-properties fo:font-variant="normal" fo:text-transform="none" fo:color="#e40046"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570" style:parent-style-name="Graphics">
      <style:graphic-properties draw:fill="none" draw:stroke="none"/>
    </style:style>
    <style:style style:family="text" style:name="a929">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1">
      <style:text-properties fo:font-variant="normal" fo:text-transform="none" fo:color="#000000" style:text-line-through-type="none" style:text-line-through-style="none" style:text-line-through-width="auto" style:text-line-through-color="font-color" style:text-position="0% 100%" fo:font-family="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3">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5">
      <style:text-properties fo:font-variant="normal" fo:text-transform="none" fo:color="#000000" style:text-line-through-type="none" style:text-line-through-style="none" style:text-line-through-width="auto" style:text-line-through-color="font-color" style:text-position="0% 100%" fo:font-family="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76">
      <style:text-properties fo:font-variant="normal" fo:text-transform="none" fo:color="#000000" style:text-line-through-type="none" style:text-line-through-style="none" style:text-line-through-width="auto" style:text-line-through-color="font-color" style:text-position="0% 100%" fo:font-family="Arial"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7">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0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0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0">
      <style:text-properties fo:font-variant="normal" fo:text-transform="none" fo:color="#004c97"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7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31">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0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073">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2">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drawing-page" style:name="a19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0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75">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9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5">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906">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7">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0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909">
      <style:paragraph-properties fo:line-height="100%" fo:text-align="left" style:tab-stop-distance="0.74998in" fo:margin-left="0.3941in" fo:margin-right="0in" fo:text-indent="-0.3941in" fo:margin-top="0in" fo:margin-bottom="0.25in" style:punctuation-wrap="hanging" style:vertical-align="auto" style:writing-mode="lr-tb">
        <style:tab-stops>
          <style:tab-stop style:position="-0.394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39">
      <style:graphic-properties draw:fill="none" draw:stroke="solid" svg:stroke-width="0.01389in" svg:stroke-color="#000000" svg:stroke-opacity="100%"/>
    </style:style>
    <style:style style:family="paragraph" style:name="a15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8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586">
      <style:graphic-properties draw:fill="none" draw:stroke="solid" svg:stroke-width="0.01389in" svg:stroke-color="#000000" svg:stroke-opacity="100%" draw:stroke-linejoin="miter"/>
    </style:style>
    <style:style style:family="text" style:name="a158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15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0">
      <style:text-properties fo:font-variant="normal" fo:text-transform="none" fo:color="#000000" style:text-line-through-type="none" style:text-line-through-style="none" style:text-line-through-width="auto" style:text-line-through-color="font-color" style:text-position="0% 100%" fo:font-family="Arial" style:font-family-asian="Calibri" style:font-family-generic="swiss" style:font-family-generic-asian="swiss" style:font-pitch="variable" style:font-pitch-asian="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01">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3">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graphic" style:name="a1404" style:parent-style-name="Graphics">
      <style:graphic-properties draw:fill="none" draw:stroke="none"/>
    </style:style>
    <style:style style:family="text" style:name="a140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0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2">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2">
      <style:paragraph-properties fo:line-height="100%" fo:text-align="left" style:tab-stop-distance="0.74998in" fo:margin-left="0.3941in" fo:margin-right="0in" fo:text-indent="-0.3941in" fo:margin-top="0in" fo:margin-bottom="0.25in" style:punctuation-wrap="hanging" style:vertical-align="auto" style:writing-mode="lr-tb">
        <style:tab-stops>
          <style:tab-stop style:position="-0.394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5">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5">
      <style:paragraph-properties fo:line-height="100%" fo:text-align="left" style:tab-stop-distance="0.74998in" fo:margin-left="0.3941in" fo:margin-right="0in" fo:text-indent="-0.3941in" fo:margin-top="0in" fo:margin-bottom="0.25in" style:punctuation-wrap="hanging" style:vertical-align="auto" style:writing-mode="lr-tb">
        <style:tab-stops>
          <style:tab-stop style:position="-0.394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0556in" style:font-size-asian="0.30556in" style:font-size-complex="0.3055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8">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8">
      <style:paragraph-properties fo:line-height="100%" fo:text-align="left" style:tab-stop-distance="0.74998in" fo:margin-left="0.3941in" fo:margin-right="0in" fo:text-indent="-0.3941in" fo:margin-top="0in" fo:margin-bottom="0.25in" style:punctuation-wrap="hanging" style:vertical-align="auto" style:writing-mode="lr-tb">
        <style:tab-stops>
          <style:tab-stop style:position="-0.3941in"/>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1">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2">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3">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4">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7">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8">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11">
      <style:graphic-properties draw:fill="none" draw:stroke="solid" svg:stroke-width="0.01389in" svg:stroke-color="#000000" svg:stroke-opacity="100%" draw:stroke-linejoin="miter"/>
    </style:style>
    <style:style style:family="text" style:name="a141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141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8">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90">
      <style:graphic-properties fo:wrap-option="wrap" fo:padding-top="0.0375in" fo:padding-bottom="0.0375in" fo:padding-left="0.075in" fo:padding-right="0.075in" draw:textarea-vertical-align="middle" draw:textarea-horizontal-align="left" draw:fill="none" draw:stroke="none" draw:auto-grow-width="false" draw:auto-grow-height="true"/>
      <style:paragraph-properties style:font-independent-line-spacing="true" style:writing-mode="lr-tb"/>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9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9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2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95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9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3">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55">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paragraph" style:name="a19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97">
      <style:graphic-properties draw:fill="none" draw:stroke="solid" svg:stroke-width="0.01389in" svg:stroke-color="#000000" svg:stroke-opacity="100%"/>
    </style:style>
    <style:style style:family="text" style:name="a956">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928">
      <style:graphic-properties draw:fill="none" draw:stroke="solid" svg:stroke-width="0.01389in" svg:stroke-color="#000000" svg:stroke-opacity="100%"/>
    </style:style>
    <style:style style:family="paragraph" style:name="a10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59">
      <style:paragraph-properties fo:line-height="100%" fo:text-align="left" style:tab-stop-distance="1in" fo:margin-left="0.3941in" fo:margin-right="0in" fo:text-indent="-0.3941in" fo:margin-top="0in" fo:margin-bottom="0.187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0">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2">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6">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7">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graphic" style:name="a19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62">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934">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64">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5">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5">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6">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8889in" style:font-size-asian="0.38889in" style:font-size-complex="0.38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7">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8">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968">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39">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1">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0">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4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1">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2">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5">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9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6">
      <style:text-properties fo:font-variant="normal" fo:text-transform="none" fo:color="#000000" style:text-line-through-type="none" style:text-line-through-style="none" style:text-line-through-width="auto" style:text-line-through-color="font-color" style:text-position="0% 100%" fo:font-family="Arial"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48">
      <style:text-properties fo:font-variant="normal" fo:text-transform="none" fo:color="#862633"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8">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9">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7778in" style:font-size-asian="0.27778in" style:font-size-complex="0.277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1">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43">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4">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4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4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49">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0">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graphic" style:name="a1951">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98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52">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8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9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95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9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9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988">
      <style:paragraph-properties fo:line-height="100%" fo:text-align="left" style:tab-stop-distance="1in" fo:margin-left="0in" fo:margin-right="0in" fo:text-indent="0in" fo:margin-top="0in" fo:margin-bottom="0.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9">
      <style:graphic-properties draw:fill="none" draw:stroke="solid" svg:stroke-width="0.01389in" svg:stroke-color="#000000" svg:stroke-opacity="100%" draw:stroke-linejoin="miter"/>
    </style:style>
    <style:style style:family="graphic" style:name="a989">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Calibri" fo:font-size="0.31944in" style:font-size-asian="0.31944in" style:font-size-complex="0.319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0">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italic" style:font-style-asian="italic" style:font-style-complex="italic"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9">
      <style:paragraph-properties fo:line-height="100%" fo:text-align="left" style:tab-stop-distance="1in" fo:margin-left="0in" fo:margin-right="0in" fo:text-indent="0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1">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3">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45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5">
      <style:paragraph-properties fo:line-height="90%" fo:text-align="left" style:tab-stop-distance="0.74998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459">
      <style:paragraph-properties fo:line-height="90%" fo:text-align="left" style:tab-stop-distance="0.74998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90">
      <style:text-properties fo:font-variant="normal" fo:text-transform="none" fo:color="#007c91"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875in" style:font-size-asian="0.1875in" style:font-size-complex="0.187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2">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92">
      <style:graphic-properties fo:wrap-option="wrap" fo:padding-top="0.0375in" fo:padding-bottom="0.0375in" fo:padding-left="0.075in" fo:padding-right="0.075in" draw:textarea-vertical-align="top" draw:textarea-horizontal-align="center" draw:fill="none" draw:stroke="none" draw:auto-grow-width="false" draw:auto-grow-height="true"/>
      <style:paragraph-properties style:font-independent-line-spacing="true" style:writing-mode="lr-tb"/>
    </style:style>
    <style:style style:family="paragraph" style:name="a1963">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96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94">
      <style:paragraph-properties fo:line-height="100%" fo:text-align="left" style:tab-stop-distance="1in" fo:margin-left="0in" fo:margin-right="0in" fo:text-indent="0in" fo:margin-top="0in" fo:margin-bottom="0.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995">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text" style:name="a996">
      <style:text-properties fo:font-variant="normal" fo:text-transform="none" fo:color="#007c91"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1875in" style:font-size-asian="0.1875in" style:font-size-complex="0.187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7">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fo:wrap-option="wrap" fo:padding-top="0.0375in" fo:padding-bottom="0.0375in" fo:padding-left="0.075in" fo:padding-right="0.075in" draw:textarea-vertical-align="top" draw:textarea-horizontal-align="center" draw:fill="none" draw:stroke="none" draw:auto-grow-width="false" draw:auto-grow-height="true"/>
      <style:paragraph-properties style:font-independent-line-spacing="true" style:writing-mode="lr-tb"/>
    </style:style>
    <style:style style:family="presentation" style:name="a8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2">
      <style:text-properties fo:font-variant="normal" fo:text-transform="none" fo:color="#000000" style:text-line-through-type="none" style:text-line-through-style="none" style:text-line-through-width="auto" style:text-line-through-color="font-color" style:text-position="0% 100%" fo:font-family="Times New Roman" style:font-family-asian="ヒラギノ角ゴ Pro W3" style:font-family-complex="ヒラギノ角ゴ Pro W3" style:font-family-generic="roman"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3">
      <style:paragraph-properties fo:line-height="100%" fo:text-align="right" style:tab-stop-distance="0.9878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16">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17">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4444in" style:font-size-asian="0.44444in" style:font-size-complex="0.44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8">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4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6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4">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graphic" style:name="a1465" style:parent-style-name="Graphics">
      <style:graphic-properties draw:fill="none" draw:stroke="none"/>
    </style:style>
    <style:style style:family="text" style:name="a146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8">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graphic" style:name="a1469" style:parent-style-name="Graphics">
      <style:graphic-properties draw:fill="none" draw:stroke="non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1">
      <style:paragraph-properties fo:line-height="100%" fo:text-align="left" style:tab-stop-distance="0.74998in" fo:margin-left="0.39236in" fo:margin-right="0in" fo:text-indent="-0.39236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4">
      <style:paragraph-properties fo:line-height="100%" fo:text-align="left" style:tab-stop-distance="0.74998in" fo:margin-left="0.39236in" fo:margin-right="0in" fo:text-indent="-0.39236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7">
      <style:paragraph-properties fo:line-height="100%" fo:text-align="left" style:tab-stop-distance="0.74998in" fo:margin-left="0.39236in" fo:margin-right="0in" fo:text-indent="-0.39236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7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477">
      <style:graphic-properties draw:fill="none" draw:stroke="solid" svg:stroke-width="0.01389in" svg:stroke-color="#000000" svg:stroke-opacity="100%" draw:stroke-linejoin="miter"/>
    </style:style>
    <style:style style:family="text" style:name="a147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paragraph" style:name="a14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830">
      <style:paragraph-properties fo:line-height="100%" fo:text-align="left" style:tab-stop-distance="0.74998in" fo:margin-left="0.39236in" fo:margin-right="0in" fo:text-indent="-0.39236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1">
      <style:graphic-properties draw:fill="none" draw:stroke="solid" svg:stroke-width="0.01389in" svg:stroke-color="#000000" svg:stroke-opacity="100%"/>
    </style:style>
    <style:style style:family="text" style:name="a180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04">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5">
      <style:paragraph-properties fo:line-height="100%" fo:text-align="left" style:tab-stop-distance="0.74998in" fo:margin-left="0.39236in" fo:margin-right="0in" fo:text-indent="-0.39236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08">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9">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2">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3">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5">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6">
      <style:text-properties fo:font-variant="normal" fo:text-transform="none" fo:color="#a4262c"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7">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8">
      <style:text-properties fo:font-variant="normal" fo:text-transform="none" fo:color="#000000" style:text-line-through-type="none" style:text-line-through-style="none" style:text-line-through-width="auto" style:text-line-through-color="font-color" style:text-position="0% 100%" fo:font-family="Segoe UI"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6">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0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3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1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84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1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1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84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1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1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5">
      <style:paragraph-properties fo:line-height="100%" fo:text-align="left" style:tab-stop-distance="1in" fo:margin-left="0in" fo:margin-right="0in" fo:text-indent="0in" fo:margin-top="0in" fo:margin-bottom="0.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6">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text" style:name="a181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4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61111in" style:font-size-asian="0.61111in" style:font-size-complex="0.6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18">
      <style:paragraph-properties fo:line-height="90%" fo:text-align="center"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8">
      <style:paragraph-properties fo:line-height="100%" fo:text-align="left" style:tab-stop-distance="1in" fo:margin-left="0in" fo:margin-right="0in" fo:text-indent="0in" fo:margin-top="0in" fo:margin-bottom="0.25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49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9">
      <style:graphic-properties fo:wrap-option="no-wrap" fo:padding-top="0.0375in" fo:padding-bottom="0.0375in" fo:padding-left="0.075in" fo:padding-right="0.075in" draw:textarea-vertical-align="top" draw:textarea-horizontal-align="left" draw:fill="none" draw:stroke="none" draw:auto-grow-width="true" draw:auto-grow-height="true"/>
      <style:paragraph-properties style:font-independent-line-spacing="true" style:writing-mode="lr-tb"/>
    </style:style>
    <style:style style:family="paragraph" style:name="a1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99">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1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11">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13">
      <style:graphic-properties fo:wrap-option="wrap" fo:padding-top="0.0375in" fo:padding-bottom="0.0375in" fo:padding-left="0.075in" fo:padding-right="0.075in" draw:textarea-vertical-align="top" draw:textarea-horizontal-align="left" draw:fill="none" draw:stroke="none" draw:auto-grow-width="false" draw:auto-grow-height="true"/>
      <style:paragraph-properties style:font-independent-line-spacing="true" style:writing-mode="lr-tb"/>
    </style:style>
    <style:style style:family="text" style:name="a131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5">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8">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1">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2">
      <style:graphic-properties fo:wrap-option="wrap" fo:padding-top="0.0375in" fo:padding-bottom="0.0375in" fo:padding-left="0.075in" fo:padding-right="0.075in" draw:textarea-vertical-align="top" draw:textarea-horizontal-align="center" draw:fill="none" draw:stroke="none" draw:auto-grow-width="false" draw:auto-grow-height="true"/>
      <style:paragraph-properties style:font-independent-line-spacing="true" style:writing-mode="lr-tb"/>
    </style:style>
    <style:style style:family="graphic" style:name="a18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5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4">
      <style:paragraph-properties fo:line-height="100%" fo:text-align="center"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55">
      <style:graphic-properties fo:wrap-option="wrap" fo:padding-top="0.0375in" fo:padding-bottom="0.0375in" fo:padding-left="0.075in" fo:padding-right="0.075in" draw:textarea-vertical-align="top" draw:textarea-horizontal-align="center" draw:fill="none" draw:stroke="none" draw:auto-grow-width="false" draw:auto-grow-height="true"/>
      <style:paragraph-properties style:font-independent-line-spacing="true" style:writing-mode="lr-tb"/>
    </style:style>
    <style:style style:family="graphic" style:name="a18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1827">
      <style:graphic-properties draw:fill="none" draw:stroke="solid" svg:stroke-width="0.01389in" svg:stroke-color="#000000" svg:stroke-opacity="100%"/>
    </style:style>
    <style:style style:family="graphic" style:name="a857">
      <style:graphic-properties draw:fill="none" draw:stroke="solid" svg:stroke-width="0.08333in" svg:stroke-color="#007c91" draw:marker-end="a856" svg:stroke-opacity="100%" draw:stroke-linejoin="miter" svg:stroke-linecap="butt"/>
    </style:style>
    <style:style style:family="text" style:name="a182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8">
      <style:graphic-properties draw:fill="none" draw:stroke="solid" svg:stroke-width="0.01389in" svg:stroke-color="#000000" svg:stroke-opacity="100%"/>
    </style:style>
    <style:style style:family="text" style:name="a18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1">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complex="swiss" style:font-pitch-complex="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5">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6">
      <style:text-properties fo:font-variant="normal" fo:text-transform="none" fo:color="#000000" style:text-line-through-type="none" style:text-line-through-style="none" style:text-line-through-width="auto" style:text-line-through-color="font-color" style:text-position="0% 100%" fo:font-family="Arial" style:font-family-generic="swiss" style:font-pitch="variable" fo:font-size="0.29167in" style:font-size-asian="0.29167in" style:font-size-complex="0.29167in" fo:letter-spacing="0in" fo:language="pl" fo:country="P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27">
      <style:text-properties fo:font-variant="normal" fo:text-transform="none" fo:color="#000000" style:text-line-through-type="none" style:text-line-through-style="none" style:text-line-through-width="auto" style:text-line-through-color="font-color" style:text-position="0% 100%" fo:font-family="Arial" style:font-family-asian="ヒラギノ角ゴ Pro W3" style:font-family-complex="ヒラギノ角ゴ Pro W3" style:font-family-generic="swiss" style:font-pitch="variable"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28">
      <style:paragraph-properties fo:line-height="100%" fo:text-align="left" style:tab-stop-distance="1in" fo:margin-left="0.3941in" fo:margin-right="0in" fo:text-indent="-0.3941in" fo:margin-top="0in" fo:margin-bottom="0.19444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0">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34">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5">
      <style:text-properties fo:font-variant="normal" fo:text-transform="none" fo:color="#000000" style:text-line-through-type="none" style:text-line-through-style="none" style:text-line-through-width="auto" style:text-line-through-color="font-color" style:text-position="0% 100%" fo:font-family="Calibri" style:font-family-asian="ヒラギノ角ゴ Pro W3" style:font-family-complex="ヒラギノ角ゴ Pro W3"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183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6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6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3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69">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1">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3">
      <style:text-properties fo:font-variant="normal" fo:text-transform="none" fo:color="#000000" style:text-line-through-type="none" style:text-line-through-style="none" style:text-line-through-width="auto" style:text-line-through-color="font-color" style:text-position="0% 100%" fo:font-family="Arial" fo:font-size="0.29167in" style:font-size-asian="0.29167in" style:font-size-complex="0.291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4">
      <style:paragraph-properties fo:line-height="100%" fo:text-align="left" style:tab-stop-distance="1in" fo:margin-left="0.3941in" fo:margin-right="0in" fo:text-indent="-0.3941in" fo:margin-top="0in" fo:margin-bottom="0.19444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6">
      <style:graphic-properties fo:wrap-option="wrap" fo:padding-top="0.0375in" fo:padding-bottom="0.0375in" fo:padding-left="0.075in" fo:padding-right="0.075in" draw:textarea-vertical-align="middle" draw:textarea-horizontal-align="left" draw:fill="none" draw:stroke="none" draw:auto-grow-width="false" draw:auto-grow-height="true"/>
      <style:paragraph-properties style:font-independent-line-spacing="true" style:writing-mode="lr-tb"/>
    </style:style>
    <text:list-style style:name="a1631">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624">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63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69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885">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96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063">
      <text:list-level-style-bullet text:level="1" text:bullet-char="§">
        <style:list-level-properties text:space-before="0in" text:min-label-width="0.1875in"/>
        <style:text-properties fo:font-family="Wingdings" style:font-pitch="variable" fo:font-size="100%"/>
      </text:list-level-style-bullet>
      <text:list-level-style-bullet text:level="2" text:bullet-char="§">
        <style:list-level-properties text:space-before="0.5in" text:min-label-width="0.1875in"/>
        <style:text-properties fo:font-family="Wingdings" style:font-pitch="variable" fo:font-size="100%"/>
      </text:list-level-style-bullet>
      <text:list-level-style-bullet text:level="3" text:bullet-char="§">
        <style:list-level-properties text:space-before="1in" text:min-label-width="0.1875in"/>
        <style:text-properties fo:font-family="Wingdings" style:font-pitch="variable" fo:font-size="100%"/>
      </text:list-level-style-bullet>
      <text:list-level-style-bullet text:level="4" text:bullet-char="§">
        <style:list-level-properties text:space-before="1.5in" text:min-label-width="0.1875in"/>
        <style:text-properties fo:font-family="Wingdings" style:font-pitch="variable" fo:font-size="100%"/>
      </text:list-level-style-bullet>
      <text:list-level-style-bullet text:level="5" text:bullet-char="§">
        <style:list-level-properties text:space-before="2in" text:min-label-width="0.1875in"/>
        <style:text-properties fo:font-family="Wingdings" style:font-pitch="variable" fo:font-size="100%"/>
      </text:list-level-style-bullet>
      <text:list-level-style-bullet text:level="6" text:bullet-char="§">
        <style:list-level-properties text:space-before="2.5in" text:min-label-width="0.1875in"/>
        <style:text-properties fo:font-family="Wingdings" style:font-pitch="variable" fo:font-size="100%"/>
      </text:list-level-style-bullet>
      <text:list-level-style-bullet text:level="7" text:bullet-char="§">
        <style:list-level-properties text:space-before="3in" text:min-label-width="0.1875in"/>
        <style:text-properties fo:font-family="Wingdings" style:font-pitch="variable" fo:font-size="100%"/>
      </text:list-level-style-bullet>
      <text:list-level-style-bullet text:level="8" text:bullet-char="§">
        <style:list-level-properties text:space-before="3.5in" text:min-label-width="0.1875in"/>
        <style:text-properties fo:font-family="Wingdings" style:font-pitch="variable" fo:font-size="100%"/>
      </text:list-level-style-bullet>
      <text:list-level-style-bullet text:level="9" text:bullet-char="§">
        <style:list-level-properties text:space-before="4in" text:min-label-width="0.1875in"/>
        <style:text-properties fo:font-family="Wingdings" style:font-pitch="variable" fo:font-size="100%"/>
      </text:list-level-style-bullet>
    </text:list-style>
    <text:list-style style:name="a1332">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784">
      <text:list-level-style-bullet text:level="1" text:bullet-char="•">
        <style:list-level-properties text:space-before="0in" text:min-label-width="0.375in"/>
        <style:text-properties fo:color="#007c91" fo:font-family="Arial" style:font-family-generic="swiss" style:font-pitch="variable" fo:font-size="100%"/>
      </text:list-level-style-bullet>
      <text:list-level-style-bullet text:level="2" text:bullet-char="•">
        <style:list-level-properties text:space-before="0.5in" text:min-label-width="0.375in"/>
        <style:text-properties fo:color="#007c91" fo:font-family="Arial" style:font-family-generic="swiss" style:font-pitch="variable" fo:font-size="100%"/>
      </text:list-level-style-bullet>
      <text:list-level-style-bullet text:level="3" text:bullet-char="•">
        <style:list-level-properties text:space-before="1in" text:min-label-width="0.375in"/>
        <style:text-properties fo:color="#007c91" fo:font-family="Arial" style:font-family-generic="swiss" style:font-pitch="variable" fo:font-size="100%"/>
      </text:list-level-style-bullet>
      <text:list-level-style-bullet text:level="4" text:bullet-char="•">
        <style:list-level-properties text:space-before="1.5in" text:min-label-width="0.375in"/>
        <style:text-properties fo:color="#007c91" fo:font-family="Arial" style:font-family-generic="swiss" style:font-pitch="variable" fo:font-size="100%"/>
      </text:list-level-style-bullet>
      <text:list-level-style-bullet text:level="5" text:bullet-char="•">
        <style:list-level-properties text:space-before="2in" text:min-label-width="0.375in"/>
        <style:text-properties fo:color="#007c91" fo:font-family="Arial" style:font-family-generic="swiss" style:font-pitch="variable" fo:font-size="100%"/>
      </text:list-level-style-bullet>
      <text:list-level-style-bullet text:level="6" text:bullet-char="•">
        <style:list-level-properties text:space-before="2.5in" text:min-label-width="0.375in"/>
        <style:text-properties fo:color="#007c91" fo:font-family="Arial" style:font-family-generic="swiss" style:font-pitch="variable" fo:font-size="100%"/>
      </text:list-level-style-bullet>
      <text:list-level-style-bullet text:level="7" text:bullet-char="•">
        <style:list-level-properties text:space-before="3in" text:min-label-width="0.375in"/>
        <style:text-properties fo:color="#007c91" fo:font-family="Arial" style:font-family-generic="swiss" style:font-pitch="variable" fo:font-size="100%"/>
      </text:list-level-style-bullet>
      <text:list-level-style-bullet text:level="8" text:bullet-char="•">
        <style:list-level-properties text:space-before="3.5in" text:min-label-width="0.375in"/>
        <style:text-properties fo:color="#007c91" fo:font-family="Arial" style:font-family-generic="swiss" style:font-pitch="variable" fo:font-size="100%"/>
      </text:list-level-style-bullet>
      <text:list-level-style-bullet text:level="9" text:bullet-char="•">
        <style:list-level-properties text:space-before="4in" text:min-label-width="0.375in"/>
        <style:text-properties fo:color="#007c91" fo:font-family="Arial" style:font-family-generic="swiss" style:font-pitch="variable" fo:font-size="100%"/>
      </text:list-level-style-bullet>
    </text:list-style>
    <text:list-style style:name="a1335">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582">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96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144">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787">
      <text:list-level-style-bullet text:level="1" text:bullet-char="•">
        <style:list-level-properties text:space-before="0in" text:min-label-width="0.375in"/>
        <style:text-properties fo:color="#007c91" fo:font-family="Arial" style:font-family-generic="swiss" style:font-pitch="variable" fo:font-size="100%"/>
      </text:list-level-style-bullet>
      <text:list-level-style-bullet text:level="2" text:bullet-char="•">
        <style:list-level-properties text:space-before="0.5in" text:min-label-width="0.375in"/>
        <style:text-properties fo:color="#007c91" fo:font-family="Arial" style:font-family-generic="swiss" style:font-pitch="variable" fo:font-size="100%"/>
      </text:list-level-style-bullet>
      <text:list-level-style-bullet text:level="3" text:bullet-char="•">
        <style:list-level-properties text:space-before="1in" text:min-label-width="0.375in"/>
        <style:text-properties fo:color="#007c91" fo:font-family="Arial" style:font-family-generic="swiss" style:font-pitch="variable" fo:font-size="100%"/>
      </text:list-level-style-bullet>
      <text:list-level-style-bullet text:level="4" text:bullet-char="•">
        <style:list-level-properties text:space-before="1.5in" text:min-label-width="0.375in"/>
        <style:text-properties fo:color="#007c91" fo:font-family="Arial" style:font-family-generic="swiss" style:font-pitch="variable" fo:font-size="100%"/>
      </text:list-level-style-bullet>
      <text:list-level-style-bullet text:level="5" text:bullet-char="•">
        <style:list-level-properties text:space-before="2in" text:min-label-width="0.375in"/>
        <style:text-properties fo:color="#007c91" fo:font-family="Arial" style:font-family-generic="swiss" style:font-pitch="variable" fo:font-size="100%"/>
      </text:list-level-style-bullet>
      <text:list-level-style-bullet text:level="6" text:bullet-char="•">
        <style:list-level-properties text:space-before="2.5in" text:min-label-width="0.375in"/>
        <style:text-properties fo:color="#007c91" fo:font-family="Arial" style:font-family-generic="swiss" style:font-pitch="variable" fo:font-size="100%"/>
      </text:list-level-style-bullet>
      <text:list-level-style-bullet text:level="7" text:bullet-char="•">
        <style:list-level-properties text:space-before="3in" text:min-label-width="0.375in"/>
        <style:text-properties fo:color="#007c91" fo:font-family="Arial" style:font-family-generic="swiss" style:font-pitch="variable" fo:font-size="100%"/>
      </text:list-level-style-bullet>
      <text:list-level-style-bullet text:level="8" text:bullet-char="•">
        <style:list-level-properties text:space-before="3.5in" text:min-label-width="0.375in"/>
        <style:text-properties fo:color="#007c91" fo:font-family="Arial" style:font-family-generic="swiss" style:font-pitch="variable" fo:font-size="100%"/>
      </text:list-level-style-bullet>
      <text:list-level-style-bullet text:level="9" text:bullet-char="•">
        <style:list-level-properties text:space-before="4in" text:min-label-width="0.375in"/>
        <style:text-properties fo:color="#007c91" fo:font-family="Arial" style:font-family-generic="swiss" style:font-pitch="variable" fo:font-size="100%"/>
      </text:list-level-style-bullet>
    </text:list-style>
    <text:list-style style:name="a585">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221">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03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86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1671">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588">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674">
      <text:list-level-style-bullet text:level="1" text:bullet-char="•">
        <style:list-level-properties text:space-before="0in" text:min-label-width="0.23437in"/>
        <style:text-properties fo:color="#007c91" fo:font-family="Arial" style:font-family-generic="swiss" style:font-pitch="variable" fo:font-size="100%"/>
      </text:list-level-style-bullet>
      <text:list-level-style-bullet text:level="2" text:bullet-char="•">
        <style:list-level-properties text:space-before="0.5in" text:min-label-width="0.23437in"/>
        <style:text-properties fo:color="#007c91" fo:font-family="Arial" style:font-family-generic="swiss" style:font-pitch="variable" fo:font-size="100%"/>
      </text:list-level-style-bullet>
      <text:list-level-style-bullet text:level="3" text:bullet-char="•">
        <style:list-level-properties text:space-before="1in" text:min-label-width="0.23437in"/>
        <style:text-properties fo:color="#007c91" fo:font-family="Arial" style:font-family-generic="swiss" style:font-pitch="variable" fo:font-size="100%"/>
      </text:list-level-style-bullet>
      <text:list-level-style-bullet text:level="4" text:bullet-char="•">
        <style:list-level-properties text:space-before="1.5in" text:min-label-width="0.23437in"/>
        <style:text-properties fo:color="#007c91" fo:font-family="Arial" style:font-family-generic="swiss" style:font-pitch="variable" fo:font-size="100%"/>
      </text:list-level-style-bullet>
      <text:list-level-style-bullet text:level="5" text:bullet-char="•">
        <style:list-level-properties text:space-before="2in" text:min-label-width="0.23437in"/>
        <style:text-properties fo:color="#007c91" fo:font-family="Arial" style:font-family-generic="swiss" style:font-pitch="variable" fo:font-size="100%"/>
      </text:list-level-style-bullet>
      <text:list-level-style-bullet text:level="6" text:bullet-char="•">
        <style:list-level-properties text:space-before="2.5in" text:min-label-width="0.23437in"/>
        <style:text-properties fo:color="#007c91" fo:font-family="Arial" style:font-family-generic="swiss" style:font-pitch="variable" fo:font-size="100%"/>
      </text:list-level-style-bullet>
      <text:list-level-style-bullet text:level="7" text:bullet-char="•">
        <style:list-level-properties text:space-before="3in" text:min-label-width="0.23437in"/>
        <style:text-properties fo:color="#007c91" fo:font-family="Arial" style:font-family-generic="swiss" style:font-pitch="variable" fo:font-size="100%"/>
      </text:list-level-style-bullet>
      <text:list-level-style-bullet text:level="8" text:bullet-char="•">
        <style:list-level-properties text:space-before="3.5in" text:min-label-width="0.23437in"/>
        <style:text-properties fo:color="#007c91" fo:font-family="Arial" style:font-family-generic="swiss" style:font-pitch="variable" fo:font-size="100%"/>
      </text:list-level-style-bullet>
      <text:list-level-style-bullet text:level="9" text:bullet-char="•">
        <style:list-level-properties text:space-before="4in" text:min-label-width="0.23437in"/>
        <style:text-properties fo:color="#007c91" fo:font-family="Arial" style:font-family-generic="swiss" style:font-pitch="variable" fo:font-size="100%"/>
      </text:list-level-style-bullet>
    </text:list-style>
    <text:list-style style:name="a63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822">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37499in" text:min-label-width="0.39236in"/>
        <style:text-properties fo:color="#007c91" fo:font-family="Arial" style:font-family-generic="swiss" style:font-pitch="variable" fo:font-size="100%"/>
      </text:list-level-style-bullet>
      <text:list-level-style-bullet text:level="3" text:bullet-char="•">
        <style:list-level-properties text:space-before="0.74998in" text:min-label-width="0.39236in"/>
        <style:text-properties fo:color="#007c91" fo:font-family="Arial" style:font-family-generic="swiss" style:font-pitch="variable" fo:font-size="100%"/>
      </text:list-level-style-bullet>
      <text:list-level-style-bullet text:level="4" text:bullet-char="•">
        <style:list-level-properties text:space-before="1.12497in" text:min-label-width="0.39236in"/>
        <style:text-properties fo:color="#007c91" fo:font-family="Arial" style:font-family-generic="swiss" style:font-pitch="variable" fo:font-size="100%"/>
      </text:list-level-style-bullet>
      <text:list-level-style-bullet text:level="5" text:bullet-char="•">
        <style:list-level-properties text:space-before="1.49996in" text:min-label-width="0.39236in"/>
        <style:text-properties fo:color="#007c91" fo:font-family="Arial" style:font-family-generic="swiss" style:font-pitch="variable" fo:font-size="100%"/>
      </text:list-level-style-bullet>
      <text:list-level-style-bullet text:level="6" text:bullet-char="•">
        <style:list-level-properties text:space-before="2.5625in" text:min-label-width="0.39236in"/>
        <style:text-properties fo:color="#007c91" fo:font-family="Arial" style:font-family-generic="swiss" style:font-pitch="variable" fo:font-size="100%"/>
      </text:list-level-style-bullet>
      <text:list-level-style-bullet text:level="7" text:bullet-char="•">
        <style:list-level-properties text:space-before="3.0625in" text:min-label-width="0.39236in"/>
        <style:text-properties fo:color="#007c91" fo:font-family="Arial" style:font-family-generic="swiss" style:font-pitch="variable" fo:font-size="100%"/>
      </text:list-level-style-bullet>
      <text:list-level-style-bullet text:level="8" text:bullet-char="•">
        <style:list-level-properties text:space-before="3.5625in" text:min-label-width="0.39236in"/>
        <style:text-properties fo:color="#007c91" fo:font-family="Arial" style:font-family-generic="swiss" style:font-pitch="variable" fo:font-size="100%"/>
      </text:list-level-style-bullet>
      <text:list-level-style-bullet text:level="9" text:bullet-char="•">
        <style:list-level-properties text:space-before="4.0625in" text:min-label-width="0.39236in"/>
        <style:text-properties fo:color="#007c91" fo:font-family="Arial" style:font-family-generic="swiss" style:font-pitch="variable" fo:font-size="100%"/>
      </text:list-level-style-bullet>
    </text:list-style>
    <text:list-style style:name="a63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825">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37499in" text:min-label-width="0.39236in"/>
        <style:text-properties fo:color="#007c91" fo:font-family="Arial" style:font-family-generic="swiss" style:font-pitch="variable" fo:font-size="100%"/>
      </text:list-level-style-bullet>
      <text:list-level-style-bullet text:level="3" text:bullet-char="•">
        <style:list-level-properties text:space-before="0.74998in" text:min-label-width="0.39236in"/>
        <style:text-properties fo:color="#007c91" fo:font-family="Arial" style:font-family-generic="swiss" style:font-pitch="variable" fo:font-size="100%"/>
      </text:list-level-style-bullet>
      <text:list-level-style-bullet text:level="4" text:bullet-char="•">
        <style:list-level-properties text:space-before="1.12497in" text:min-label-width="0.39236in"/>
        <style:text-properties fo:color="#007c91" fo:font-family="Arial" style:font-family-generic="swiss" style:font-pitch="variable" fo:font-size="100%"/>
      </text:list-level-style-bullet>
      <text:list-level-style-bullet text:level="5" text:bullet-char="•">
        <style:list-level-properties text:space-before="1.49996in" text:min-label-width="0.39236in"/>
        <style:text-properties fo:color="#007c91" fo:font-family="Arial" style:font-family-generic="swiss" style:font-pitch="variable" fo:font-size="100%"/>
      </text:list-level-style-bullet>
      <text:list-level-style-bullet text:level="6" text:bullet-char="•">
        <style:list-level-properties text:space-before="2.5625in" text:min-label-width="0.39236in"/>
        <style:text-properties fo:color="#007c91" fo:font-family="Arial" style:font-family-generic="swiss" style:font-pitch="variable" fo:font-size="100%"/>
      </text:list-level-style-bullet>
      <text:list-level-style-bullet text:level="7" text:bullet-char="•">
        <style:list-level-properties text:space-before="3.0625in" text:min-label-width="0.39236in"/>
        <style:text-properties fo:color="#007c91" fo:font-family="Arial" style:font-family-generic="swiss" style:font-pitch="variable" fo:font-size="100%"/>
      </text:list-level-style-bullet>
      <text:list-level-style-bullet text:level="8" text:bullet-char="•">
        <style:list-level-properties text:space-before="3.5625in" text:min-label-width="0.39236in"/>
        <style:text-properties fo:color="#007c91" fo:font-family="Arial" style:font-family-generic="swiss" style:font-pitch="variable" fo:font-size="100%"/>
      </text:list-level-style-bullet>
      <text:list-level-style-bullet text:level="9" text:bullet-char="•">
        <style:list-level-properties text:space-before="4.0625in" text:min-label-width="0.39236in"/>
        <style:text-properties fo:color="#007c91" fo:font-family="Arial" style:font-family-generic="swiss" style:font-pitch="variable" fo:font-size="100%"/>
      </text:list-level-style-bullet>
    </text:list-style>
    <text:list-style style:name="a191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892">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901">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262">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828">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37499in" text:min-label-width="0.39236in"/>
        <style:text-properties fo:color="#007c91" fo:font-family="Arial" style:font-family-generic="swiss" style:font-pitch="variable" fo:font-size="100%"/>
      </text:list-level-style-bullet>
      <text:list-level-style-bullet text:level="3" text:bullet-char="•">
        <style:list-level-properties text:space-before="0.74998in" text:min-label-width="0.39236in"/>
        <style:text-properties fo:color="#007c91" fo:font-family="Arial" style:font-family-generic="swiss" style:font-pitch="variable" fo:font-size="100%"/>
      </text:list-level-style-bullet>
      <text:list-level-style-bullet text:level="4" text:bullet-char="•">
        <style:list-level-properties text:space-before="1.12497in" text:min-label-width="0.39236in"/>
        <style:text-properties fo:color="#007c91" fo:font-family="Arial" style:font-family-generic="swiss" style:font-pitch="variable" fo:font-size="100%"/>
      </text:list-level-style-bullet>
      <text:list-level-style-bullet text:level="5" text:bullet-char="•">
        <style:list-level-properties text:space-before="1.49996in" text:min-label-width="0.39236in"/>
        <style:text-properties fo:color="#007c91" fo:font-family="Arial" style:font-family-generic="swiss" style:font-pitch="variable" fo:font-size="100%"/>
      </text:list-level-style-bullet>
      <text:list-level-style-bullet text:level="6" text:bullet-char="•">
        <style:list-level-properties text:space-before="2.5625in" text:min-label-width="0.39236in"/>
        <style:text-properties fo:color="#007c91" fo:font-family="Arial" style:font-family-generic="swiss" style:font-pitch="variable" fo:font-size="100%"/>
      </text:list-level-style-bullet>
      <text:list-level-style-bullet text:level="7" text:bullet-char="•">
        <style:list-level-properties text:space-before="3.0625in" text:min-label-width="0.39236in"/>
        <style:text-properties fo:color="#007c91" fo:font-family="Arial" style:font-family-generic="swiss" style:font-pitch="variable" fo:font-size="100%"/>
      </text:list-level-style-bullet>
      <text:list-level-style-bullet text:level="8" text:bullet-char="•">
        <style:list-level-properties text:space-before="3.5625in" text:min-label-width="0.39236in"/>
        <style:text-properties fo:color="#007c91" fo:font-family="Arial" style:font-family-generic="swiss" style:font-pitch="variable" fo:font-size="100%"/>
      </text:list-level-style-bullet>
      <text:list-level-style-bullet text:level="9" text:bullet-char="•">
        <style:list-level-properties text:space-before="4.0625in" text:min-label-width="0.39236in"/>
        <style:text-properties fo:color="#007c91" fo:font-family="Arial" style:font-family-generic="swiss" style:font-pitch="variable" fo:font-size="100%"/>
      </text:list-level-style-bullet>
    </text:list-style>
    <text:list-style style:name="a191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145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1265">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63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91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1790">
      <text:list-level-style-bullet text:level="1" text:bullet-char="•">
        <style:list-level-properties text:space-before="0in" text:min-label-width="0.375in"/>
        <style:text-properties fo:color="#007c91" fo:font-family="Arial" style:font-family-generic="swiss" style:font-pitch="variable" fo:font-size="100%"/>
      </text:list-level-style-bullet>
      <text:list-level-style-bullet text:level="2" text:bullet-char="•">
        <style:list-level-properties text:space-before="0.5in" text:min-label-width="0.375in"/>
        <style:text-properties fo:color="#007c91" fo:font-family="Arial" style:font-family-generic="swiss" style:font-pitch="variable" fo:font-size="100%"/>
      </text:list-level-style-bullet>
      <text:list-level-style-bullet text:level="3" text:bullet-char="•">
        <style:list-level-properties text:space-before="1in" text:min-label-width="0.375in"/>
        <style:text-properties fo:color="#007c91" fo:font-family="Arial" style:font-family-generic="swiss" style:font-pitch="variable" fo:font-size="100%"/>
      </text:list-level-style-bullet>
      <text:list-level-style-bullet text:level="4" text:bullet-char="•">
        <style:list-level-properties text:space-before="1.5in" text:min-label-width="0.375in"/>
        <style:text-properties fo:color="#007c91" fo:font-family="Arial" style:font-family-generic="swiss" style:font-pitch="variable" fo:font-size="100%"/>
      </text:list-level-style-bullet>
      <text:list-level-style-bullet text:level="5" text:bullet-char="•">
        <style:list-level-properties text:space-before="2in" text:min-label-width="0.375in"/>
        <style:text-properties fo:color="#007c91" fo:font-family="Arial" style:font-family-generic="swiss" style:font-pitch="variable" fo:font-size="100%"/>
      </text:list-level-style-bullet>
      <text:list-level-style-bullet text:level="6" text:bullet-char="•">
        <style:list-level-properties text:space-before="2.5in" text:min-label-width="0.375in"/>
        <style:text-properties fo:color="#007c91" fo:font-family="Arial" style:font-family-generic="swiss" style:font-pitch="variable" fo:font-size="100%"/>
      </text:list-level-style-bullet>
      <text:list-level-style-bullet text:level="7" text:bullet-char="•">
        <style:list-level-properties text:space-before="3in" text:min-label-width="0.375in"/>
        <style:text-properties fo:color="#007c91" fo:font-family="Arial" style:font-family-generic="swiss" style:font-pitch="variable" fo:font-size="100%"/>
      </text:list-level-style-bullet>
      <text:list-level-style-bullet text:level="8" text:bullet-char="•">
        <style:list-level-properties text:space-before="3.5in" text:min-label-width="0.375in"/>
        <style:text-properties fo:color="#007c91" fo:font-family="Arial" style:font-family-generic="swiss" style:font-pitch="variable" fo:font-size="100%"/>
      </text:list-level-style-bullet>
      <text:list-level-style-bullet text:level="9" text:bullet-char="•">
        <style:list-level-properties text:space-before="4in" text:min-label-width="0.375in"/>
        <style:text-properties fo:color="#007c91" fo:font-family="Arial" style:font-family-generic="swiss" style:font-pitch="variable" fo:font-size="100%"/>
      </text:list-level-style-bullet>
    </text:list-style>
    <text:list-style style:name="a907">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97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72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91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591">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793">
      <text:list-level-style-bullet text:level="1" text:bullet-char="•">
        <style:list-level-properties text:space-before="0in" text:min-label-width="0.375in"/>
        <style:text-properties fo:color="#007c91" fo:font-family="Arial" style:font-family-generic="swiss" style:font-pitch="variable" fo:font-size="100%"/>
      </text:list-level-style-bullet>
      <text:list-level-style-bullet text:level="2" text:bullet-char="•">
        <style:list-level-properties text:space-before="0.5in" text:min-label-width="0.375in"/>
        <style:text-properties fo:color="#007c91" fo:font-family="Arial" style:font-family-generic="swiss" style:font-pitch="variable" fo:font-size="100%"/>
      </text:list-level-style-bullet>
      <text:list-level-style-bullet text:level="3" text:bullet-char="•">
        <style:list-level-properties text:space-before="1in" text:min-label-width="0.375in"/>
        <style:text-properties fo:color="#007c91" fo:font-family="Arial" style:font-family-generic="swiss" style:font-pitch="variable" fo:font-size="100%"/>
      </text:list-level-style-bullet>
      <text:list-level-style-bullet text:level="4" text:bullet-char="•">
        <style:list-level-properties text:space-before="1.5in" text:min-label-width="0.375in"/>
        <style:text-properties fo:color="#007c91" fo:font-family="Arial" style:font-family-generic="swiss" style:font-pitch="variable" fo:font-size="100%"/>
      </text:list-level-style-bullet>
      <text:list-level-style-bullet text:level="5" text:bullet-char="•">
        <style:list-level-properties text:space-before="2in" text:min-label-width="0.375in"/>
        <style:text-properties fo:color="#007c91" fo:font-family="Arial" style:font-family-generic="swiss" style:font-pitch="variable" fo:font-size="100%"/>
      </text:list-level-style-bullet>
      <text:list-level-style-bullet text:level="6" text:bullet-char="•">
        <style:list-level-properties text:space-before="2.5in" text:min-label-width="0.375in"/>
        <style:text-properties fo:color="#007c91" fo:font-family="Arial" style:font-family-generic="swiss" style:font-pitch="variable" fo:font-size="100%"/>
      </text:list-level-style-bullet>
      <text:list-level-style-bullet text:level="7" text:bullet-char="•">
        <style:list-level-properties text:space-before="3in" text:min-label-width="0.375in"/>
        <style:text-properties fo:color="#007c91" fo:font-family="Arial" style:font-family-generic="swiss" style:font-pitch="variable" fo:font-size="100%"/>
      </text:list-level-style-bullet>
      <text:list-level-style-bullet text:level="8" text:bullet-char="•">
        <style:list-level-properties text:space-before="3.5in" text:min-label-width="0.375in"/>
        <style:text-properties fo:color="#007c91" fo:font-family="Arial" style:font-family-generic="swiss" style:font-pitch="variable" fo:font-size="100%"/>
      </text:list-level-style-bullet>
      <text:list-level-style-bullet text:level="9" text:bullet-char="•">
        <style:list-level-properties text:space-before="4in" text:min-label-width="0.375in"/>
        <style:text-properties fo:color="#007c91" fo:font-family="Arial" style:font-family-generic="swiss" style:font-pitch="variable" fo:font-size="100%"/>
      </text:list-level-style-bullet>
    </text:list-style>
    <text:list-style style:name="a1078">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600">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729">
      <text:list-level-style-bullet text:level="1" text:bullet-char="•">
        <style:list-level-properties text:space-before="0in" text:min-label-width="0.3125in"/>
        <style:text-properties fo:color="#007c91" fo:font-family="Arial" style:font-family-generic="swiss" style:font-pitch="variable" fo:font-size="100%"/>
      </text:list-level-style-bullet>
      <text:list-level-style-bullet text:level="2" text:bullet-char="•">
        <style:list-level-properties text:space-before="0.5in" text:min-label-width="0.3125in"/>
        <style:text-properties fo:color="#007c91" fo:font-family="Arial" style:font-family-generic="swiss" style:font-pitch="variable" fo:font-size="100%"/>
      </text:list-level-style-bullet>
      <text:list-level-style-bullet text:level="3" text:bullet-char="•">
        <style:list-level-properties text:space-before="1in" text:min-label-width="0.3125in"/>
        <style:text-properties fo:color="#007c91" fo:font-family="Arial" style:font-family-generic="swiss" style:font-pitch="variable" fo:font-size="100%"/>
      </text:list-level-style-bullet>
      <text:list-level-style-bullet text:level="4" text:bullet-char="•">
        <style:list-level-properties text:space-before="1.5in" text:min-label-width="0.3125in"/>
        <style:text-properties fo:color="#007c91" fo:font-family="Arial" style:font-family-generic="swiss" style:font-pitch="variable" fo:font-size="100%"/>
      </text:list-level-style-bullet>
      <text:list-level-style-bullet text:level="5" text:bullet-char="•">
        <style:list-level-properties text:space-before="2in" text:min-label-width="0.3125in"/>
        <style:text-properties fo:color="#007c91" fo:font-family="Arial" style:font-family-generic="swiss" style:font-pitch="variable" fo:font-size="100%"/>
      </text:list-level-style-bullet>
      <text:list-level-style-bullet text:level="6" text:bullet-char="•">
        <style:list-level-properties text:space-before="2.5in" text:min-label-width="0.3125in"/>
        <style:text-properties fo:color="#007c91" fo:font-family="Arial" style:font-family-generic="swiss" style:font-pitch="variable" fo:font-size="100%"/>
      </text:list-level-style-bullet>
      <text:list-level-style-bullet text:level="7" text:bullet-char="•">
        <style:list-level-properties text:space-before="3in" text:min-label-width="0.3125in"/>
        <style:text-properties fo:color="#007c91" fo:font-family="Arial" style:font-family-generic="swiss" style:font-pitch="variable" fo:font-size="100%"/>
      </text:list-level-style-bullet>
      <text:list-level-style-bullet text:level="8" text:bullet-char="•">
        <style:list-level-properties text:space-before="3.5in" text:min-label-width="0.3125in"/>
        <style:text-properties fo:color="#007c91" fo:font-family="Arial" style:font-family-generic="swiss" style:font-pitch="variable" fo:font-size="100%"/>
      </text:list-level-style-bullet>
      <text:list-level-style-bullet text:level="9" text:bullet-char="•">
        <style:list-level-properties text:space-before="4in" text:min-label-width="0.3125in"/>
        <style:text-properties fo:color="#007c91" fo:font-family="Arial" style:font-family-generic="swiss" style:font-pitch="variable" fo:font-size="100%"/>
      </text:list-level-style-bullet>
    </text:list-style>
    <text:list-style style:name="a594">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87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603">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97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597">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873">
      <text:list-level-style-number text:level="1" style:num-format="" style:num-list-format-name="">
        <style:list-level-properties text:space-before="0in"/>
      </text:list-level-style-number>
      <text:list-level-style-number text:level="2" style:num-format="" style:num-list-format-name="">
        <style:list-level-properties text:space-before="0.37499in"/>
      </text:list-level-style-number>
      <text:list-level-style-number text:level="3" style:num-format="" style:num-list-format-name="">
        <style:list-level-properties text:space-before="0.74998in"/>
      </text:list-level-style-number>
      <text:list-level-style-number text:level="4" style:num-format="" style:num-list-format-name="">
        <style:list-level-properties text:space-before="1.12497in"/>
      </text:list-level-style-number>
      <text:list-level-style-number text:level="5" style:num-format="" style:num-list-format-name="">
        <style:list-level-properties text:space-before="1.49996in"/>
      </text:list-level-style-number>
      <text:list-level-style-number text:level="6" style:num-format="" style:num-list-format-name="">
        <style:list-level-properties text:space-before="2.5625in"/>
      </text:list-level-style-number>
      <text:list-level-style-number text:level="7" style:num-format="" style:num-list-format-name="">
        <style:list-level-properties text:space-before="3.0625in"/>
      </text:list-level-style-number>
      <text:list-level-style-number text:level="8" style:num-format="" style:num-list-format-name="">
        <style:list-level-properties text:space-before="3.5625in"/>
      </text:list-level-style-number>
      <text:list-level-style-number text:level="9" style:num-format="" style:num-list-format-name="">
        <style:list-level-properties text:space-before="4.0625in"/>
      </text:list-level-style-number>
    </text:list-style>
    <text:list-style style:name="a1876">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31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755">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574">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831">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37499in" text:min-label-width="0.39236in"/>
        <style:text-properties fo:color="#007c91" fo:font-family="Arial" style:font-family-generic="swiss" style:font-pitch="variable" fo:font-size="100%"/>
      </text:list-level-style-bullet>
      <text:list-level-style-bullet text:level="3" text:bullet-char="•">
        <style:list-level-properties text:space-before="0.74998in" text:min-label-width="0.39236in"/>
        <style:text-properties fo:color="#007c91" fo:font-family="Arial" style:font-family-generic="swiss" style:font-pitch="variable" fo:font-size="100%"/>
      </text:list-level-style-bullet>
      <text:list-level-style-bullet text:level="4" text:bullet-char="•">
        <style:list-level-properties text:space-before="1.12497in" text:min-label-width="0.39236in"/>
        <style:text-properties fo:color="#007c91" fo:font-family="Arial" style:font-family-generic="swiss" style:font-pitch="variable" fo:font-size="100%"/>
      </text:list-level-style-bullet>
      <text:list-level-style-bullet text:level="5" text:bullet-char="•">
        <style:list-level-properties text:space-before="1.49996in" text:min-label-width="0.39236in"/>
        <style:text-properties fo:color="#007c91" fo:font-family="Arial" style:font-family-generic="swiss" style:font-pitch="variable" fo:font-size="100%"/>
      </text:list-level-style-bullet>
      <text:list-level-style-bullet text:level="6" text:bullet-char="•">
        <style:list-level-properties text:space-before="2.5625in" text:min-label-width="0.39236in"/>
        <style:text-properties fo:color="#007c91" fo:font-family="Arial" style:font-family-generic="swiss" style:font-pitch="variable" fo:font-size="100%"/>
      </text:list-level-style-bullet>
      <text:list-level-style-bullet text:level="7" text:bullet-char="•">
        <style:list-level-properties text:space-before="3.0625in" text:min-label-width="0.39236in"/>
        <style:text-properties fo:color="#007c91" fo:font-family="Arial" style:font-family-generic="swiss" style:font-pitch="variable" fo:font-size="100%"/>
      </text:list-level-style-bullet>
      <text:list-level-style-bullet text:level="8" text:bullet-char="•">
        <style:list-level-properties text:space-before="3.5625in" text:min-label-width="0.39236in"/>
        <style:text-properties fo:color="#007c91" fo:font-family="Arial" style:font-family-generic="swiss" style:font-pitch="variable" fo:font-size="100%"/>
      </text:list-level-style-bullet>
      <text:list-level-style-bullet text:level="9" text:bullet-char="•">
        <style:list-level-properties text:space-before="4.0625in" text:min-label-width="0.39236in"/>
        <style:text-properties fo:color="#007c91" fo:font-family="Arial" style:font-family-generic="swiss" style:font-pitch="variable" fo:font-size="100%"/>
      </text:list-level-style-bullet>
    </text:list-style>
    <text:list-style style:name="a131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578">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46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836">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37499in" text:min-label-width="0.39236in"/>
        <style:text-properties fo:color="#007c91" fo:font-family="Arial" style:font-family-generic="swiss" style:font-pitch="variable" fo:font-size="100%"/>
      </text:list-level-style-bullet>
      <text:list-level-style-bullet text:level="3" text:bullet-char="•">
        <style:list-level-properties text:space-before="0.74998in" text:min-label-width="0.39236in"/>
        <style:text-properties fo:color="#007c91" fo:font-family="Arial" style:font-family-generic="swiss" style:font-pitch="variable" fo:font-size="100%"/>
      </text:list-level-style-bullet>
      <text:list-level-style-bullet text:level="4" text:bullet-char="•">
        <style:list-level-properties text:space-before="1.12497in" text:min-label-width="0.39236in"/>
        <style:text-properties fo:color="#007c91" fo:font-family="Arial" style:font-family-generic="swiss" style:font-pitch="variable" fo:font-size="100%"/>
      </text:list-level-style-bullet>
      <text:list-level-style-bullet text:level="5" text:bullet-char="•">
        <style:list-level-properties text:space-before="1.49996in" text:min-label-width="0.39236in"/>
        <style:text-properties fo:color="#007c91" fo:font-family="Arial" style:font-family-generic="swiss" style:font-pitch="variable" fo:font-size="100%"/>
      </text:list-level-style-bullet>
      <text:list-level-style-bullet text:level="6" text:bullet-char="•">
        <style:list-level-properties text:space-before="2.5625in" text:min-label-width="0.39236in"/>
        <style:text-properties fo:color="#007c91" fo:font-family="Arial" style:font-family-generic="swiss" style:font-pitch="variable" fo:font-size="100%"/>
      </text:list-level-style-bullet>
      <text:list-level-style-bullet text:level="7" text:bullet-char="•">
        <style:list-level-properties text:space-before="3.0625in" text:min-label-width="0.39236in"/>
        <style:text-properties fo:color="#007c91" fo:font-family="Arial" style:font-family-generic="swiss" style:font-pitch="variable" fo:font-size="100%"/>
      </text:list-level-style-bullet>
      <text:list-level-style-bullet text:level="8" text:bullet-char="•">
        <style:list-level-properties text:space-before="3.5625in" text:min-label-width="0.39236in"/>
        <style:text-properties fo:color="#007c91" fo:font-family="Arial" style:font-family-generic="swiss" style:font-pitch="variable" fo:font-size="100%"/>
      </text:list-level-style-bullet>
      <text:list-level-style-bullet text:level="9" text:bullet-char="•">
        <style:list-level-properties text:space-before="4.0625in" text:min-label-width="0.39236in"/>
        <style:text-properties fo:color="#007c91" fo:font-family="Arial" style:font-family-generic="swiss" style:font-pitch="variable" fo:font-size="100%"/>
      </text:list-level-style-bullet>
    </text:list-style>
    <text:list-style style:name="a138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271">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84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108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08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08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625">
      <text:list-level-style-bullet text:level="1" text:bullet-char="•">
        <style:list-level-properties text:space-before="0in" text:min-label-width="0.39236in"/>
        <style:text-properties fo:color="#007c91" fo:font-family="Arial" style:font-family-generic="swiss" style:font-pitch="variable" fo:font-size="100%"/>
      </text:list-level-style-bullet>
      <text:list-level-style-bullet text:level="2" text:bullet-char="•">
        <style:list-level-properties text:space-before="0.5in" text:min-label-width="0.39236in"/>
        <style:text-properties fo:color="#007c91" fo:font-family="Arial" style:font-family-generic="swiss" style:font-pitch="variable" fo:font-size="100%"/>
      </text:list-level-style-bullet>
      <text:list-level-style-bullet text:level="3" text:bullet-char="•">
        <style:list-level-properties text:space-before="1in" text:min-label-width="0.39236in"/>
        <style:text-properties fo:color="#007c91" fo:font-family="Arial" style:font-family-generic="swiss" style:font-pitch="variable" fo:font-size="100%"/>
      </text:list-level-style-bullet>
      <text:list-level-style-bullet text:level="4" text:bullet-char="•">
        <style:list-level-properties text:space-before="1.5in" text:min-label-width="0.39236in"/>
        <style:text-properties fo:color="#007c91" fo:font-family="Arial" style:font-family-generic="swiss" style:font-pitch="variable" fo:font-size="100%"/>
      </text:list-level-style-bullet>
      <text:list-level-style-bullet text:level="5" text:bullet-char="•">
        <style:list-level-properties text:space-before="2in" text:min-label-width="0.39236in"/>
        <style:text-properties fo:color="#007c91" fo:font-family="Arial" style:font-family-generic="swiss" style:font-pitch="variable" fo:font-size="100%"/>
      </text:list-level-style-bullet>
      <text:list-level-style-bullet text:level="6" text:bullet-char="•">
        <style:list-level-properties text:space-before="2.5in" text:min-label-width="0.39236in"/>
        <style:text-properties fo:color="#007c91" fo:font-family="Arial" style:font-family-generic="swiss" style:font-pitch="variable" fo:font-size="100%"/>
      </text:list-level-style-bullet>
      <text:list-level-style-bullet text:level="7" text:bullet-char="•">
        <style:list-level-properties text:space-before="3in" text:min-label-width="0.39236in"/>
        <style:text-properties fo:color="#007c91" fo:font-family="Arial" style:font-family-generic="swiss" style:font-pitch="variable" fo:font-size="100%"/>
      </text:list-level-style-bullet>
      <text:list-level-style-bullet text:level="8" text:bullet-char="•">
        <style:list-level-properties text:space-before="3.5in" text:min-label-width="0.39236in"/>
        <style:text-properties fo:color="#007c91" fo:font-family="Arial" style:font-family-generic="swiss" style:font-pitch="variable" fo:font-size="100%"/>
      </text:list-level-style-bullet>
      <text:list-level-style-bullet text:level="9" text:bullet-char="•">
        <style:list-level-properties text:space-before="4in" text:min-label-width="0.39236in"/>
        <style:text-properties fo:color="#007c91" fo:font-family="Arial" style:font-family-generic="swiss" style:font-pitch="variable" fo:font-size="100%"/>
      </text:list-level-style-bullet>
    </text:list-style>
    <text:list-style style:name="a1510">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51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878">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688">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763">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51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32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139">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662">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398">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856">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37499in" text:min-label-width="0.3941in"/>
        <style:text-properties fo:color="#007c91" fo:font-family="Arial" style:font-family-generic="swiss" style:font-pitch="variable" fo:font-size="100%"/>
      </text:list-level-style-bullet>
      <text:list-level-style-bullet text:level="3" text:bullet-char="•">
        <style:list-level-properties text:space-before="0.74998in" text:min-label-width="0.3941in"/>
        <style:text-properties fo:color="#007c91" fo:font-family="Arial" style:font-family-generic="swiss" style:font-pitch="variable" fo:font-size="100%"/>
      </text:list-level-style-bullet>
      <text:list-level-style-bullet text:level="4" text:bullet-char="•">
        <style:list-level-properties text:space-before="1.12497in" text:min-label-width="0.3941in"/>
        <style:text-properties fo:color="#007c91" fo:font-family="Arial" style:font-family-generic="swiss" style:font-pitch="variable" fo:font-size="100%"/>
      </text:list-level-style-bullet>
      <text:list-level-style-bullet text:level="5" text:bullet-char="•">
        <style:list-level-properties text:space-before="1.49996in" text:min-label-width="0.3941in"/>
        <style:text-properties fo:color="#007c91" fo:font-family="Arial" style:font-family-generic="swiss" style:font-pitch="variable" fo:font-size="100%"/>
      </text:list-level-style-bullet>
      <text:list-level-style-bullet text:level="6" text:bullet-char="•">
        <style:list-level-properties text:space-before="2.5625in" text:min-label-width="0.3941in"/>
        <style:text-properties fo:color="#007c91" fo:font-family="Arial" style:font-family-generic="swiss" style:font-pitch="variable" fo:font-size="100%"/>
      </text:list-level-style-bullet>
      <text:list-level-style-bullet text:level="7" text:bullet-char="•">
        <style:list-level-properties text:space-before="3.0625in" text:min-label-width="0.3941in"/>
        <style:text-properties fo:color="#007c91" fo:font-family="Arial" style:font-family-generic="swiss" style:font-pitch="variable" fo:font-size="100%"/>
      </text:list-level-style-bullet>
      <text:list-level-style-bullet text:level="8" text:bullet-char="•">
        <style:list-level-properties text:space-before="3.5625in" text:min-label-width="0.3941in"/>
        <style:text-properties fo:color="#007c91" fo:font-family="Arial" style:font-family-generic="swiss" style:font-pitch="variable" fo:font-size="100%"/>
      </text:list-level-style-bullet>
      <text:list-level-style-bullet text:level="9" text:bullet-char="•">
        <style:list-level-properties text:space-before="4.0625in" text:min-label-width="0.3941in"/>
        <style:text-properties fo:color="#007c91" fo:font-family="Arial" style:font-family-generic="swiss" style:font-pitch="variable" fo:font-size="100%"/>
      </text:list-level-style-bullet>
    </text:list-style>
    <text:list-style style:name="a1665">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text:list-style style:name="a1668">
      <text:list-level-style-bullet text:level="1" text:bullet-char="•">
        <style:list-level-properties text:space-before="0in" text:min-label-width="0.3941in"/>
        <style:text-properties fo:color="#007c91" fo:font-family="Arial" style:font-family-generic="swiss" style:font-pitch="variable" fo:font-size="100%"/>
      </text:list-level-style-bullet>
      <text:list-level-style-bullet text:level="2" text:bullet-char="•">
        <style:list-level-properties text:space-before="0.5in" text:min-label-width="0.3941in"/>
        <style:text-properties fo:color="#007c91" fo:font-family="Arial" style:font-family-generic="swiss" style:font-pitch="variable" fo:font-size="100%"/>
      </text:list-level-style-bullet>
      <text:list-level-style-bullet text:level="3" text:bullet-char="•">
        <style:list-level-properties text:space-before="1in" text:min-label-width="0.3941in"/>
        <style:text-properties fo:color="#007c91" fo:font-family="Arial" style:font-family-generic="swiss" style:font-pitch="variable" fo:font-size="100%"/>
      </text:list-level-style-bullet>
      <text:list-level-style-bullet text:level="4" text:bullet-char="•">
        <style:list-level-properties text:space-before="1.5in" text:min-label-width="0.3941in"/>
        <style:text-properties fo:color="#007c91" fo:font-family="Arial" style:font-family-generic="swiss" style:font-pitch="variable" fo:font-size="100%"/>
      </text:list-level-style-bullet>
      <text:list-level-style-bullet text:level="5" text:bullet-char="•">
        <style:list-level-properties text:space-before="2in" text:min-label-width="0.3941in"/>
        <style:text-properties fo:color="#007c91" fo:font-family="Arial" style:font-family-generic="swiss" style:font-pitch="variable" fo:font-size="100%"/>
      </text:list-level-style-bullet>
      <text:list-level-style-bullet text:level="6" text:bullet-char="•">
        <style:list-level-properties text:space-before="2.5in" text:min-label-width="0.3941in"/>
        <style:text-properties fo:color="#007c91" fo:font-family="Arial" style:font-family-generic="swiss" style:font-pitch="variable" fo:font-size="100%"/>
      </text:list-level-style-bullet>
      <text:list-level-style-bullet text:level="7" text:bullet-char="•">
        <style:list-level-properties text:space-before="3in" text:min-label-width="0.3941in"/>
        <style:text-properties fo:color="#007c91" fo:font-family="Arial" style:font-family-generic="swiss" style:font-pitch="variable" fo:font-size="100%"/>
      </text:list-level-style-bullet>
      <text:list-level-style-bullet text:level="8" text:bullet-char="•">
        <style:list-level-properties text:space-before="3.5in" text:min-label-width="0.3941in"/>
        <style:text-properties fo:color="#007c91" fo:font-family="Arial" style:font-family-generic="swiss" style:font-pitch="variable" fo:font-size="100%"/>
      </text:list-level-style-bullet>
      <text:list-level-style-bullet text:level="9" text:bullet-char="•">
        <style:list-level-properties text:space-before="4in" text:min-label-width="0.3941in"/>
        <style:text-properties fo:color="#007c91" fo:font-family="Arial" style:font-family-generic="swiss" style:font-pitch="variable" fo:font-size="100%"/>
      </text:list-level-style-bullet>
    </text:list-style>
  </office:automatic-styles>
  <office:body>
    <office:presentation>
      <draw:page draw:name="Slide1" draw:style-name="a558" draw:master-page-name="Master1-Layout1-cust-Title-Slide" presentation:presentation-page-layout-name="Master1-PPL1" draw:id="Slide-256">
        <draw:frame draw:id="id41" presentation:style-name="a565" draw:name="Title 1" svg:x="0.37113in" svg:y="2.68041in" svg:width="9.06186in" svg:height="2.79381in" presentation:class="title" presentation:placeholder="false">
          <draw:text-box>
            <text:p text:style-name="a564" text:class-names="" text:cond-style-name=""><text:span text:style-name="a559" text:class-names="">Shooting Up: infections and other injecting-related harms among people who inject drugs in the UK</text:span><text:span text:style-name="a560" text:class-names=""><text:line-break/></text:span><text:span text:style-name="a561" text:class-names=""><text:line-break/></text:span><text:span text:style-name="a562" text:class-names="">Data to end of 2021</text:span><text:span text:style-name="a563" text:class-names=""/></text:p>
          </draw:text-box>
          <svg:title/>
          <svg:desc/>
        </draw:frame>
        <draw:frame draw:id="id42" draw:style-name="a566" draw:name="Picture 6" svg:x="0.16009in" svg:y="0.24312in" svg:width="1.98465in" svg:height="1.90526in" style:rel-width="scale" style:rel-height="scale">
          <draw:image xlink:href="media/image1.jpeg" xlink:type="simple" xlink:show="embed" xlink:actuate="onLoad"/>
          <svg:title/>
          <svg:desc>UK Health Security Agency logo.</svg:desc>
        </draw:frame>
        <draw:frame draw:id="id43" draw:style-name="a567" draw:name="Picture 6" svg:x="0.7129in" svg:y="5.71315in" svg:width="2.2444in" svg:height="0.58662in" style:rel-width="scale" style:rel-height="scale">
          <draw:image xlink:href="media/image2.jpeg" xlink:type="simple" xlink:show="embed" xlink:actuate="onLoad"/>
          <svg:title/>
          <svg:desc>HSC Public Health Agency logo.</svg:desc>
        </draw:frame>
        <draw:frame draw:id="id44" draw:style-name="a568" draw:name="Picture 5" svg:x="3.91928in" svg:y="5.62218in" svg:width="1.96556in" svg:height="0.67759in" style:rel-width="scale" style:rel-height="scale">
          <draw:image xlink:href="media/image3.png" xlink:type="simple" xlink:show="embed" xlink:actuate="onLoad"/>
          <svg:title/>
          <svg:desc>Public Health Scotland logo.</svg:desc>
        </draw:frame>
        <draw:frame draw:id="id45" draw:style-name="a569" draw:name="Picture 3" svg:x="6.84682in" svg:y="5.62218in" svg:width="2.3762in" svg:height="0.67759in" style:rel-width="scale" style:rel-height="scale">
          <draw:image xlink:href="media/image4.jpeg" xlink:type="simple" xlink:show="embed" xlink:actuate="onLoad"/>
          <svg:title/>
          <svg:desc>Public Health Wales logo.</svg:desc>
        </draw:frame>
        <presentation:notes draw:style-name="a575">
          <draw:page-thumbnail draw:page-number="1" svg:x="1.5in" svg:y="1.25in" svg:width="4.5in" svg:height="3.375in" presentation:class="page" draw:id="id46" presentation:style-name="a570" draw:name="Slide Image Placeholder 1">
            <svg:title/>
            <svg:desc/>
          </draw:page-thumbnail>
          <draw:frame draw:id="id47" presentation:style-name="a571" draw:name="Notes Placeholder 2" svg:x="0.75in" svg:y="4.8125in" svg:width="6in" svg:height="3.9375in" presentation:class="notes" presentation:placeholder="true">
            <draw:text-box/>
            <svg:title/>
            <svg:desc/>
          </draw:frame>
          <draw:frame draw:id="id48" draw:style-name="a574" draw:name="Slide Number Placeholder 3" svg:x="4.24826in" svg:y="9.49826in" svg:width="3.25in" svg:height="0.50174in">
            <draw:text-box>
              <text:p text:style-name="a573" text:class-names="" text:cond-style-name=""><text:span text:style-name="a572" text:class-names=""><text:page-number style:num-format="1" text:fixed="false"/></text:span></text:p>
            </draw:text-box>
            <svg:title/>
            <svg:desc/>
          </draw:frame>
        </presentation:notes>
      </draw:page>
      <draw:page draw:name="Slide51" draw:style-name="a576" draw:master-page-name="Master1-Layout2-obj-Title-and-Content" presentation:presentation-page-layout-name="Master1-PPL2" draw:id="Slide-306">
        <draw:frame draw:id="id49" presentation:style-name="a579" draw:name="Title 1" svg:x="0.3249in" svg:y="0.40012in" svg:width="6.86198in" svg:height="0.68159in" presentation:class="title" presentation:placeholder="false">
          <draw:text-box>
            <text:p text:style-name="a578" text:class-names="" text:cond-style-name=""><text:span text:style-name="a577" text:class-names="">Contents</text:span></text:p>
          </draw:text-box>
          <svg:title/>
          <svg:desc/>
        </draw:frame>
        <draw:custom-shape svg:x="0.48234in" svg:y="2.12428in" svg:width="7.7202in" svg:height="4.19053in" draw:id="id50" draw:style-name="a604" draw:name="Rectangle 1">
          <svg:title/>
          <svg:desc/>
          <text:list text:style-name="a582">
            <text:list-item>
              <text:p text:style-name="a581" text:class-names="" text:cond-style-name=""><text:span text:style-name="a580" text:class-names="">Background</text:span></text:p>
            </text:list-item>
          </text:list>
          <text:list text:style-name="a585">
            <text:list-item>
              <text:p text:style-name="a584" text:class-names="" text:cond-style-name=""><text:span text:style-name="a583" text:class-names="">Hepatitis C virus (HCV)</text:span></text:p>
            </text:list-item>
          </text:list>
          <text:list text:style-name="a588">
            <text:list-item>
              <text:p text:style-name="a587" text:class-names="" text:cond-style-name=""><text:span text:style-name="a586" text:class-names="">Hepatitis B virus (HBV)</text:span></text:p>
            </text:list-item>
          </text:list>
          <text:list text:style-name="a591">
            <text:list-item>
              <text:p text:style-name="a590" text:class-names="" text:cond-style-name=""><text:span text:style-name="a589" text:class-names="">HIV</text:span></text:p>
            </text:list-item>
          </text:list>
          <text:list text:style-name="a594">
            <text:list-item>
              <text:p text:style-name="a593" text:class-names="" text:cond-style-name=""><text:span text:style-name="a592" text:class-names="">Bacterial infections</text:span></text:p>
            </text:list-item>
          </text:list>
          <text:list text:style-name="a597">
            <text:list-item>
              <text:p text:style-name="a596" text:class-names="" text:cond-style-name=""><text:span text:style-name="a595" text:class-names="">Injecting and sexual risk behaviour</text:span></text:p>
            </text:list-item>
          </text:list>
          <text:list text:style-name="a600">
            <text:list-item>
              <text:p text:style-name="a599" text:class-names="" text:cond-style-name=""><text:span text:style-name="a598" text:class-names="">Drug use patterns</text:span></text:p>
            </text:list-item>
          </text:list>
          <text:list text:style-name="a603">
            <text:list-item>
              <text:p text:style-name="a602" text:class-names="" text:cond-style-name=""><text:span text:style-name="a601" text:class-names="">Overdose</text:span></text:p>
            </text:list-item>
          </text:list>
          <draw:enhanced-geometry xmlns:dr3d="urn:oasis:names:tc:opendocument:xmlns:dr3d:1.0" draw:type="non-primitive" svg:viewBox="0 0 21600 21600" draw:enhanced-path="M 0 0 L 21600 0 21600 21600 0 21600 Z N"/>
        </draw:custom-shape>
        <draw:frame draw:id="id51" draw:style-name="a607" draw:name="Slide Number Placeholder 6" svg:x="0.10714in" svg:y="7.04162in" svg:width="0.48912in" svg:height="0.39931in">
          <draw:text-box>
            <text:p text:style-name="a606" text:class-names="" text:cond-style-name=""><text:span text:style-name="a605" text:class-names=""><text:page-number style:num-format="1" text:fixed="false"/></text:span></text:p>
          </draw:text-box>
          <svg:title/>
          <svg:desc/>
        </draw:frame>
        <draw:frame draw:id="id52" draw:style-name="a610" draw:name="Footer Placeholder 5" svg:x="0.6875in" svg:y="7.04161in" svg:width="8.20834in" svg:height="0.39764in">
          <draw:text-box>
            <text:p text:style-name="a609" text:class-names="" text:cond-style-name=""><text:span text:style-name="a608" text:class-names="">Shooting Up: data to end 2021</text:span></text:p>
          </draw:text-box>
          <svg:title/>
          <svg:desc/>
        </draw:frame>
        <presentation:notes draw:style-name="a617">
          <draw:page-thumbnail draw:page-number="2" svg:x="1.00521in" svg:y="0.81597in" svg:width="5.43576in" svg:height="4.07639in" presentation:class="page" draw:id="id53" presentation:style-name="a611" draw:name="Slide Image Placeholder 1">
            <svg:title/>
            <svg:desc/>
          </draw:page-thumbnail>
          <draw:frame draw:id="id54" presentation:style-name="a612" draw:name="Notes Placeholder 2" svg:x="0.74479in" svg:y="5.16319in" svg:width="5.9566in" svg:height="4.89236in" presentation:class="notes" presentation:placeholder="true">
            <draw:text-box/>
            <svg:title/>
            <svg:desc/>
          </draw:frame>
          <draw:frame draw:id="id55" draw:style-name="a616" draw:name="Slide Number Placeholder 3" svg:x="4.21701in" svg:y="10.32639in" svg:width="3.22743in" svg:height="0.5434in">
            <draw:text-box>
              <text:p text:style-name="a615" text:class-names="" text:cond-style-name=""><text:span text:style-name="a613" text:class-names=""><text:page-number style:num-format="1" text:fixed="false"/></text:span><text:span text:style-name="a614" text:class-names=""/></text:p>
            </draw:text-box>
            <svg:title/>
            <svg:desc/>
          </draw:frame>
        </presentation:notes>
      </draw:page>
      <draw:page draw:name="Slide53" draw:style-name="a618" draw:master-page-name="Master1-Layout2-obj-Title-and-Content" presentation:presentation-page-layout-name="Master1-PPL2" draw:id="Slide-308">
        <draw:frame draw:id="id56" presentation:style-name="a621" draw:name="Title 1" svg:x="0.3249in" svg:y="0.49536in" svg:width="6.86198in" svg:height="0.68159in" presentation:class="title" presentation:placeholder="false">
          <draw:text-box>
            <text:p text:style-name="a620" text:class-names="" text:cond-style-name=""><text:span text:style-name="a619" text:class-names="">Background</text:span></text:p>
          </draw:text-box>
          <svg:title/>
          <svg:desc/>
        </draw:frame>
        <draw:custom-shape svg:x="0.10714in" svg:y="1.90252in" svg:width="9.56796in" svg:height="5.10212in" draw:id="id57" draw:style-name="a642" draw:name="Rectangle 1">
          <svg:title/>
          <svg:desc/>
          <text:list text:style-name="a624">
            <text:list-item>
              <text:p text:style-name="a623" text:class-names="" text:cond-style-name=""><text:span text:style-name="a622" text:class-names="">People who inject drugs (PWID) are vulnerable to a wide range of viral and bacterial infections which can result in high levels of morbidity and mortality.<text:s text:c="1"/></text:span></text:p>
            </text:list-item>
          </text:list>
          <text:list text:style-name="a630">
            <text:list-item>
              <text:p text:style-name="a629" text:class-names="" text:cond-style-name=""><text:span text:style-name="a625" text:class-names="">Public health surveillance of infectious diseases and the associated risk and protective behaviours among this group are important to understand the impact</text:span><text:span text:style-name="a626" text:class-names=""><text:s text:c="1"/></text:span><text:span text:style-name="a627" text:class-names="">of these infections, the risk factors for their acquisition and the effectiveness of<text:s text:c="1"/></text:span><text:span text:style-name="a628" text:class-names="">prevention measures.<text:s text:c="1"/></text:span></text:p>
            </text:list-item>
          </text:list>
          <text:list text:style-name="a633">
            <text:list-item>
              <text:p text:style-name="a632" text:class-names="" text:cond-style-name=""><text:span text:style-name="a631" text:class-names="">Existing health inequalities experienced by PWID have likely been widened by the coronavirus (COVID-19) pandemic response, which resulted in restricted access to services for PWID, including blood-borne virus (BBV) testing, treatment and harm reduction.</text:span></text:p>
            </text:list-item>
          </text:list>
          <text:list text:style-name="a639">
            <text:list-item>
              <text:p text:style-name="a638" text:class-names="" text:cond-style-name=""><text:span text:style-name="a634" text:class-names="">More information about the data used in this slide set is available in the<text:s text:c="1"/></text:span><text:span text:style-name="a635" text:class-names=""><text:a xlink:href="https://www.gov.uk/government/publications/shooting-up-infections-among-people-who-inject-drugs-in-the-uk" text:style-name="" text:visited-style-name="">Shooting Up 2021<text:s text:c="1"/></text:a></text:span><text:span text:style-name="a636" text:class-names="">report and data tables.<text:s text:c="1"/></text:span><text:span text:style-name="a637" text:class-names="">Accessible information about each graph is available in the notes on each slide.</text:span></text:p>
            </text:list-item>
          </text:list>
          <text:p text:style-name="a641" text:class-names="" text:cond-style-name=""><text:span text:style-name="a640" text:class-names=""/></text:p>
          <draw:enhanced-geometry xmlns:dr3d="urn:oasis:names:tc:opendocument:xmlns:dr3d:1.0" draw:type="non-primitive" svg:viewBox="0 0 21600 21600" draw:enhanced-path="M 0 0 L 21600 0 21600 21600 0 21600 Z N"/>
        </draw:custom-shape>
        <draw:frame draw:id="id58" draw:style-name="a645" draw:name="Slide Number Placeholder 7" svg:x="0.10714in" svg:y="7.04162in" svg:width="0.48912in" svg:height="0.39931in">
          <draw:text-box>
            <text:p text:style-name="a644" text:class-names="" text:cond-style-name=""><text:span text:style-name="a643" text:class-names=""><text:page-number style:num-format="1" text:fixed="false"/></text:span></text:p>
          </draw:text-box>
          <svg:title/>
          <svg:desc/>
        </draw:frame>
        <draw:frame draw:id="id59" draw:style-name="a648" draw:name="Footer Placeholder 5" svg:x="0.6875in" svg:y="7.04161in" svg:width="8.20834in" svg:height="0.39764in">
          <draw:text-box>
            <text:p text:style-name="a647" text:class-names="" text:cond-style-name=""><text:span text:style-name="a646" text:class-names="">Shooting Up: data to end 2021</text:span></text:p>
          </draw:text-box>
          <svg:title/>
          <svg:desc/>
        </draw:frame>
        <presentation:notes draw:style-name="a659">
          <draw:page-thumbnail draw:page-number="3" svg:x="1.00521in" svg:y="0.81597in" svg:width="5.43576in" svg:height="4.07639in" presentation:class="page" draw:id="id60" presentation:style-name="a649" draw:name="Slide Image Placeholder 1">
            <svg:title/>
            <svg:desc/>
          </draw:page-thumbnail>
          <draw:frame draw:id="id61" presentation:style-name="a654" draw:name="Notes Placeholder 2" svg:x="0.74479in" svg:y="5.16319in" svg:width="5.9566in" svg:height="4.89236in" presentation:class="notes" presentation:placeholder="false">
            <draw:text-box>
              <text:p text:style-name="a651" text:class-names="" text:cond-style-name=""><text:span text:style-name="a650" text:class-names="">For further information see full Shooting Up Report: https://www.gov.uk/government/publications/shooting-up-infections-among-people-who-inject-drugs-in-the-uk</text:span></text:p>
              <text:p text:style-name="a653" text:class-names="" text:cond-style-name=""><text:span text:style-name="a652" text:class-names=""/></text:p>
            </draw:text-box>
            <svg:title/>
            <svg:desc/>
          </draw:frame>
          <draw:frame draw:id="id62" draw:style-name="a658" draw:name="Slide Number Placeholder 3" svg:x="4.21701in" svg:y="10.32639in" svg:width="3.22743in" svg:height="0.5434in">
            <draw:text-box>
              <text:p text:style-name="a657" text:class-names="" text:cond-style-name=""><text:span text:style-name="a655" text:class-names=""><text:page-number style:num-format="1" text:fixed="false"/></text:span><text:span text:style-name="a656" text:class-names=""/></text:p>
            </draw:text-box>
            <svg:title/>
            <svg:desc/>
          </draw:frame>
        </presentation:notes>
      </draw:page>
      <draw:page draw:name="Slide55" draw:style-name="a660" draw:master-page-name="Master1-Layout2-obj-Title-and-Content" presentation:presentation-page-layout-name="Master1-PPL2" draw:id="Slide-310">
        <draw:frame draw:id="id63" presentation:style-name="a664" draw:name="Title 1" svg:x="0.54851in" svg:y="2.27311in" svg:width="8.90297in" svg:height="1.47689in" presentation:class="title" presentation:placeholder="false">
          <draw:text-box>
            <text:p text:style-name="a663" text:class-names="" text:cond-style-name=""><text:span text:style-name="a661" text:class-names="">Chronic HCV<text:s text:c="1"/></text:span><text:span text:style-name="a662" text:class-names="">prevalence continues to decline, but prevention of new and re-infections remains a challenge<text:s text:c="1"/></text:span></text:p>
          </draw:text-box>
          <svg:title/>
          <svg:desc/>
        </draw:frame>
        <draw:frame draw:id="id64" draw:style-name="a667" draw:name="Slide Number Placeholder 6" svg:x="0.10714in" svg:y="7.04162in" svg:width="0.48912in" svg:height="0.39931in">
          <draw:text-box>
            <text:p text:style-name="a666" text:class-names="" text:cond-style-name=""><text:span text:style-name="a665" text:class-names=""><text:page-number style:num-format="1" text:fixed="false"/></text:span></text:p>
          </draw:text-box>
          <svg:title/>
          <svg:desc/>
        </draw:frame>
        <draw:frame draw:id="id65" draw:style-name="a670" draw:name="Footer Placeholder 5" svg:x="0.6875in" svg:y="7.04161in" svg:width="8.20834in" svg:height="0.39764in">
          <draw:text-box>
            <text:p text:style-name="a669" text:class-names="" text:cond-style-name=""><text:span text:style-name="a668" text:class-names="">Shooting Up: data to end 2021</text:span></text:p>
          </draw:text-box>
          <svg:title/>
          <svg:desc/>
        </draw:frame>
        <presentation:notes draw:style-name="a681">
          <draw:page-thumbnail draw:page-number="4" svg:x="1.00521in" svg:y="0.81597in" svg:width="5.43576in" svg:height="4.07639in" presentation:class="page" draw:id="id66" presentation:style-name="a671" draw:name="Slide Image Placeholder 1">
            <svg:title/>
            <svg:desc/>
          </draw:page-thumbnail>
          <draw:frame draw:id="id67" presentation:style-name="a676" draw:name="Notes Placeholder 2" svg:x="0.74479in" svg:y="5.23264in" svg:width="5.9566in" svg:height="4.27951in" presentation:class="notes" presentation:placeholder="false">
            <draw:text-box>
              <text:p text:style-name="a673" text:class-names="" text:cond-style-name=""><text:span text:style-name="a672" text:class-names="">For further information see full Shooting Up Report: https://www.gov.uk/government/publications/shooting-up-infections-among-people-who-inject-drugs-in-the-uk</text:span></text:p>
              <text:p text:style-name="a675" text:class-names="" text:cond-style-name=""><text:span text:style-name="a674" text:class-names=""/></text:p>
            </draw:text-box>
            <svg:title/>
            <svg:desc/>
          </draw:frame>
          <draw:frame draw:id="id68" draw:style-name="a680" draw:name="Slide Number Placeholder 3" svg:x="4.21701in" svg:y="10.32639in" svg:width="3.22743in" svg:height="0.5434in">
            <draw:text-box>
              <text:p text:style-name="a679" text:class-names="" text:cond-style-name=""><text:span text:style-name="a677" text:class-names=""><text:page-number style:num-format="1" text:fixed="false"/></text:span><text:span text:style-name="a678" text:class-names=""/></text:p>
            </draw:text-box>
            <svg:title/>
            <svg:desc/>
          </draw:frame>
        </presentation:notes>
      </draw:page>
      <draw:page draw:name="Slide13" draw:style-name="a682" draw:master-page-name="Master1-Layout2-obj-Title-and-Content" presentation:presentation-page-layout-name="Master1-PPL2" draw:id="Slide-268">
        <draw:frame draw:id="id69" presentation:style-name="a685" draw:name="Rectangle 1" svg:x="0.3517in" svg:y="0.49341in" svg:width="8.64878in" svg:height="0.68159in" presentation:class="title" presentation:placeholder="false">
          <draw:text-box>
            <text:p text:style-name="a684" text:class-names="" text:cond-style-name=""><text:span text:style-name="a683" text:class-names="">HCV prevalence</text:span></text:p>
          </draw:text-box>
          <svg:title/>
          <svg:desc/>
        </draw:frame>
        <draw:frame draw:id="id70" draw:style-name="a694" draw:name="TextBox 7" svg:x="0.04089in" svg:y="1.67725in" svg:width="9.95911in" svg:height="0.98172in">
          <draw:text-box>
            <text:list text:style-name="a688">
              <text:list-item>
                <text:p text:style-name="a687" text:class-names="" text:cond-style-name=""><text:span text:style-name="a686" text:class-names="">PWID are the group most affected by HCV in the UK.</text:span></text:p>
              </text:list-item>
            </text:list>
            <text:list text:style-name="a693">
              <text:list-item>
                <text:p text:style-name="a692" text:class-names="" text:cond-style-name=""><text:span text:style-name="a689" text:class-names="">There is evidence for a reduction in chronic HCV prevalence, which is likely due to better uptake of HCV treatment</text:span><text:span text:style-name="a690" text:class-names="">. However, new infections and re-infections continue.</text:span><text:span text:style-name="a691" text:class-names=""/></text:p>
              </text:list-item>
            </text:list>
          </draw:text-box>
          <svg:title/>
          <svg:desc/>
        </draw:frame>
        <draw:custom-shape svg:x="0.10208in" svg:y="2.70535in" svg:width="4.27226in" svg:height="0.31134in" draw:id="id71" draw:style-name="a698" draw:name="Rectangle 14">
          <svg:title/>
          <svg:desc/>
          <text:p text:style-name="a697" text:class-names="" text:cond-style-name=""><text:span text:style-name="a695" text:class-names="">a) England, Wales and Northern Ireland</text:span><text:span text:style-name="a696" text:class-names=""/></text:p>
          <draw:enhanced-geometry xmlns:dr3d="urn:oasis:names:tc:opendocument:xmlns:dr3d:1.0" draw:type="non-primitive" svg:viewBox="0 0 21600 21600" draw:enhanced-path="M 0 0 L 21600 0 21600 21600 0 21600 Z N"/>
        </draw:custom-shape>
        <draw:frame draw:id="id72" draw:style-name="a699" draw:name="Picture 25" svg:x="0in" svg:y="3.14955in" svg:width="5.99074in" svg:height="4.06192in" style:rel-width="scale" style:rel-height="scale">
          <draw:image xlink:href="media/image5.png" xlink:type="simple" xlink:show="embed" xlink:actuate="onLoad"/>
          <svg:title/>
          <svg:desc>This graph shows trends in chronic and cleared hepatitis C prevalence among people who injected drugs in the last year for England, Wales and Northern Ireland, 2012 to 2021.</svg:desc>
        </draw:frame>
        <draw:custom-shape svg:x="6.11893in" svg:y="2.71811in" svg:width="1.64286in" svg:height="0.31134in" draw:id="id73" draw:style-name="a703" draw:name="Rectangle 14">
          <svg:title/>
          <svg:desc/>
          <text:p text:style-name="a702" text:class-names="" text:cond-style-name=""><text:span text:style-name="a700" text:class-names="">b) Scotland</text:span><text:span text:style-name="a701" text:class-names=""/></text:p>
          <draw:enhanced-geometry xmlns:dr3d="urn:oasis:names:tc:opendocument:xmlns:dr3d:1.0" draw:type="non-primitive" svg:viewBox="0 0 21600 21600" draw:enhanced-path="M 0 0 L 21600 0 21600 21600 0 21600 Z N"/>
        </draw:custom-shape>
        <draw:frame draw:id="id74" draw:style-name="a704" draw:name="Picture 23" svg:x="6.11893in" svg:y="3.12562in" svg:width="3.80895in" svg:height="4.1773in" style:rel-width="scale" style:rel-height="scale">
          <draw:image xlink:href="media/image6.png" xlink:type="simple" xlink:show="embed" xlink:actuate="onLoad"/>
          <svg:title/>
          <svg:desc>This graph shows trends in chronic and cleared hepatitis C prevalence among people who injected drugs in the last year for Scotland, 2012 to 2021.</svg:desc>
        </draw:frame>
        <draw:frame draw:id="id75" draw:style-name="a707" draw:name="Slide Number Placeholder 9" svg:x="0.10714in" svg:y="7.14467in" svg:width="0.48912in" svg:height="0.39931in">
          <draw:text-box>
            <text:p text:style-name="a706" text:class-names="" text:cond-style-name=""><text:span text:style-name="a705" text:class-names=""><text:page-number style:num-format="1" text:fixed="false"/></text:span></text:p>
          </draw:text-box>
          <svg:title/>
          <svg:desc/>
        </draw:frame>
        <draw:frame draw:id="id76" draw:style-name="a710" draw:name="Footer Placeholder 5" svg:x="0.6875in" svg:y="7.18866in" svg:width="8.20834in" svg:height="0.31134in">
          <draw:text-box>
            <text:p text:style-name="a709" text:class-names="" text:cond-style-name=""><text:span text:style-name="a708" text:class-names="">Shooting Up: data to end 2021</text:span></text:p>
          </draw:text-box>
          <svg:title/>
          <svg:desc/>
        </draw:frame>
        <presentation:notes draw:style-name="a744">
          <draw:page-thumbnail draw:page-number="5" svg:x="0.96528in" svg:y="0.47396in" svg:width="5.43576in" svg:height="4.07639in" presentation:class="page" draw:id="id77" presentation:style-name="a711" draw:name="Slide Image Placeholder 1">
            <svg:title/>
            <svg:desc/>
          </draw:page-thumbnail>
          <draw:frame draw:id="id78" presentation:style-name="a739" draw:name="Notes Placeholder 2" svg:x="0.65104in" svg:y="4.72743in" svg:width="6.05035in" svg:height="5.84549in" presentation:class="notes" presentation:placeholder="false">
            <draw:text-box>
              <text:p text:style-name="a713" text:class-names="" text:cond-style-name=""><text:span text:style-name="a712" text:class-names="">Footnotes for Figure:</text:span></text:p>
              <text:p text:style-name="a715" text:class-names="" text:cond-style-name=""><text:span text:style-name="a714" text:class-names="">This graph shows trends in chronic and cleared HCV prevalence among people who injected drugs in the last year: UK, 2012 to 2021.</text:span></text:p>
              <text:p text:style-name="a717" text:class-names="" text:cond-style-name=""><text:span text:style-name="a716" text:class-names="">Data is shown for those years where there are HCV RNA testing data is available.</text:span></text:p>
              <text:p text:style-name="a720" text:class-names="" text:cond-style-name=""><text:span text:style-name="a718" text:class-names="">Estimates for chronic and cleared HCV infection have been adjusted to take into account antibody-positive samples with missing HCV RNA status. The ratio of chronic to cleared infection was applied to the antibody-positive samples with missing HCV RNA status by year and by geography<text:s text:c="1"/></text:span><text:span text:style-name="a719" text:class-names="">(English regions, Wales, Northern Ireland for UAM survey, NHS health board Greater Glasgow and Clyde, Tayside and the rest of Scotland for NESI survey)</text:span></text:p>
              <text:p text:style-name="a724" text:class-names="" text:cond-style-name=""><text:span text:style-name="a721" text:class-names="">Note a -<text:s text:c="1"/></text:span><text:span text:style-name="a722" text:class-names="">During 2020 and 2021, recruitment to the UAM Survey was impacted by coronavirus (COVID-19) pandemic. As a result there were changes in the geographic and demographic profile of those taking part. This should be taken into account when interpreting data for these years.  </text:span><text:span text:style-name="a723" text:class-names=""/></text:p>
              <text:p text:style-name="a729" text:class-names="" text:cond-style-name=""><text:span text:style-name="a725" text:class-names="">Note b - The<text:s text:c="1"/></text:span><text:span text:style-name="a726" text:class-names="">2019 to 2020 NESI survey was suspended before completion due to the COVID-19 pandemic</text:span><text:span text:style-name="a727" text:class-names="">.</text:span><text:span text:style-name="a728" text:class-names=""/></text:p>
              <text:p text:style-name="a732" text:class-names="" text:cond-style-name=""><text:span text:style-name="a730" text:class-names="">Data sources for Figure: Unlinked Anonymous Monitoring Survey of People Who Inject Drugs (England, Wales and Northern Ireland) and Needle Exchange Surveillance Initiative (Scotland) </text:span><text:span text:style-name="a731" text:class-names=""/></text:p>
              <text:p text:style-name="a734" text:class-names="" text:cond-style-name=""><text:span text:style-name="a733" text:class-names=""/></text:p>
              <text:p text:style-name="a736" text:class-names="" text:cond-style-name=""><text:span text:style-name="a735" text:class-names="">For further information see full Shooting Up Report: https://www.gov.uk/government/publications/shooting-up-infections-among-people-who-inject-drugs-in-the-uk</text:span></text:p>
              <text:p text:style-name="a738" text:class-names="" text:cond-style-name=""><text:span text:style-name="a737" text:class-names=""/></text:p>
            </draw:text-box>
            <svg:title/>
            <svg:desc/>
          </draw:frame>
          <draw:frame draw:id="id79" draw:style-name="a743" draw:name="Slide Number Placeholder 3" svg:x="4.21701in" svg:y="10.32639in" svg:width="3.22743in" svg:height="0.5434in">
            <draw:text-box>
              <text:p text:style-name="a742" text:class-names="" text:cond-style-name=""><text:span text:style-name="a740" text:class-names=""><text:page-number style:num-format="1" text:fixed="false"/></text:span><text:span text:style-name="a741" text:class-names=""/></text:p>
            </draw:text-box>
            <svg:title/>
            <svg:desc/>
          </draw:frame>
        </presentation:notes>
      </draw:page>
      <draw:page draw:name="Slide14" draw:style-name="a745" draw:master-page-name="Master1-Layout2-obj-Title-and-Content" presentation:presentation-page-layout-name="Master1-PPL2" draw:id="Slide-269">
        <draw:frame draw:id="id80" presentation:style-name="a748" draw:name="Rectangle 1" svg:x="0.3517in" svg:y="0.48763in" svg:width="8.64878in" svg:height="0.68159in" presentation:class="title" presentation:placeholder="false">
          <draw:text-box>
            <text:p text:style-name="a747" text:class-names="" text:cond-style-name=""><text:span text:style-name="a746" text:class-names="">HCV testing</text:span></text:p>
          </draw:text-box>
          <svg:title/>
          <svg:desc/>
        </draw:frame>
        <draw:frame draw:id="id81" draw:style-name="a764" draw:name="TextBox 2" svg:x="0.20977in" svg:y="1.65242in" svg:width="9.58046in" svg:height="1.45575in">
          <draw:text-box>
            <text:list text:style-name="a755">
              <text:list-item>
                <text:p text:style-name="a754" text:class-names="" text:cond-style-name=""><text:span text:style-name="a749" text:class-names="">In England, Wales and Northern Ireland, uptake of testing for HCV in 2021 was<text:s text:c="1"/></text:span><text:span text:style-name="a750" text:class-names="">86%</text:span><text:span text:style-name="a751" text:class-names="">, with<text:s text:c="1"/></text:span><text:span text:style-name="a752" text:class-names="">43%</text:span><text:span text:style-name="a753" text:class-names=""><text:s text:c="1"/>reporting testing in the current or previous year.<text:s text:c="1"/></text:span></text:p>
              </text:list-item>
            </text:list>
            <text:list text:style-name="a763">
              <text:list-item>
                <text:p text:style-name="a762" text:class-names="" text:cond-style-name=""><text:span text:style-name="a756" text:class-names="">In Scotland, the proportion of PWID reporting ever being tested for HCV was<text:s text:c="1"/></text:span><text:span text:style-name="a757" text:class-names="">91%<text:s text:c="1"/></text:span><text:span text:style-name="a758" text:class-names="">in 2019 to 2020, with<text:s text:c="1"/></text:span><text:span text:style-name="a759" text:class-names="">60%<text:s text:c="1"/></text:span><text:span text:style-name="a760" text:class-names="">reporting testing in the last year.</text:span><text:span text:style-name="a761" text:class-names=""/></text:p>
              </text:list-item>
            </text:list>
          </draw:text-box>
          <svg:title/>
          <svg:desc/>
        </draw:frame>
        <draw:custom-shape svg:x="0.10714in" svg:y="3.12086in" svg:width="5.17575in" svg:height="0.31134in" draw:id="id82" draw:style-name="a769" draw:name="Rectangle 14">
          <svg:title/>
          <svg:desc/>
          <text:p text:style-name="a768" text:class-names="" text:cond-style-name=""><text:span text:style-name="a765" text:class-names="">a) England, Wales and Northern Ireland (ever injected</text:span><text:span text:style-name="a766" text:class-names="">)</text:span><text:span text:style-name="a767" text:class-names=""/></text:p>
          <draw:enhanced-geometry xmlns:dr3d="urn:oasis:names:tc:opendocument:xmlns:dr3d:1.0" draw:type="non-primitive" svg:viewBox="0 0 21600 21600" draw:enhanced-path="M 0 0 L 21600 0 21600 21600 0 21600 Z N"/>
        </draw:custom-shape>
        <draw:frame draw:id="id83" draw:style-name="a770" draw:name="Picture 14" svg:x="0.04643in" svg:y="3.42046in" svg:width="5.57017in" svg:height="3.75077in" style:rel-width="scale" style:rel-height="scale">
          <draw:image xlink:href="media/image7.png" xlink:type="simple" xlink:show="embed" xlink:actuate="onLoad"/>
          <svg:title/>
          <svg:desc>This graph shows the uptake of hepatitis C testing among people who have ever injected drugs in England, Wales and Northern Ireland from 2012 to 2021. </svg:desc>
        </draw:frame>
        <draw:frame draw:id="id84" draw:style-name="a774" draw:name="TextBox 6" svg:x="5.68955in" svg:y="3.11959in" svg:width="4.10068in" svg:height="0.31134in">
          <draw:text-box>
            <text:p text:style-name="a773" text:class-names="" text:cond-style-name=""><text:span text:style-name="a771" text:class-names="">b) Scotland (injected in the last 6 months)</text:span><text:span text:style-name="a772" text:class-names=""/></text:p>
          </draw:text-box>
          <svg:title/>
          <svg:desc>Part A of this bar graph shows trends in chronic and cleared HCV infection among PWID between 2010 and 2019 in England, Wales and Northern Ireland. In 2019, 23% had a chronic HCV infection, a modest decrease from 29% in 2016, when the level of chronic infection was at its highest. Part B of this bar graph shows trends in chronic and cleared HCV infection among PWID in Scotland. Between the 2015 to 2016 NESI survey and the 2019 to 2020 NESI survey, there was a 20% reduction in the prevalence of chronic HCV in Scotland among PWID who had injected in the last year, from 39% to 19%.</svg:desc>
        </draw:frame>
        <draw:frame draw:id="id85" draw:style-name="a775" draw:name="Picture 16" svg:x="5.5578in" svg:y="3.47037in" svg:width="4.4422in" svg:height="3.63575in" style:rel-width="scale" style:rel-height="scale">
          <draw:image xlink:href="media/image8.png" xlink:type="simple" xlink:show="embed" xlink:actuate="onLoad"/>
          <svg:title/>
          <svg:desc>This graph shows the uptake of hepatitis C testing among people who injected in the last 6 months in Scotland from 2011 to 2020.</svg:desc>
        </draw:frame>
        <draw:frame draw:id="id86" draw:style-name="a778" draw:name="Slide Number Placeholder 12" svg:x="0.10714in" svg:y="7.04162in" svg:width="0.48912in" svg:height="0.39931in">
          <draw:text-box>
            <text:p text:style-name="a777" text:class-names="" text:cond-style-name=""><text:span text:style-name="a776" text:class-names=""><text:page-number style:num-format="1" text:fixed="false"/></text:span></text:p>
          </draw:text-box>
          <svg:title/>
          <svg:desc/>
        </draw:frame>
        <draw:frame draw:id="id87" draw:style-name="a781" draw:name="Footer Placeholder 5" svg:x="0.6875in" svg:y="7.04161in" svg:width="8.20834in" svg:height="0.39764in">
          <draw:text-box>
            <text:p text:style-name="a780" text:class-names="" text:cond-style-name=""><text:span text:style-name="a779" text:class-names="">Shooting Up: data to end 2021</text:span></text:p>
          </draw:text-box>
          <svg:title/>
          <svg:desc/>
        </draw:frame>
        <presentation:notes draw:style-name="a815">
          <draw:page-thumbnail draw:page-number="6" svg:x="0.96528in" svg:y="0.47396in" svg:width="5.43576in" svg:height="4.07639in" presentation:class="page" draw:id="id88" presentation:style-name="a782" draw:name="Slide Image Placeholder 1">
            <svg:title/>
            <svg:desc/>
          </draw:page-thumbnail>
          <draw:frame draw:id="id89" presentation:style-name="a810" draw:name="Notes Placeholder 2" svg:x="0.49479in" svg:y="4.72743in" svg:width="6.4566in" svg:height="5.93056in" presentation:class="notes" presentation:placeholder="false">
            <draw:text-box>
              <text:p text:style-name="a784" text:class-names="" text:cond-style-name=""><text:span text:style-name="a783" text:class-names="">Footnotes for Figure:</text:span></text:p>
              <text:p text:style-name="a789" text:class-names="" text:cond-style-name=""><text:span text:style-name="a785" text:class-names="">This graph shows<text:s text:c="1"/></text:span><text:span text:style-name="a786" text:class-names="">the u</text:span><text:span text:style-name="a787" text:class-names="">ptake of HCV testing among people who have ever injected drugs in England, Wales and Northern Ireland from 2012 to 2021 and people who injected in the last 6 months in Scotland from 2011 to 2020.</text:span><text:span text:style-name="a788" text:class-names=""/></text:p>
              <text:p text:style-name="a792" text:class-names="" text:cond-style-name=""><text:span text:style-name="a790" text:class-names="">Note a - A recent test is defined as reporting testing in the current or previous year (England, Wales and Northern Ireland) and in the last 12 months (Scotland).</text:span><text:span text:style-name="a791" text:class-names=""/></text:p>
              <text:p text:style-name="a796" text:class-names="" text:cond-style-name=""><text:span text:style-name="a793" text:class-names="">Note b -</text:span><text:span text:style-name="a794" text:class-names=""><text:s text:c="1"/>During 2020 and 2021, recruitment to the UAM Survey was impacted by coronavirus (COVID-19) pandemic. As a result there were changes in the geographic and demographic profile of those taking part. This should be taken into account when interpreting data for these years. </text:span><text:span text:style-name="a795" text:class-names=""/></text:p>
              <text:p text:style-name="a801" text:class-names="" text:cond-style-name=""><text:span text:style-name="a797" text:class-names="">Note c - The<text:s text:c="1"/></text:span><text:span text:style-name="a798" text:class-names="">2019 to 2020 NESI survey was suspended before completion due to the COVID-19 pandemic</text:span><text:span text:style-name="a799" text:class-names="">.</text:span><text:span text:style-name="a800" text:class-names=""/></text:p>
              <text:p text:style-name="a803" text:class-names="" text:cond-style-name=""><text:span text:style-name="a802" text:class-names="">Data sources for Figure: Unlinked Anonymous Monitoring Survey of People Who Inject Drugs (England, Wales and Northern Ireland) and Needle Exchange Surveillance Initiative (Scotland).</text:span></text:p>
              <text:p text:style-name="a805" text:class-names="" text:cond-style-name=""><text:span text:style-name="a804" text:class-names=""/></text:p>
              <text:p text:style-name="a807" text:class-names="" text:cond-style-name=""><text:span text:style-name="a806" text:class-names="">For further information see full Shooting Up Report: https://www.gov.uk/government/publications/shooting-up-infections-among-people-who-inject-drugs-in-the-uk</text:span></text:p>
              <text:p text:style-name="a809" text:class-names="" text:cond-style-name=""><text:span text:style-name="a808" text:class-names=""/></text:p>
            </draw:text-box>
            <svg:title/>
            <svg:desc/>
          </draw:frame>
          <draw:frame draw:id="id90" draw:style-name="a814" draw:name="Slide Number Placeholder 3" svg:x="4.21701in" svg:y="10.32639in" svg:width="3.22743in" svg:height="0.5434in">
            <draw:text-box>
              <text:p text:style-name="a813" text:class-names="" text:cond-style-name=""><text:span text:style-name="a811" text:class-names=""><text:page-number style:num-format="1" text:fixed="false"/></text:span><text:span text:style-name="a812" text:class-names=""/></text:p>
            </draw:text-box>
            <svg:title/>
            <svg:desc/>
          </draw:frame>
        </presentation:notes>
      </draw:page>
      <draw:page draw:name="Slide123" draw:style-name="a816" draw:master-page-name="Master1-Layout2-obj-Title-and-Content" presentation:presentation-page-layout-name="Master1-PPL2" draw:id="Slide-378">
        <draw:frame draw:id="id91" presentation:style-name="a819" draw:name="Title 1" svg:x="0.50521in" svg:y="0.50813in" svg:width="8.22693in" svg:height="0.58443in" presentation:class="title" presentation:placeholder="false">
          <draw:text-box>
            <text:p text:style-name="a818" text:class-names="" text:cond-style-name=""><text:span text:style-name="a817" text:class-names="">HCV treatment</text:span></text:p>
          </draw:text-box>
          <svg:title/>
          <svg:desc/>
        </draw:frame>
        <draw:frame draw:id="id92" presentation:style-name="a837" draw:name="Content Placeholder 2" svg:x="0.3517in" svg:y="1.84418in" svg:width="9.04115in" svg:height="5.0509in" presentation:class="outline" presentation:placeholder="false">
          <draw:text-box>
            <text:list text:style-name="a822">
              <text:list-item>
                <text:p text:style-name="a821" text:class-names="" text:cond-style-name=""><text:span text:style-name="a820" text:class-names="">The proportion of PWID in England, Wales and Northern Ireland who have seen a specialist nurse or hepatologist for their HCV infection and been offered and accepted treatment has increased significantly in the last decade:</text:span></text:p>
              </text:list-item>
            </text:list>
            <text:list text:style-name="a825">
              <text:list-item>
                <text:p text:style-name="a824" text:class-names="" text:cond-style-name=""><text:span text:style-name="a823" text:class-names=""/></text:p>
              </text:list-item>
            </text:list>
            <text:list text:style-name="a828">
              <text:list-item>
                <text:p text:style-name="a827" text:class-names="" text:cond-style-name=""><text:span text:style-name="a826" text:class-names=""/></text:p>
              </text:list-item>
            </text:list>
            <text:list text:style-name="a831">
              <text:list-item>
                <text:p text:style-name="a830" text:class-names="" text:cond-style-name=""><text:span text:style-name="a829" text:class-names=""/></text:p>
              </text:list-item>
            </text:list>
            <text:list text:style-name="a836">
              <text:list-item>
                <text:p text:style-name="a835" text:class-names="" text:cond-style-name=""><text:span text:style-name="a832" text:class-names="">In Scotland’s 2019 to 2020 NESI survey,<text:s text:c="1"/></text:span><text:span text:style-name="a833" text:class-names="">70%</text:span><text:span text:style-name="a834" text:class-names=""><text:s text:c="1"/>of those eligible for treatment, those that answered they have HCV or had cleared HCV through treatment, reported ever having received therapy for their HCV infection.<text:s text:c="1"/></text:span></text:p>
              </text:list-item>
            </text:list>
          </draw:text-box>
          <svg:title/>
          <svg:desc/>
        </draw:frame>
        <draw:g draw:name="Group 11" draw:id="id93">
          <svg:title/>
          <svg:desc>24% in 2012 to 64% in 2021</svg:desc>
          <draw:custom-shape svg:x="2.89385in" svg:y="3.2549in" svg:width="1.41367in" svg:height="0.83306in" draw:id="id96" draw:style-name="a846" draw:name="Rectangle 12">
            <svg:title/>
            <svg:desc/>
            <text:p text:style-name="a845" text:class-names="" text:cond-style-name=""><text:span text:style-name="a844" text:class-names="">24%</text:span></text:p>
            <draw:enhanced-geometry xmlns:dr3d="urn:oasis:names:tc:opendocument:xmlns:dr3d:1.0" draw:type="non-primitive" svg:viewBox="0 0 21600 21600" draw:enhanced-path="M 0 0 L 21600 0 21600 21600 0 21600 Z N"/>
          </draw:custom-shape>
          <draw:custom-shape svg:x="5.27582in" svg:y="3.26986in" svg:width="1.41367in" svg:height="0.83306in" draw:id="id97" draw:style-name="a849" draw:name="Rectangle 14">
            <svg:title/>
            <svg:desc/>
            <text:p text:style-name="a848" text:class-names="" text:cond-style-name=""><text:span text:style-name="a847" text:class-names="">64%</text:span></text:p>
            <draw:enhanced-geometry xmlns:dr3d="urn:oasis:names:tc:opendocument:xmlns:dr3d:1.0" draw:type="non-primitive" svg:viewBox="0 0 21600 21600" draw:enhanced-path="M 0 0 L 21600 0 21600 21600 0 21600 Z N"/>
          </draw:custom-shape>
          <draw:frame draw:id="id98" draw:style-name="a852" draw:name="TextBox 6" svg:x="3.16058in" svg:y="3.94147in" svg:width="0.88021in" svg:height="0.31134in">
            <draw:text-box>
              <text:p text:style-name="a851" text:class-names="" text:cond-style-name=""><text:span text:style-name="a850" text:class-names="">in 2012</text:span></text:p>
            </draw:text-box>
            <svg:title/>
            <svg:desc/>
          </draw:frame>
          <draw:frame draw:id="id99" draw:style-name="a855" draw:name="TextBox 16" svg:x="5.37857in" svg:y="3.93306in" svg:width="0.88151in" svg:height="0.31134in">
            <draw:text-box>
              <text:p text:style-name="a854" text:class-names="" text:cond-style-name=""><text:span text:style-name="a853" text:class-names="">in 2021</text:span></text:p>
            </draw:text-box>
            <svg:title/>
            <svg:desc/>
          </draw:frame>
          <draw:connector draw:type="line" svg:x1="4.36554in" svg:y1="3.67654in" svg:x2="5.13378in" svg:y2="3.67654in" draw:id="id100" draw:style-name="a857" draw:name="Straight Arrow Connector 8">
            <svg:title/>
            <svg:desc/>
          </draw:connector>
        </draw:g>
        <draw:frame draw:id="id94" draw:style-name="a840" draw:name="Slide Number Placeholder 4" svg:x="0.10714in" svg:y="7.04162in" svg:width="0.48912in" svg:height="0.39931in">
          <draw:text-box>
            <text:p text:style-name="a839" text:class-names="" text:cond-style-name=""><text:span text:style-name="a838" text:class-names=""><text:page-number style:num-format="1" text:fixed="false"/></text:span></text:p>
          </draw:text-box>
          <svg:title/>
          <svg:desc/>
        </draw:frame>
        <draw:frame draw:id="id95" draw:style-name="a843" draw:name="Footer Placeholder 5" svg:x="0.6875in" svg:y="7.04161in" svg:width="8.20834in" svg:height="0.39764in">
          <draw:text-box>
            <text:p text:style-name="a842" text:class-names="" text:cond-style-name=""><text:span text:style-name="a841" text:class-names="">Shooting Up: data to end 2021</text:span></text:p>
          </draw:text-box>
          <svg:title/>
          <svg:desc/>
        </draw:frame>
        <presentation:notes draw:style-name="a867">
          <draw:page-thumbnail draw:page-number="7" svg:x="1.5in" svg:y="1.25in" svg:width="4.5in" svg:height="3.375in" presentation:class="page" draw:id="id101" presentation:style-name="a858" draw:name="Slide Image Placeholder 1">
            <svg:title/>
            <svg:desc/>
          </draw:page-thumbnail>
          <draw:frame draw:id="id102" presentation:style-name="a863" draw:name="Notes Placeholder 2" svg:x="0.75in" svg:y="4.8125in" svg:width="6in" svg:height="3.9375in" presentation:class="notes" presentation:placeholder="false">
            <draw:text-box>
              <text:p text:style-name="a860" text:class-names="" text:cond-style-name=""><text:span text:style-name="a859" text:class-names="">For further information see full Shooting Up Report: https://www.gov.uk/government/publications/shooting-up-infections-among-people-who-inject-drugs-in-the-uk</text:span></text:p>
              <text:p text:style-name="a862" text:class-names="" text:cond-style-name=""><text:span text:style-name="a861" text:class-names=""/></text:p>
            </draw:text-box>
            <svg:title/>
            <svg:desc/>
          </draw:frame>
          <draw:frame draw:id="id103" draw:style-name="a866" draw:name="Slide Number Placeholder 3" svg:x="4.24826in" svg:y="9.49826in" svg:width="3.25in" svg:height="0.50174in">
            <draw:text-box>
              <text:p text:style-name="a865" text:class-names="" text:cond-style-name=""><text:span text:style-name="a864" text:class-names=""><text:page-number style:num-format="1" text:fixed="false"/></text:span></text:p>
            </draw:text-box>
            <svg:title/>
            <svg:desc/>
          </draw:frame>
        </presentation:notes>
      </draw:page>
      <draw:page draw:name="Slide70" draw:style-name="a868" draw:master-page-name="Master1-Layout2-obj-Title-and-Content" presentation:presentation-page-layout-name="Master1-PPL2" draw:id="Slide-325">
        <draw:frame draw:id="id104" presentation:style-name="a871" draw:name="Rectangle 1" svg:x="0.3517in" svg:y="0.50164in" svg:width="8.64878in" svg:height="0.68159in" presentation:class="title" presentation:placeholder="false">
          <draw:text-box>
            <text:p text:style-name="a870" text:class-names="" text:cond-style-name=""><text:span text:style-name="a869" text:class-names="">Key messages - HCV</text:span></text:p>
          </draw:text-box>
          <svg:title/>
          <svg:desc/>
        </draw:frame>
        <draw:custom-shape svg:x="0.34252in" svg:y="1.928in" svg:width="9.09047in" svg:height="4.79919in" draw:id="id105" draw:style-name="a908" draw:name="Rectangle 3">
          <svg:title/>
          <svg:desc/>
          <text:list text:style-name="a878">
            <text:list-item>
              <text:p text:style-name="a877" text:class-names="" text:cond-style-name=""><text:span text:style-name="a872" text:class-names="">HCV continues to be the<text:s text:c="1"/></text:span><text:span text:style-name="a873" text:class-names="">most common BBV infection among PWID<text:s text:c="1"/></text:span><text:span text:style-name="a874" text:class-names="">in the UK, with approximately<text:s text:c="1"/></text:span><text:span text:style-name="a875" text:class-names="">one in five currently infected<text:s text:c="1"/></text:span><text:span text:style-name="a876" text:class-names="">with HCV.</text:span></text:p>
            </text:list-item>
          </text:list>
          <text:list text:style-name="a885">
            <text:list-item>
              <text:p text:style-name="a884" text:class-names="" text:cond-style-name=""><text:span text:style-name="a879" text:class-names="">There is evidence for a<text:s text:c="1"/></text:span><text:span text:style-name="a880" text:class-names="">reduction in chronic HCV prevalence<text:s text:c="1"/></text:span><text:span text:style-name="a881" text:class-names="">which coincides with the scale-up of<text:s text:c="1"/></text:span><text:span text:style-name="a882" text:class-names="">direct acting antiviral<text:s text:c="1"/></text:span><text:span text:style-name="a883" text:class-names="">treatment.</text:span></text:p>
            </text:list-item>
          </text:list>
          <text:list text:style-name="a892">
            <text:list-item>
              <text:p text:style-name="a891" text:class-names="" text:cond-style-name=""><text:span text:style-name="a886" text:class-names="">The decline in chronic prevalence among PWID is likely to be due to<text:s text:c="1"/></text:span><text:span text:style-name="a887" text:class-names="">better uptake of HCV treatment</text:span><text:span text:style-name="a888" text:class-names="">,<text:s text:c="1"/></text:span><text:span text:style-name="a889" text:class-names="">rather than improved prevention of new and re-infections through<text:s text:c="1"/></text:span><text:span text:style-name="a890" text:class-names="">harm reduction initiatives.</text:span></text:p>
            </text:list-item>
          </text:list>
          <text:list text:style-name="a901">
            <text:list-item>
              <text:p text:style-name="a900" text:class-names="" text:cond-style-name=""><text:span text:style-name="a893" text:class-names="">Among<text:s text:c="1"/></text:span><text:span text:style-name="a894" text:class-names="">recent initiates to injecting</text:span><text:span text:style-name="a895" text:class-names="">,<text:s text:c="1"/></text:span><text:span text:style-name="a896" text:class-names="">the proportion ever infected with HCV<text:s text:c="1"/></text:span><text:span text:style-name="a897" text:class-names="">has not changed<text:s text:c="1"/></text:span><text:span text:style-name="a898" text:class-names="">in the past decade,</text:span><text:span text:style-name="a899" text:class-names=""><text:s text:c="1"/>suggesting new infections continue to occur.</text:span></text:p>
            </text:list-item>
          </text:list>
          <text:list text:style-name="a907">
            <text:list-item>
              <text:p text:style-name="a906" text:class-names="" text:cond-style-name=""><text:span text:style-name="a902" text:class-names="">Insufficient provision of harm reduction poses a threat to the UK’s ability to<text:s text:c="1"/></text:span><text:span text:style-name="a903" text:class-names="">achieve and maintain elimination</text:span><text:span text:style-name="a904" text:class-names="">. However, the UK Government’s 10-year Drug Strategy outlines significant investment to expand and improve evidence-based harm reduction interventions.</text:span><text:span text:style-name="a905" text:class-names=""/></text:p>
            </text:list-item>
          </text:list>
          <draw:enhanced-geometry xmlns:dr3d="urn:oasis:names:tc:opendocument:xmlns:dr3d:1.0" draw:type="non-primitive" svg:viewBox="0 0 21600 21600" draw:enhanced-path="M 0 0 L 21600 0 21600 21600 0 21600 Z N"/>
        </draw:custom-shape>
        <draw:frame draw:id="id106" draw:style-name="a911" draw:name="Slide Number Placeholder 6" svg:x="0.10714in" svg:y="7.04162in" svg:width="0.48912in" svg:height="0.39931in">
          <draw:text-box>
            <text:p text:style-name="a910" text:class-names="" text:cond-style-name=""><text:span text:style-name="a909" text:class-names=""><text:page-number style:num-format="1" text:fixed="false"/></text:span></text:p>
          </draw:text-box>
          <svg:title/>
          <svg:desc/>
        </draw:frame>
        <draw:frame draw:id="id107" draw:style-name="a914" draw:name="Footer Placeholder 5" svg:x="0.6875in" svg:y="7.04161in" svg:width="8.20834in" svg:height="0.39764in">
          <draw:text-box>
            <text:p text:style-name="a913" text:class-names="" text:cond-style-name=""><text:span text:style-name="a912" text:class-names="">Shooting Up: data to end 2021</text:span></text:p>
          </draw:text-box>
          <svg:title/>
          <svg:desc/>
        </draw:frame>
        <presentation:notes draw:style-name="a925">
          <draw:page-thumbnail draw:page-number="8" svg:x="1.00521in" svg:y="0.81597in" svg:width="5.43576in" svg:height="4.07639in" presentation:class="page" draw:id="id108" presentation:style-name="a915" draw:name="Slide Image Placeholder 1">
            <svg:title/>
            <svg:desc/>
          </draw:page-thumbnail>
          <draw:frame draw:id="id109" presentation:style-name="a920" draw:name="Notes Placeholder 2" svg:x="0.74479in" svg:y="5.23264in" svg:width="5.9566in" svg:height="4.27951in" presentation:class="notes" presentation:placeholder="false">
            <draw:text-box>
              <text:p text:style-name="a917" text:class-names="" text:cond-style-name=""><text:span text:style-name="a916" text:class-names="">For further information see full Shooting Up Report: https://www.gov.uk/government/publications/shooting-up-infections-among-people-who-inject-drugs-in-the-uk</text:span></text:p>
              <text:p text:style-name="a919" text:class-names="" text:cond-style-name=""><text:span text:style-name="a918" text:class-names=""/></text:p>
            </draw:text-box>
            <svg:title/>
            <svg:desc/>
          </draw:frame>
          <draw:frame draw:id="id110" draw:style-name="a924" draw:name="Slide Number Placeholder 3" svg:x="4.21701in" svg:y="10.32639in" svg:width="3.22743in" svg:height="0.5434in">
            <draw:text-box>
              <text:p text:style-name="a923" text:class-names="" text:cond-style-name=""><text:span text:style-name="a921" text:class-names=""><text:page-number style:num-format="1" text:fixed="false"/></text:span><text:span text:style-name="a922" text:class-names=""/></text:p>
            </draw:text-box>
            <svg:title/>
            <svg:desc/>
          </draw:frame>
        </presentation:notes>
      </draw:page>
      <draw:page draw:name="Slide57" draw:style-name="a926" draw:master-page-name="Master1-Layout2-obj-Title-and-Content" presentation:presentation-page-layout-name="Master1-PPL2" draw:id="Slide-312">
        <draw:frame draw:id="id111" presentation:style-name="a932" draw:name="Title 1" svg:x="0.89583in" svg:y="2.94082in" svg:width="8.20834in" svg:height="1.61837in" presentation:class="title" presentation:placeholder="false">
          <draw:text-box>
            <text:p text:style-name="a931" text:class-names="" text:cond-style-name=""><text:span text:style-name="a927" text:class-names="">HBV</text:span><text:span text:style-name="a928" text:class-names=""><text:s text:c="1"/></text:span><text:span text:style-name="a929" text:class-names="">remains rare, but vaccine uptake has declined substantially<text:s text:c="1"/></text:span><text:span text:style-name="a930" text:class-names=""><text:line-break/></text:span></text:p>
          </draw:text-box>
          <svg:title/>
          <svg:desc/>
        </draw:frame>
        <draw:frame draw:id="id112" draw:style-name="a935" draw:name="Slide Number Placeholder 5" svg:x="0.10714in" svg:y="7.04162in" svg:width="0.48912in" svg:height="0.39931in">
          <draw:text-box>
            <text:p text:style-name="a934" text:class-names="" text:cond-style-name=""><text:span text:style-name="a933" text:class-names=""><text:page-number style:num-format="1" text:fixed="false"/></text:span></text:p>
          </draw:text-box>
          <svg:title/>
          <svg:desc/>
        </draw:frame>
        <draw:frame draw:id="id113" draw:style-name="a938" draw:name="Footer Placeholder 5" svg:x="0.6875in" svg:y="7.04161in" svg:width="8.20834in" svg:height="0.39764in">
          <draw:text-box>
            <text:p text:style-name="a937" text:class-names="" text:cond-style-name=""><text:span text:style-name="a936" text:class-names="">Shooting Up: data to end 2021</text:span></text:p>
          </draw:text-box>
          <svg:title/>
          <svg:desc/>
        </draw:frame>
        <presentation:notes draw:style-name="a951">
          <draw:page-thumbnail draw:page-number="9" svg:x="1.00521in" svg:y="0.81597in" svg:width="5.43576in" svg:height="4.07639in" presentation:class="page" draw:id="id114" presentation:style-name="a939" draw:name="Slide Image Placeholder 1">
            <svg:title/>
            <svg:desc/>
          </draw:page-thumbnail>
          <draw:frame draw:id="id115" presentation:style-name="a946" draw:name="Notes Placeholder 2" svg:x="0.74479in" svg:y="5.23264in" svg:width="5.9566in" svg:height="4.27951in" presentation:class="notes" presentation:placeholder="false">
            <draw:text-box>
              <text:p text:style-name="a941" text:class-names="" text:cond-style-name=""><text:span text:style-name="a940" text:class-names="">For further information see full Shooting Up Report: https://www.gov.uk/government/publications/shooting-up-infections-among-people-who-inject-drugs-in-the-uk</text:span></text:p>
              <text:p text:style-name="a943" text:class-names="" text:cond-style-name=""><text:span text:style-name="a942" text:class-names=""/></text:p>
              <text:p text:style-name="a945" text:class-names="" text:cond-style-name=""><text:span text:style-name="a944" text:class-names=""/></text:p>
            </draw:text-box>
            <svg:title/>
            <svg:desc/>
          </draw:frame>
          <draw:frame draw:id="id116" draw:style-name="a950" draw:name="Slide Number Placeholder 3" svg:x="4.21701in" svg:y="10.32639in" svg:width="3.22743in" svg:height="0.5434in">
            <draw:text-box>
              <text:p text:style-name="a949" text:class-names="" text:cond-style-name=""><text:span text:style-name="a947" text:class-names=""><text:page-number style:num-format="1" text:fixed="false"/></text:span><text:span text:style-name="a948" text:class-names=""/></text:p>
            </draw:text-box>
            <svg:title/>
            <svg:desc/>
          </draw:frame>
        </presentation:notes>
      </draw:page>
      <draw:page draw:name="Slide16" draw:style-name="a952" draw:master-page-name="Master1-Layout2-obj-Title-and-Content" presentation:presentation-page-layout-name="Master1-PPL2" draw:id="Slide-271">
        <draw:frame draw:id="id117" presentation:style-name="a955" draw:name="Rectangle 1" svg:x="0.3517in" svg:y="0.46487in" svg:width="8.64878in" svg:height="0.68159in" presentation:class="title" presentation:placeholder="false">
          <draw:text-box>
            <text:p text:style-name="a954" text:class-names="" text:cond-style-name=""><text:span text:style-name="a953" text:class-names="">HBV prevalence and vaccination</text:span></text:p>
          </draw:text-box>
          <svg:title/>
          <svg:desc/>
        </draw:frame>
        <draw:custom-shape svg:x="0.44737in" svg:y="1.82855in" svg:width="8.7193in" svg:height="0.98452in" draw:id="id118" draw:style-name="a961" draw:name="Rectangle 2">
          <svg:title/>
          <svg:desc/>
          <text:list text:style-name="a960">
            <text:list-item>
              <text:p text:style-name="a959" text:class-names="" text:cond-style-name=""><text:span text:style-name="a956" text:class-names="">The proportion of PWID in England, Wales and Northern Ireland who have ever been infected with HBV has declined to<text:s text:c="1"/></text:span><text:span text:style-name="a957" text:class-names="">5.9%</text:span><text:span text:style-name="a958" text:class-names="">, the lowest level reported within the past decade:</text:span></text:p>
            </text:list-item>
          </text:list>
          <draw:enhanced-geometry xmlns:dr3d="urn:oasis:names:tc:opendocument:xmlns:dr3d:1.0" draw:type="non-primitive" svg:viewBox="0 0 21600 21600" draw:enhanced-path="M 0 0 L 21600 0 21600 21600 0 21600 Z N"/>
        </draw:custom-shape>
        <draw:g draw:name="Group 1" draw:id="id119">
          <svg:title/>
          <svg:desc>16% in 2012 to 5.9% in 2021</svg:desc>
          <draw:custom-shape svg:x="2.59459in" svg:y="3.07124in" svg:width="1.41367in" svg:height="0.83306in" draw:id="id123" draw:style-name="a989" draw:name="Rectangle 5">
            <svg:title/>
            <svg:desc/>
            <text:p text:style-name="a988" text:class-names="" text:cond-style-name=""><text:span text:style-name="a987" text:class-names="">16%</text:span></text:p>
            <draw:enhanced-geometry xmlns:dr3d="urn:oasis:names:tc:opendocument:xmlns:dr3d:1.0" draw:type="non-primitive" svg:viewBox="0 0 21600 21600" draw:enhanced-path="M 0 0 L 21600 0 21600 21600 0 21600 Z N"/>
          </draw:custom-shape>
          <draw:frame draw:id="id124" draw:style-name="a992" draw:name="TextBox 6" svg:x="2.86186in" svg:y="3.75851in" svg:width="0.88021in" svg:height="0.30293in">
            <draw:text-box>
              <text:p text:style-name="a991" text:class-names="" text:cond-style-name=""><text:span text:style-name="a990" text:class-names="">in 2012</text:span></text:p>
            </draw:text-box>
            <svg:title/>
            <svg:desc/>
          </draw:frame>
          <draw:custom-shape svg:x="5.38853in" svg:y="3.0385in" svg:width="1.58898in" svg:height="0.83306in" draw:id="id125" draw:style-name="a995" draw:name="Rectangle 14">
            <svg:title/>
            <svg:desc/>
            <text:p text:style-name="a994" text:class-names="" text:cond-style-name=""><text:span text:style-name="a993" text:class-names="">5.9%</text:span></text:p>
            <draw:enhanced-geometry xmlns:dr3d="urn:oasis:names:tc:opendocument:xmlns:dr3d:1.0" draw:type="non-primitive" svg:viewBox="0 0 21600 21600" draw:enhanced-path="M 0 0 L 21600 0 21600 21600 0 21600 Z N"/>
          </draw:custom-shape>
          <draw:frame draw:id="id126" draw:style-name="a998" draw:name="TextBox 16" svg:x="5.55098in" svg:y="3.75985in" svg:width="0.88151in" svg:height="0.30293in">
            <draw:text-box>
              <text:p text:style-name="a997" text:class-names="" text:cond-style-name=""><text:span text:style-name="a996" text:class-names="">in 2021</text:span></text:p>
            </draw:text-box>
            <svg:title/>
            <svg:desc/>
          </draw:frame>
          <draw:connector draw:type="line" svg:x1="4.37712in" svg:y1="3.55424in" svg:x2="5.14535in" svg:y2="3.55424in" draw:id="id127" draw:style-name="a1000" draw:name="Straight Arrow Connector 8">
            <svg:title/>
            <svg:desc/>
          </draw:connector>
        </draw:g>
        <draw:custom-shape svg:x="0.44737in" svg:y="4.2264in" svg:width="8.7193in" svg:height="2.58893in" draw:id="id120" draw:style-name="a980" draw:name="Rectangle 2">
          <svg:title/>
          <svg:desc/>
          <text:list text:style-name="a966">
            <text:list-item>
              <text:p text:style-name="a965" text:class-names="" text:cond-style-name=""><text:span text:style-name="a962" text:class-names="">Overall vaccine uptake has declined over the past decade and was<text:s text:c="1"/></text:span><text:span text:style-name="a963" text:class-names="">61%<text:s text:c="1"/></text:span><text:span text:style-name="a964" text:class-names="">in 2021.</text:span></text:p>
            </text:list-item>
          </text:list>
          <text:list text:style-name="a973">
            <text:list-item>
              <text:p text:style-name="a972" text:class-names="" text:cond-style-name=""><text:span text:style-name="a967" text:class-names="">In 2020 and 2021 combined, HBV vaccine uptake was particularly low in the under-25 year age group (</text:span><text:span text:style-name="a968" text:class-names="">35%</text:span><text:span text:style-name="a969" text:class-names="">) and in recent initiates to injecting (</text:span><text:span text:style-name="a970" text:class-names="">41%</text:span><text:span text:style-name="a971" text:class-names="">).</text:span></text:p>
            </text:list-item>
          </text:list>
          <text:list text:style-name="a979">
            <text:list-item>
              <text:p text:style-name="a978" text:class-names="" text:cond-style-name=""><text:span text:style-name="a974" text:class-names="">Vaccination uptake among people participating in the 2019 to 2020 NESI survey who reported injecting in the previous 6 months was<text:s text:c="1"/></text:span><text:span text:style-name="a975" text:class-names="">70%</text:span><text:span text:style-name="a976" text:class-names="">.</text:span><text:span text:style-name="a977" text:class-names=""/></text:p>
            </text:list-item>
          </text:list>
          <draw:enhanced-geometry xmlns:dr3d="urn:oasis:names:tc:opendocument:xmlns:dr3d:1.0" draw:type="non-primitive" svg:viewBox="0 0 21600 21600" draw:enhanced-path="M 0 0 L 21600 0 21600 21600 0 21600 Z N"/>
        </draw:custom-shape>
        <draw:frame draw:id="id121" draw:style-name="a983" draw:name="Slide Number Placeholder 12" svg:x="0.10714in" svg:y="7.04162in" svg:width="0.48912in" svg:height="0.39931in">
          <draw:text-box>
            <text:p text:style-name="a982" text:class-names="" text:cond-style-name=""><text:span text:style-name="a981" text:class-names=""><text:page-number style:num-format="1" text:fixed="false"/></text:span></text:p>
          </draw:text-box>
          <svg:title/>
          <svg:desc/>
        </draw:frame>
        <draw:frame draw:id="id122" draw:style-name="a986" draw:name="Footer Placeholder 5" svg:x="0.6875in" svg:y="7.04161in" svg:width="8.20834in" svg:height="0.39764in">
          <draw:text-box>
            <text:p text:style-name="a985" text:class-names="" text:cond-style-name=""><text:span text:style-name="a984" text:class-names="">Shooting Up: data to end 2021</text:span></text:p>
          </draw:text-box>
          <svg:title/>
          <svg:desc/>
        </draw:frame>
        <presentation:notes draw:style-name="a1013">
          <draw:page-thumbnail draw:page-number="10" svg:x="1.00521in" svg:y="0.81597in" svg:width="5.43576in" svg:height="4.07639in" presentation:class="page" draw:id="id128" presentation:style-name="a1001" draw:name="Slide Image Placeholder 1">
            <svg:title/>
            <svg:desc/>
          </draw:page-thumbnail>
          <draw:frame draw:id="id129" presentation:style-name="a1008" draw:name="Notes Placeholder 2" svg:x="0.74479in" svg:y="5.16319in" svg:width="5.9566in" svg:height="4.89236in" presentation:class="notes" presentation:placeholder="false">
            <draw:text-box>
              <text:p text:style-name="a1003" text:class-names="" text:cond-style-name=""><text:span text:style-name="a1002" text:class-names="">For further information see full Shooting Up Report: https://www.gov.uk/government/publications/shooting-up-infections-among-people-who-inject-drugs-in-the-uk</text:span></text:p>
              <text:p text:style-name="a1005" text:class-names="" text:cond-style-name=""><text:span text:style-name="a1004" text:class-names=""/></text:p>
              <text:p text:style-name="a1007" text:class-names="" text:cond-style-name=""><text:span text:style-name="a1006" text:class-names=""/></text:p>
            </draw:text-box>
            <svg:title/>
            <svg:desc/>
          </draw:frame>
          <draw:frame draw:id="id130" draw:style-name="a1012" draw:name="Slide Number Placeholder 3" svg:x="4.21701in" svg:y="10.32639in" svg:width="3.22743in" svg:height="0.5434in">
            <draw:text-box>
              <text:p text:style-name="a1011" text:class-names="" text:cond-style-name=""><text:span text:style-name="a1009" text:class-names=""><text:page-number style:num-format="1" text:fixed="false"/></text:span><text:span text:style-name="a1010" text:class-names=""/></text:p>
            </draw:text-box>
            <svg:title/>
            <svg:desc/>
          </draw:frame>
        </presentation:notes>
      </draw:page>
      <draw:page draw:name="Slide17" draw:style-name="a1014" draw:master-page-name="Master1-Layout2-obj-Title-and-Content" presentation:presentation-page-layout-name="Master1-PPL2" draw:id="Slide-272">
        <draw:frame draw:id="id131" presentation:style-name="a1017" draw:name="Rectangle 1" svg:x="0.3517in" svg:y="0.5351in" svg:width="8.64878in" svg:height="0.68159in" presentation:class="title" presentation:placeholder="false">
          <draw:text-box>
            <text:p text:style-name="a1016" text:class-names="" text:cond-style-name=""><text:span text:style-name="a1015" text:class-names="">HBV vaccination</text:span></text:p>
          </draw:text-box>
          <svg:title/>
          <svg:desc/>
        </draw:frame>
        <draw:custom-shape svg:x="0.10714in" svg:y="1.81732in" svg:width="5.18452in" svg:height="0.31134in" draw:id="id132" draw:style-name="a1021" draw:name="Rectangle 14">
          <svg:title/>
          <svg:desc/>
          <text:p text:style-name="a1020" text:class-names="" text:cond-style-name=""><text:span text:style-name="a1018" text:class-names="">a) England, Wales and Northern Ireland (ever injected)</text:span><text:span text:style-name="a1019" text:class-names=""/></text:p>
          <draw:enhanced-geometry xmlns:dr3d="urn:oasis:names:tc:opendocument:xmlns:dr3d:1.0" draw:type="non-primitive" svg:viewBox="0 0 21600 21600" draw:enhanced-path="M 0 0 L 21600 0 21600 21600 0 21600 Z N"/>
        </draw:custom-shape>
        <draw:frame draw:id="id133" draw:style-name="a1022" draw:name="Picture 15" svg:x="0.21048in" svg:y="2.11281in" svg:width="5.52771in" svg:height="4.16425in" style:rel-width="scale" style:rel-height="scale">
          <draw:image xlink:href="media/image9.png" xlink:type="simple" xlink:show="embed" xlink:actuate="onLoad"/>
          <svg:title/>
          <svg:desc>This graph shows the uptake of the hepatitis B vaccine (note a) among people who have ever injected drugs in England, Wales and Northern Ireland from 2012 to 2021. </svg:desc>
        </draw:frame>
        <draw:custom-shape svg:x="5.48022in" svg:y="1.81732in" svg:width="3.68039in" svg:height="0.31134in" draw:id="id134" draw:style-name="a1026" draw:name="Rectangle 15">
          <svg:title/>
          <svg:desc/>
          <text:p text:style-name="a1025" text:class-names="" text:cond-style-name=""><text:span text:style-name="a1023" text:class-names="">b) Scotland (injected in last 6 months)</text:span><text:span text:style-name="a1024" text:class-names=""/></text:p>
          <draw:enhanced-geometry xmlns:dr3d="urn:oasis:names:tc:opendocument:xmlns:dr3d:1.0" draw:type="non-primitive" svg:viewBox="0 0 21600 21600" draw:enhanced-path="M 0 0 L 21600 0 21600 21600 0 21600 Z N"/>
        </draw:custom-shape>
        <draw:frame draw:id="id135" draw:style-name="a1027" draw:name="Picture 16" svg:x="5.92675in" svg:y="2.12866in" svg:width="3.68039in" svg:height="4.24748in" style:rel-width="scale" style:rel-height="scale">
          <draw:image xlink:href="media/image10.png" xlink:type="simple" xlink:show="embed" xlink:actuate="onLoad"/>
          <svg:title/>
          <svg:desc>This graph shows the uptake of the hepatitis B vaccine (note a) among people who injected in the last 6 months in Scotland, 2011 to 2020.
</svg:desc>
        </draw:frame>
        <draw:frame draw:id="id136" draw:style-name="a1031" draw:name="TextBox 14" svg:x="0.3469in" svg:y="6.34223in" svg:width="9.26024in" svg:height="0.68159in">
          <draw:text-box>
            <text:list text:style-name="a1030">
              <text:list-item>
                <text:p text:style-name="a1029" text:class-names="" text:cond-style-name=""><text:span text:style-name="a1028" text:class-names="">It is essential that vaccine uptake is improved to ensure high levels of immunity and to maintain the low levels of reported infections</text:span></text:p>
              </text:list-item>
            </text:list>
          </draw:text-box>
          <svg:title/>
          <svg:desc/>
        </draw:frame>
        <draw:frame draw:id="id137" draw:style-name="a1034" draw:name="Slide Number Placeholder 11" svg:x="0.10714in" svg:y="7.04162in" svg:width="0.48912in" svg:height="0.39931in">
          <draw:text-box>
            <text:p text:style-name="a1033" text:class-names="" text:cond-style-name=""><text:span text:style-name="a1032" text:class-names=""><text:page-number style:num-format="1" text:fixed="false"/></text:span></text:p>
          </draw:text-box>
          <svg:title/>
          <svg:desc/>
        </draw:frame>
        <draw:frame draw:id="id138" draw:style-name="a1037" draw:name="Footer Placeholder 5" svg:x="0.6875in" svg:y="7.04161in" svg:width="8.20834in" svg:height="0.39764in">
          <draw:text-box>
            <text:p text:style-name="a1036" text:class-names="" text:cond-style-name=""><text:span text:style-name="a1035" text:class-names="">Shooting Up: data to end 2021</text:span></text:p>
          </draw:text-box>
          <svg:title/>
          <svg:desc/>
        </draw:frame>
        <presentation:notes draw:style-name="a1071">
          <draw:page-thumbnail draw:page-number="11" svg:x="1.00521in" svg:y="0.81597in" svg:width="5.43576in" svg:height="4.07639in" presentation:class="page" draw:id="id139" presentation:style-name="a1038" draw:name="Slide Image Placeholder 1">
            <svg:title/>
            <svg:desc/>
          </draw:page-thumbnail>
          <draw:frame draw:id="id140" presentation:style-name="a1066" draw:name="Notes Placeholder 2" svg:x="0.74479in" svg:y="5.16319in" svg:width="5.9566in" svg:height="4.89236in" presentation:class="notes" presentation:placeholder="false">
            <draw:text-box>
              <text:p text:style-name="a1040" text:class-names="" text:cond-style-name=""><text:span text:style-name="a1039" text:class-names="">Footnotes for Figure:</text:span></text:p>
              <text:p text:style-name="a1042" text:class-names="" text:cond-style-name=""><text:span text:style-name="a1041" text:class-names="">This graph shows the uptake of the HBV vaccine (note a) among people who have ever injected drugs in England, Wales and Northern Ireland from 2012 to 2021 and in people who injected in the last 6 months in Scotland, 2011 to 2020.</text:span></text:p>
              <text:p text:style-name="a1045" text:class-names="" text:cond-style-name=""><text:span text:style-name="a1043" text:class-names="">Note a - Reporting receiving at least one dose of HBV vaccine.  </text:span><text:span text:style-name="a1044" text:class-names=""/></text:p>
              <text:p text:style-name="a1048" text:class-names="" text:cond-style-name=""><text:span text:style-name="a1046" text:class-names="">Note b - During 2020 and 2021, recruitment to the UAM Survey was impacted by coronavirus (COVID-19) pandemic. As a result there were changes in the geographic and demographic profile of those taking part. This should be taken into account when interpreting data for these years.  </text:span><text:span text:style-name="a1047" text:class-names=""/></text:p>
              <text:p text:style-name="a1052" text:class-names="" text:cond-style-name=""><text:span text:style-name="a1049" text:class-names="">Note c - The<text:s text:c="1"/></text:span><text:span text:style-name="a1050" text:class-names="">2019 to 2020 NESI survey was suspended before completion due to the COVID-19 pandemic.</text:span><text:span text:style-name="a1051" text:class-names=""/></text:p>
              <text:p text:style-name="a1054" text:class-names="" text:cond-style-name=""><text:span text:style-name="a1053" text:class-names="">Data sources for Figure: Unlinked Anonymous Monitoring Survey of People Who Inject Drugs (England, Wales and Northern Ireland) and Needle Exchange Surveillance Initiative (Scotland).<text:tab/><text:s text:c="1"/></text:span></text:p>
              <text:p text:style-name="a1056" text:class-names="" text:cond-style-name=""><text:span text:style-name="a1055" text:class-names=""/></text:p>
              <text:p text:style-name="a1058" text:class-names="" text:cond-style-name=""><text:span text:style-name="a1057" text:class-names="">For further information see full Shooting Up Report: https://www.gov.uk/government/publications/shooting-up-infections-among-people-who-inject-drugs-in-the-uk</text:span></text:p>
              <text:p text:style-name="a1060" text:class-names="" text:cond-style-name=""><text:span text:style-name="a1059" text:class-names=""/></text:p>
              <text:list text:style-name="a1063">
                <text:list-item>
                  <text:p text:style-name="a1062" text:class-names="" text:cond-style-name=""><text:span text:style-name="a1061" text:class-names=""/></text:p>
                </text:list-item>
              </text:list>
              <text:p text:style-name="a1065" text:class-names="" text:cond-style-name=""><text:span text:style-name="a1064" text:class-names=""/></text:p>
            </draw:text-box>
            <svg:title/>
            <svg:desc/>
          </draw:frame>
          <draw:frame draw:id="id141" draw:style-name="a1070" draw:name="Slide Number Placeholder 3" svg:x="4.21701in" svg:y="10.32639in" svg:width="3.22743in" svg:height="0.5434in">
            <draw:text-box>
              <text:p text:style-name="a1069" text:class-names="" text:cond-style-name=""><text:span text:style-name="a1067" text:class-names=""><text:page-number style:num-format="1" text:fixed="false"/></text:span><text:span text:style-name="a1068" text:class-names=""/></text:p>
            </draw:text-box>
            <svg:title/>
            <svg:desc/>
          </draw:frame>
        </presentation:notes>
      </draw:page>
      <draw:page draw:name="Slide69" draw:style-name="a1072" draw:master-page-name="Master1-Layout2-obj-Title-and-Content" presentation:presentation-page-layout-name="Master1-PPL2" draw:id="Slide-324">
        <draw:frame draw:id="id142" presentation:style-name="a1075" draw:name="Rectangle 1" svg:x="0.3517in" svg:y="0.5351in" svg:width="8.64878in" svg:height="0.68159in" presentation:class="title" presentation:placeholder="false">
          <draw:text-box>
            <text:p text:style-name="a1074" text:class-names="" text:cond-style-name=""><text:span text:style-name="a1073" text:class-names="">Key messages - HBV</text:span></text:p>
          </draw:text-box>
          <svg:title/>
          <svg:desc/>
        </draw:frame>
        <draw:custom-shape svg:x="0.3517in" svg:y="2.21138in" svg:width="8.98851in" svg:height="3.99699in" draw:id="id143" draw:style-name="a1090" draw:name="Rectangle 3">
          <svg:title/>
          <svg:desc/>
          <text:list text:style-name="a1078">
            <text:list-item>
              <text:p text:style-name="a1077" text:class-names="" text:cond-style-name=""><text:span text:style-name="a1076" text:class-names="">HBV infection among PWID is rare.</text:span></text:p>
            </text:list-item>
          </text:list>
          <text:list text:style-name="a1083">
            <text:list-item>
              <text:p text:style-name="a1082" text:class-names="" text:cond-style-name=""><text:span text:style-name="a1079" text:class-names="">Although PWID are a priority group for HBV vaccination, around<text:s text:c="1"/></text:span><text:span text:style-name="a1080" text:class-names="">40%</text:span><text:span text:style-name="a1081" text:class-names=""><text:s text:c="1"/>of PWID have never been vaccinated.<text:s text:c="1"/></text:span></text:p>
            </text:list-item>
          </text:list>
          <text:list text:style-name="a1086">
            <text:list-item>
              <text:p text:style-name="a1085" text:class-names="" text:cond-style-name=""><text:span text:style-name="a1084" text:class-names="">It is essential that guidelines on vaccination are followed; vaccination should be particularly promoted among PWID of younger age and recent initiates to injecting, for whom reported uptake is low.<text:s text:c="1"/></text:span></text:p>
            </text:list-item>
          </text:list>
          <text:list text:style-name="a1089">
            <text:list-item>
              <text:p text:style-name="a1088" text:class-names="" text:cond-style-name=""><text:span text:style-name="a1087" text:class-names="">Further work is needed to explore the barriers and facilitators to uptake of HBV vaccination to inform policy and practice.</text:span></text:p>
            </text:list-item>
          </text:list>
          <draw:enhanced-geometry xmlns:dr3d="urn:oasis:names:tc:opendocument:xmlns:dr3d:1.0" draw:type="non-primitive" svg:viewBox="0 0 21600 21600" draw:enhanced-path="M 0 0 L 21600 0 21600 21600 0 21600 Z N"/>
        </draw:custom-shape>
        <draw:frame draw:id="id144" draw:style-name="a1093" draw:name="Slide Number Placeholder 6" svg:x="0.10714in" svg:y="7.04162in" svg:width="0.48912in" svg:height="0.39931in">
          <draw:text-box>
            <text:p text:style-name="a1092" text:class-names="" text:cond-style-name=""><text:span text:style-name="a1091" text:class-names=""><text:page-number style:num-format="1" text:fixed="false"/></text:span></text:p>
          </draw:text-box>
          <svg:title/>
          <svg:desc/>
        </draw:frame>
        <draw:frame draw:id="id145" draw:style-name="a1096" draw:name="Footer Placeholder 5" svg:x="0.6875in" svg:y="7.04161in" svg:width="8.20834in" svg:height="0.39764in">
          <draw:text-box>
            <text:p text:style-name="a1095" text:class-names="" text:cond-style-name=""><text:span text:style-name="a1094" text:class-names="">Shooting Up: data to end 2021</text:span></text:p>
          </draw:text-box>
          <svg:title/>
          <svg:desc/>
        </draw:frame>
        <presentation:notes draw:style-name="a1107">
          <draw:page-thumbnail draw:page-number="12" svg:x="1.00521in" svg:y="0.81597in" svg:width="5.43576in" svg:height="4.07639in" presentation:class="page" draw:id="id146" presentation:style-name="a1097" draw:name="Slide Image Placeholder 1">
            <svg:title/>
            <svg:desc/>
          </draw:page-thumbnail>
          <draw:frame draw:id="id147" presentation:style-name="a1102" draw:name="Notes Placeholder 2" svg:x="0.74479in" svg:y="5.23264in" svg:width="5.9566in" svg:height="4.27951in" presentation:class="notes" presentation:placeholder="false">
            <draw:text-box>
              <text:p text:style-name="a1099" text:class-names="" text:cond-style-name=""><text:span text:style-name="a1098" text:class-names="">For further information see full Shooting Up Report: https://www.gov.uk/government/publications/shooting-up-infections-among-people-who-inject-drugs-in-the-uk</text:span></text:p>
              <text:p text:style-name="a1101" text:class-names="" text:cond-style-name=""><text:span text:style-name="a1100" text:class-names=""/></text:p>
            </draw:text-box>
            <svg:title/>
            <svg:desc/>
          </draw:frame>
          <draw:frame draw:id="id148" draw:style-name="a1106" draw:name="Slide Number Placeholder 3" svg:x="4.21701in" svg:y="10.32639in" svg:width="3.22743in" svg:height="0.5434in">
            <draw:text-box>
              <text:p text:style-name="a1105" text:class-names="" text:cond-style-name=""><text:span text:style-name="a1103" text:class-names=""><text:page-number style:num-format="1" text:fixed="false"/></text:span><text:span text:style-name="a1104" text:class-names=""/></text:p>
            </draw:text-box>
            <svg:title/>
            <svg:desc/>
          </draw:frame>
        </presentation:notes>
      </draw:page>
      <draw:page draw:name="Slide56" draw:style-name="a1108" draw:master-page-name="Master1-Layout2-obj-Title-and-Content" presentation:presentation-page-layout-name="Master1-PPL2" draw:id="Slide-311">
        <draw:frame draw:id="id149" presentation:style-name="a1113" draw:name="Title 1" svg:x="0.96491in" svg:y="2.63597in" svg:width="8.07018in" svg:height="2.22807in" presentation:class="title" presentation:placeholder="false">
          <draw:text-box>
            <text:p text:style-name="a1112" text:class-names="" text:cond-style-name=""><text:span text:style-name="a1109" text:class-names="">HIV</text:span><text:span text:style-name="a1110" text:class-names=""><text:s text:c="1"/></text:span><text:span text:style-name="a1111" text:class-names="">prevalence remains low and stable, but outbreaks continue<text:s text:c="1"/></text:span></text:p>
          </draw:text-box>
          <svg:title/>
          <svg:desc/>
        </draw:frame>
        <draw:frame draw:id="id150" draw:style-name="a1117" draw:name="Slide Number Placeholder 5" svg:x="0.10714in" svg:y="7.04162in" svg:width="0.48912in" svg:height="0.39931in">
          <draw:text-box>
            <text:p text:style-name="a1116" text:class-names="" text:cond-style-name=""><text:span text:style-name="a1114" text:class-names=""><text:page-number style:num-format="1" text:fixed="false"/></text:span><text:span text:style-name="a1115" text:class-names=""/></text:p>
          </draw:text-box>
          <svg:title/>
          <svg:desc/>
        </draw:frame>
        <draw:frame draw:id="id151" draw:style-name="a1120" draw:name="Footer Placeholder 5" svg:x="0.6875in" svg:y="7.04161in" svg:width="8.20834in" svg:height="0.39764in">
          <draw:text-box>
            <text:p text:style-name="a1119" text:class-names="" text:cond-style-name=""><text:span text:style-name="a1118" text:class-names="">Shooting Up: data to end 2021</text:span></text:p>
          </draw:text-box>
          <svg:title/>
          <svg:desc/>
        </draw:frame>
        <presentation:notes draw:style-name="a1132">
          <draw:page-thumbnail draw:page-number="13" svg:x="1.00521in" svg:y="0.81597in" svg:width="5.43576in" svg:height="4.07639in" presentation:class="page" draw:id="id152" presentation:style-name="a1121" draw:name="Slide Image Placeholder 1">
            <svg:title/>
            <svg:desc/>
          </draw:page-thumbnail>
          <draw:frame draw:id="id153" presentation:style-name="a1127" draw:name="Notes Placeholder 2" svg:x="0.74479in" svg:y="5.23264in" svg:width="5.9566in" svg:height="4.27951in" presentation:class="notes" presentation:placeholder="false">
            <draw:text-box>
              <text:p text:style-name="a1124" text:class-names="" text:cond-style-name=""><text:span text:style-name="a1122" text:class-names="">For further information see full Shooting Up Report:<text:s text:c="1"/></text:span><text:span text:style-name="a1123" text:class-names="">https://www.gov.uk/government/publications/shooting-up-infections-among-people-who-inject-drugs-in-the-uk</text:span></text:p>
              <text:p text:style-name="a1126" text:class-names="" text:cond-style-name=""><text:span text:style-name="a1125" text:class-names=""/></text:p>
            </draw:text-box>
            <svg:title/>
            <svg:desc/>
          </draw:frame>
          <draw:frame draw:id="id154" draw:style-name="a1131" draw:name="Slide Number Placeholder 3" svg:x="4.21701in" svg:y="10.32639in" svg:width="3.22743in" svg:height="0.5434in">
            <draw:text-box>
              <text:p text:style-name="a1130" text:class-names="" text:cond-style-name=""><text:span text:style-name="a1128" text:class-names=""><text:page-number style:num-format="1" text:fixed="false"/></text:span><text:span text:style-name="a1129" text:class-names=""/></text:p>
            </draw:text-box>
            <svg:title/>
            <svg:desc/>
          </draw:frame>
        </presentation:notes>
      </draw:page>
      <draw:page draw:name="Slide19" draw:style-name="a1133" draw:master-page-name="Master1-Layout2-obj-Title-and-Content" presentation:presentation-page-layout-name="Master1-PPL2" draw:id="Slide-274">
        <draw:frame draw:id="id155" presentation:style-name="a1136" draw:name="Rectangle 1" svg:x="0.3249in" svg:y="0.49536in" svg:width="8.64878in" svg:height="0.68159in" presentation:class="title" presentation:placeholder="false">
          <draw:text-box>
            <text:p text:style-name="a1135" text:class-names="" text:cond-style-name=""><text:span text:style-name="a1134" text:class-names="">HIV prevalence</text:span></text:p>
          </draw:text-box>
          <svg:title/>
          <svg:desc/>
        </draw:frame>
        <draw:custom-shape svg:x="0.27143in" svg:y="1.84846in" svg:width="8.96667in" svg:height="1.78672in" draw:id="id156" draw:style-name="a1145" draw:name="Rectangle 2">
          <svg:title/>
          <svg:desc/>
          <text:list text:style-name="a1139">
            <text:list-item>
              <text:p text:style-name="a1138" text:class-names="" text:cond-style-name=""><text:span text:style-name="a1137" text:class-names="">Many PWID remain at risk of acquiring HIV through their injecting drug use and also through sexual transmission. Although prevalence is low, outbreaks continue to occur.</text:span></text:p>
            </text:list-item>
          </text:list>
          <text:list text:style-name="a1144">
            <text:list-item>
              <text:p text:style-name="a1143" text:class-names="" text:cond-style-name=""><text:span text:style-name="a1140" text:class-names="">Uptake of treatment and care for HIV among those diagnosed is high, but the proportion aware of their infection has declined to<text:s text:c="1"/></text:span><text:span text:style-name="a1141" text:class-names="">81%</text:span><text:span text:style-name="a1142" text:class-names="">.</text:span></text:p>
            </text:list-item>
          </text:list>
          <draw:enhanced-geometry xmlns:dr3d="urn:oasis:names:tc:opendocument:xmlns:dr3d:1.0" draw:type="non-primitive" svg:viewBox="0 0 21600 21600" draw:enhanced-path="M 0 0 L 21600 0 21600 21600 0 21600 Z N"/>
        </draw:custom-shape>
        <draw:g draw:name="Group 16" draw:id="id157">
          <svg:title/>
          <svg:desc>HIV prevalence in England, Wales and Northern Ireland remained low and was 1.1% among people who inject drugs in 2020. HIV prevalence in Scotland was 3.8% in the 2019 to 2020 NESI survey.</svg:desc>
          <draw:custom-shape svg:x="5.92374in" svg:y="3.86268in" svg:width="2.64053in" svg:height="2.95143in" draw:id="id160" draw:style-name="a1154" draw:name="Rectangle 18">
            <svg:title/>
            <svg:desc/>
            <text:p text:style-name="a1153" text:class-names="" text:cond-style-name=""><text:span text:style-name="a1152" text:class-names=""/></text:p>
            <draw:enhanced-geometry xmlns:dr3d="urn:oasis:names:tc:opendocument:xmlns:dr3d:1.0" draw:type="non-primitive" svg:viewBox="0 0 21600 21600" draw:enhanced-path="M 0 0 L 21600 0 21600 21600 0 21600 Z N"/>
          </draw:custom-shape>
          <draw:custom-shape svg:x="0.73431in" svg:y="3.86268in" svg:width="4.90094in" svg:height="2.95143in" draw:id="id161" draw:style-name="a1157" draw:name="Rectangle 3">
            <svg:title/>
            <svg:desc/>
            <text:p text:style-name="a1156" text:class-names="" text:cond-style-name=""><text:span text:style-name="a1155" text:class-names=""/></text:p>
            <draw:enhanced-geometry xmlns:dr3d="urn:oasis:names:tc:opendocument:xmlns:dr3d:1.0" draw:type="non-primitive" svg:viewBox="0 0 21600 21600" draw:enhanced-path="M 0 0 L 21600 0 21600 21600 0 21600 Z N"/>
          </draw:custom-shape>
          <draw:g draw:name="Group 7" draw:id="id162">
            <svg:title/>
            <svg:desc/>
            <draw:frame draw:id="id167" draw:style-name="a1175" draw:name="Picture 2" svg:x="0.87432in" svg:y="4.0006in" svg:width="4.62093in" svg:height="2.71879in" style:rel-width="scale" style:rel-height="scale">
              <draw:image xlink:href="media/image11.png" xlink:type="simple" xlink:show="embed" xlink:actuate="onLoad"/>
              <svg:title/>
              <svg:desc/>
            </draw:frame>
            <draw:frame draw:id="id168" draw:style-name="a1179" draw:name="TextBox 6" svg:x="1.02968in" svg:y="4.55574in" svg:width="2.4811in" svg:height="1.3127in">
              <draw:text-box>
                <text:p text:style-name="a1178" text:class-names="" text:cond-style-name=""><text:span text:style-name="a1176" text:class-names="">1.5</text:span><text:span text:style-name="a1177" text:class-names="">%<text:s text:c="1"/></text:span></text:p>
              </draw:text-box>
              <svg:title/>
              <svg:desc/>
            </draw:frame>
            <draw:frame draw:id="id169" draw:style-name="a1182" draw:name="TextBox 2" svg:x="1.04113in" svg:y="5.67644in" svg:width="2.30791in" svg:height="0.90879in">
              <draw:text-box>
                <text:p text:style-name="a1181" text:class-names="" text:cond-style-name=""><text:span text:style-name="a1180" text:class-names="">in England, Wales &amp; Northern Ireland in 2021</text:span></text:p>
              </draw:text-box>
              <svg:title/>
              <svg:desc/>
            </draw:frame>
          </draw:g>
          <draw:custom-shape svg:x="6.01198in" svg:y="3.979in" svg:width="2.46404in" svg:height="2.71879in" draw:id="id163" draw:style-name="a1160" draw:name="Rectangle 9">
            <svg:title/>
            <svg:desc/>
            <text:p text:style-name="a1159" text:class-names="" text:cond-style-name=""><text:span text:style-name="a1158" text:class-names=""/></text:p>
            <draw:enhanced-geometry xmlns:dr3d="urn:oasis:names:tc:opendocument:xmlns:dr3d:1.0" draw:type="non-primitive" svg:viewBox="0 0 21600 21600" draw:enhanced-path="M 0 0 L 21600 0 21600 21600 0 21600 Z N"/>
          </draw:custom-shape>
          <draw:frame draw:id="id164" draw:style-name="a1165" draw:name="TextBox 15" svg:x="6.2292in" svg:y="4.80019in" svg:width="1.9804in" svg:height="1.31252in">
            <draw:text-box>
              <text:p text:style-name="a1164" text:class-names="" text:cond-style-name=""><text:span text:style-name="a1161" text:class-names="">3.8</text:span><text:span text:style-name="a1162" text:class-names="">%</text:span><text:span text:style-name="a1163" text:class-names=""><text:s text:c="1"/></text:span></text:p>
            </draw:text-box>
            <svg:title/>
            <svg:desc/>
          </draw:frame>
          <draw:frame draw:id="id165" draw:style-name="a1169" draw:name="TextBox 8" svg:x="6.16641in" svg:y="4.08159in" svg:width="2.15518in" svg:height="0.61078in">
            <draw:text-box>
              <text:p text:style-name="a1168" text:class-names="" text:cond-style-name=""><text:span text:style-name="a1166" text:class-names="">HIV</text:span><text:span text:style-name="a1167" text:class-names=""><text:s text:c="1"/>prevalence in Scotland was</text:span></text:p>
            </draw:text-box>
            <svg:title/>
            <svg:desc/>
          </draw:frame>
          <draw:frame draw:id="id166" draw:style-name="a1174" draw:name="TextBox 20" svg:x="6.22241in" svg:y="6.08841in" svg:width="2.2078in" svg:height="0.37811in">
            <draw:text-box>
              <text:p text:style-name="a1173" text:class-names="" text:cond-style-name=""><text:span text:style-name="a1170" text:class-names="">in<text:s text:c="1"/></text:span><text:span text:style-name="a1171" text:class-names="">2019-2020</text:span><text:span text:style-name="a1172" text:class-names=""/></text:p>
            </draw:text-box>
            <svg:title/>
            <svg:desc/>
          </draw:frame>
        </draw:g>
        <draw:frame draw:id="id158" draw:style-name="a1148" draw:name="Slide Number Placeholder 7" svg:x="0.10714in" svg:y="7.04162in" svg:width="0.48912in" svg:height="0.39931in">
          <draw:text-box>
            <text:p text:style-name="a1147" text:class-names="" text:cond-style-name=""><text:span text:style-name="a1146" text:class-names=""><text:page-number style:num-format="1" text:fixed="false"/></text:span></text:p>
          </draw:text-box>
          <svg:title/>
          <svg:desc/>
        </draw:frame>
        <draw:frame draw:id="id159" draw:style-name="a1151" draw:name="Footer Placeholder 5" svg:x="0.6875in" svg:y="7.04161in" svg:width="8.20834in" svg:height="0.39764in">
          <draw:text-box>
            <text:p text:style-name="a1150" text:class-names="" text:cond-style-name=""><text:span text:style-name="a1149" text:class-names="">Shooting Up: data to end 2021</text:span></text:p>
          </draw:text-box>
          <svg:title/>
          <svg:desc/>
        </draw:frame>
        <presentation:notes draw:style-name="a1210">
          <draw:page-thumbnail draw:page-number="14" svg:x="0.90799in" svg:y="0.21354in" svg:width="5.43403in" svg:height="4.07639in" presentation:class="page" draw:id="id170" presentation:style-name="a1183" draw:name="Slide Image Placeholder 1">
            <svg:title/>
            <svg:desc/>
          </draw:page-thumbnail>
          <draw:frame draw:id="id171" presentation:style-name="a1205" draw:name="Notes Placeholder 2" svg:x="0.28299in" svg:y="4.57813in" svg:width="6.72396in" svg:height="3.92882in" presentation:class="notes" presentation:placeholder="false">
            <draw:text-box>
              <text:p text:style-name="a1187" text:class-names="" text:cond-style-name=""><text:span text:style-name="a1184" text:class-names="">Footnotes for Figure</text:span><text:span text:style-name="a1185" text:class-names="">:</text:span><text:span text:style-name="a1186" text:class-names=""/></text:p>
              <text:p text:style-name="a1190" text:class-names="" text:cond-style-name=""><text:span text:style-name="a1188" text:class-names="">This graph shows the prevalence of HIV among people who have ever injected drugs in England, Wales and Northern Ireland in 2021 and (note a) in people who report attending NSPs and injected in the last 6 months in Scotland, 2019 to 2020.</text:span><text:span text:style-name="a1189" text:class-names=""/></text:p>
              <text:p text:style-name="a1196" text:class-names="" text:cond-style-name=""><text:span text:style-name="a1191" text:class-names="">Note a -<text:s text:c="1"/></text:span><text:span text:style-name="a1192" text:class-names="">Scottish<text:s text:c="1"/></text:span><text:span text:style-name="a1193" text:class-names="">data on people in HIV care from 2020 and 2021<text:s text:c="1"/></text:span><text:span text:style-name="a1194" text:class-names="">were not available.<text:s text:c="1"/></text:span><text:span text:style-name="a1195" text:class-names=""/></text:p>
              <text:p text:style-name="a1198" text:class-names="" text:cond-style-name=""><text:span text:style-name="a1197" text:class-names="">For further information see full Shooting Up Report: https://www.gov.uk/government/publications/shooting-up-infections-among-people-who-inject-drugs-in-the-uk</text:span></text:p>
              <text:p text:style-name="a1200" text:class-names="" text:cond-style-name=""><text:span text:style-name="a1199" text:class-names=""/></text:p>
              <text:p text:style-name="a1202" text:class-names="" text:cond-style-name=""><text:span text:style-name="a1201" text:class-names=""/></text:p>
              <text:p text:style-name="a1204" text:class-names="" text:cond-style-name=""><text:span text:style-name="a1203" text:class-names=""/></text:p>
            </draw:text-box>
            <svg:title/>
            <svg:desc/>
          </draw:frame>
          <draw:frame draw:id="id172" draw:style-name="a1209" draw:name="Slide Number Placeholder 3" svg:x="4.21701in" svg:y="10.32639in" svg:width="3.22743in" svg:height="0.5434in">
            <draw:text-box>
              <text:p text:style-name="a1208" text:class-names="" text:cond-style-name=""><text:span text:style-name="a1206" text:class-names=""><text:page-number style:num-format="1" text:fixed="false"/></text:span><text:span text:style-name="a1207" text:class-names=""/></text:p>
            </draw:text-box>
            <svg:title/>
            <svg:desc/>
          </draw:frame>
        </presentation:notes>
      </draw:page>
      <draw:page draw:name="Slide45" draw:style-name="a1211" draw:master-page-name="Master1-Layout2-obj-Title-and-Content" presentation:presentation-page-layout-name="Master1-PPL2" draw:id="Slide-300">
        <draw:frame draw:id="id173" presentation:style-name="a1214" draw:name="Rectangle 1" svg:x="0.3517in" svg:y="0.34312in" svg:width="8.64878in" svg:height="0.68159in" presentation:class="title" presentation:placeholder="false">
          <draw:text-box>
            <text:p text:style-name="a1213" text:class-names="" text:cond-style-name=""><text:span text:style-name="a1212" text:class-names="">New HIV diagnoses</text:span></text:p>
          </draw:text-box>
          <svg:title/>
          <svg:desc/>
        </draw:frame>
        <draw:custom-shape svg:x="0.3517in" svg:y="1.65255in" svg:width="8.903in" svg:height="0.70684in" draw:id="id174" draw:style-name="a1222" draw:name="Rectangle 1">
          <svg:title/>
          <svg:desc/>
          <text:list text:style-name="a1221">
            <text:list-item>
              <text:p text:style-name="a1220" text:class-names="" text:cond-style-name=""><text:span text:style-name="a1215" text:class-names="">There were<text:s text:c="1"/></text:span><text:span text:style-name="a1216" text:class-names="">90<text:s text:c="1"/></text:span><text:span text:style-name="a1217" text:class-names="">new HIV diagnoses during 2021</text:span><text:span text:style-name="a1218" text:class-names=""><text:s text:c="1"/></text:span><text:span text:style-name="a1219" text:class-names="">in the UK, likely acquired through injecting drug use.</text:span></text:p>
            </text:list-item>
          </text:list>
          <draw:enhanced-geometry xmlns:dr3d="urn:oasis:names:tc:opendocument:xmlns:dr3d:1.0" draw:type="non-primitive" svg:viewBox="0 0 21600 21600" draw:enhanced-path="M 0 0 L 21600 0 21600 21600 0 21600 Z N"/>
        </draw:custom-shape>
        <draw:frame draw:id="id175" draw:style-name="a1223" draw:name="Picture 6" svg:x="1.41995in" svg:y="2.41273in" svg:width="7.16009in" svg:height="4.57553in" style:rel-width="scale" style:rel-height="scale">
          <draw:image xlink:href="media/image12.png" xlink:type="simple" xlink:show="embed" xlink:actuate="onLoad"/>
          <svg:title/>
          <svg:desc>This graph shows new HIV diagnoses acquired through injecting drug use for Scotland, London and the rest of England, Wales and Northern Ireland, 2012 to 2021 (note a).
</svg:desc>
        </draw:frame>
        <draw:frame draw:id="id176" draw:style-name="a1226" draw:name="Slide Number Placeholder 8" svg:x="0.10714in" svg:y="7.04162in" svg:width="0.48912in" svg:height="0.39931in">
          <draw:text-box>
            <text:p text:style-name="a1225" text:class-names="" text:cond-style-name=""><text:span text:style-name="a1224" text:class-names=""><text:page-number style:num-format="1" text:fixed="false"/></text:span></text:p>
          </draw:text-box>
          <svg:title/>
          <svg:desc/>
        </draw:frame>
        <draw:frame draw:id="id177" draw:style-name="a1229" draw:name="Footer Placeholder 5" svg:x="0.6875in" svg:y="7.04161in" svg:width="8.20834in" svg:height="0.39764in">
          <draw:text-box>
            <text:p text:style-name="a1228" text:class-names="" text:cond-style-name=""><text:span text:style-name="a1227" text:class-names="">Shooting Up: data to end 2021</text:span></text:p>
          </draw:text-box>
          <svg:title/>
          <svg:desc/>
        </draw:frame>
        <presentation:notes draw:style-name="a1255">
          <draw:page-thumbnail draw:page-number="15" svg:x="1.00521in" svg:y="0.81597in" svg:width="5.43576in" svg:height="4.07639in" presentation:class="page" draw:id="id178" presentation:style-name="a1230" draw:name="Slide Image Placeholder 1">
            <svg:title/>
            <svg:desc/>
          </draw:page-thumbnail>
          <draw:frame draw:id="id179" presentation:style-name="a1250" draw:name="Notes Placeholder 2" svg:x="0.74479in" svg:y="5.16319in" svg:width="5.9566in" svg:height="4.89236in" presentation:class="notes" presentation:placeholder="false">
            <draw:text-box>
              <text:p text:style-name="a1232" text:class-names="" text:cond-style-name=""><text:span text:style-name="a1231" text:class-names="">Footnotes for Figure:</text:span></text:p>
              <text:p text:style-name="a1234" text:class-names="" text:cond-style-name=""><text:span text:style-name="a1233" text:class-names="">This graph shows new HIV diagnoses acquired through injecting drug use: UK, 2012 to 2021 (note a).</text:span></text:p>
              <text:p text:style-name="a1237" text:class-names="" text:cond-style-name=""><text:span text:style-name="a1235" text:class-names="">Note a - Numbers may be subject to revision due to reporting delay. </text:span><text:span text:style-name="a1236" text:class-names=""> </text:span></text:p>
              <text:p text:style-name="a1239" text:class-names="" text:cond-style-name=""><text:span text:style-name="a1238" text:class-names="">Data source for Figure: HIV and AIDS Reporting System.<text:s text:c="1"/></text:span></text:p>
              <text:p text:style-name="a1241" text:class-names="" text:cond-style-name=""><text:span text:style-name="a1240" text:class-names=""/></text:p>
              <text:p text:style-name="a1243" text:class-names="" text:cond-style-name=""><text:span text:style-name="a1242" text:class-names="">For further information see full Shooting Up Report: https://www.gov.uk/government/publications/shooting-up-infections-among-people-who-inject-drugs-in-the-uk</text:span></text:p>
              <text:p text:style-name="a1245" text:class-names="" text:cond-style-name=""><text:span text:style-name="a1244" text:class-names=""/></text:p>
              <text:p text:style-name="a1247" text:class-names="" text:cond-style-name=""><text:span text:style-name="a1246" text:class-names=""/></text:p>
              <text:p text:style-name="a1249" text:class-names="" text:cond-style-name=""><text:span text:style-name="a1248" text:class-names=""/></text:p>
            </draw:text-box>
            <svg:title/>
            <svg:desc/>
          </draw:frame>
          <draw:frame draw:id="id180" draw:style-name="a1254" draw:name="Slide Number Placeholder 3" svg:x="4.21701in" svg:y="10.32639in" svg:width="3.22743in" svg:height="0.5434in">
            <draw:text-box>
              <text:p text:style-name="a1253" text:class-names="" text:cond-style-name=""><text:span text:style-name="a1251" text:class-names=""><text:page-number style:num-format="1" text:fixed="false"/></text:span><text:span text:style-name="a1252" text:class-names=""/></text:p>
            </draw:text-box>
            <svg:title/>
            <svg:desc/>
          </draw:frame>
        </presentation:notes>
      </draw:page>
      <draw:page draw:name="Slide76" draw:style-name="a1256" draw:master-page-name="Master1-Layout2-obj-Title-and-Content" presentation:presentation-page-layout-name="Master1-PPL2" draw:id="Slide-331">
        <draw:frame draw:id="id181" presentation:style-name="a1259" draw:name="Rectangle 1" svg:x="0.3517in" svg:y="0.41025in" svg:width="8.64878in" svg:height="0.68159in" presentation:class="title" presentation:placeholder="false">
          <draw:text-box>
            <text:p text:style-name="a1258" text:class-names="" text:cond-style-name=""><text:span text:style-name="a1257" text:class-names="">HIV testing</text:span></text:p>
          </draw:text-box>
          <svg:title/>
          <svg:desc/>
        </draw:frame>
        <draw:custom-shape svg:x="0.28989in" svg:y="1.92203in" svg:width="8.94175in" svg:height="1.18087in" draw:id="id182" draw:style-name="a1266" draw:name="Rectangle 2">
          <svg:title/>
          <svg:desc/>
          <text:list text:style-name="a1262">
            <text:list-item>
              <text:p text:style-name="a1261" text:class-names="" text:cond-style-name=""><text:span text:style-name="a1260" text:class-names="">The proportion of PWID who report ever having had a diagnostic test for HIV has plateaued in recent years in England, Wales and Northern Ireland.<text:s text:c="1"/></text:span></text:p>
            </text:list-item>
          </text:list>
          <text:list text:style-name="a1265">
            <text:list-item>
              <text:p text:style-name="a1264" text:class-names="" text:cond-style-name=""><text:span text:style-name="a1263" text:class-names="">In 2021:<text:s text:c="1"/></text:span></text:p>
            </text:list-item>
          </text:list>
          <draw:enhanced-geometry xmlns:dr3d="urn:oasis:names:tc:opendocument:xmlns:dr3d:1.0" draw:type="non-primitive" svg:viewBox="0 0 21600 21600" draw:enhanced-path="M 0 0 L 21600 0 21600 21600 0 21600 Z N"/>
        </draw:custom-shape>
        <draw:g draw:name="Group 6" draw:id="id183">
          <svg:title/>
          <svg:desc>81% had ever been tested for HIV. 33% tested for HIV in the current or previous year.</svg:desc>
          <draw:g draw:name="Group 1" draw:id="id187">
            <svg:title/>
            <svg:desc>One in four people who inject drugs in England, Wales and Northern Ireland had ever been tested for HIV in 2020.</svg:desc>
            <draw:frame draw:id="id197" draw:style-name="a1293" draw:name="Graphic 2" svg:x="0.78674in" svg:y="3.30756in" svg:width="0.9374in" svg:height="0.96213in" style:rel-width="scale" style:rel-height="scale">
              <draw:image xlink:href="media/image13.svg" xlink:type="simple" xlink:show="embed" xlink:actuate="onLoad"/>
              <svg:title/>
              <svg:desc>Man</svg:desc>
            </draw:frame>
            <draw:frame draw:id="id198" draw:style-name="a1294" draw:name="Graphic 9" svg:x="1.32879in" svg:y="3.30756in" svg:width="0.9374in" svg:height="0.96213in" style:rel-width="scale" style:rel-height="scale">
              <draw:image xlink:href="media/image13.svg" xlink:type="simple" xlink:show="embed" xlink:actuate="onLoad"/>
              <svg:title/>
              <svg:desc>Man</svg:desc>
            </draw:frame>
            <draw:frame draw:id="id199" draw:style-name="a1295" draw:name="Graphic 10" svg:x="1.87085in" svg:y="3.30756in" svg:width="0.9374in" svg:height="0.96213in" style:rel-width="scale" style:rel-height="scale">
              <draw:image xlink:href="media/image13.svg" xlink:type="simple" xlink:show="embed" xlink:actuate="onLoad"/>
              <svg:title/>
              <svg:desc>Man</svg:desc>
            </draw:frame>
            <draw:frame draw:id="id200" draw:style-name="a1296" draw:name="Graphic 11" svg:x="2.41431in" svg:y="3.30756in" svg:width="0.9374in" svg:height="0.96213in" style:rel-width="scale" style:rel-height="scale">
              <draw:image xlink:href="media/image13.svg" xlink:type="simple" xlink:show="embed" xlink:actuate="onLoad"/>
              <svg:title/>
              <svg:desc>Man</svg:desc>
            </draw:frame>
            <draw:frame draw:id="id201" draw:style-name="a1297" draw:name="Graphic 12" svg:x="2.95496in" svg:y="3.30756in" svg:width="0.9374in" svg:height="0.96213in" style:rel-width="scale" style:rel-height="scale">
              <draw:image xlink:href="media/image14.svg" xlink:type="simple" xlink:show="embed" xlink:actuate="onLoad"/>
              <svg:title/>
              <svg:desc>Man</svg:desc>
            </draw:frame>
          </draw:g>
          <draw:frame draw:id="id188" draw:style-name="a1282" draw:name="TextBox 3" svg:x="3.89236in" svg:y="3.53618in" svg:width="4.17265in" svg:height="0.50488in">
            <draw:text-box>
              <text:p text:style-name="a1281" text:class-names="" text:cond-style-name=""><text:span text:style-name="a1279" text:class-names="">81%</text:span><text:span text:style-name="a1280" text:class-names=""><text:s text:c="1"/>had ever been tested for HIV</text:span></text:p>
            </draw:text-box>
            <svg:title/>
            <svg:desc/>
          </draw:frame>
          <draw:frame draw:id="id189" draw:style-name="a1286" draw:name="TextBox 18" svg:x="3.89236in" svg:y="4.67333in" svg:width="5.93448in" svg:height="0.50488in">
            <draw:text-box>
              <text:p text:style-name="a1285" text:class-names="" text:cond-style-name=""><text:span text:style-name="a1283" text:class-names="">33%<text:s text:c="1"/></text:span><text:span text:style-name="a1284" text:class-names="">tested for HIV in the current or previous year</text:span></text:p>
            </draw:text-box>
            <svg:title/>
            <svg:desc/>
          </draw:frame>
          <draw:g draw:name="Group 5" draw:id="id190">
            <svg:title/>
            <svg:desc>A third (32%) of people who inject drugs in England, Wales and Northern Ireland had been tested for HIV recently in 2020.</svg:desc>
            <draw:frame draw:id="id191" draw:style-name="a1287" draw:name="Graphic 13" svg:x="0.78674in" svg:y="4.3314in" svg:width="0.9374in" svg:height="0.98024in" style:rel-width="scale" style:rel-height="scale">
              <draw:image xlink:href="media/image13.svg" xlink:type="simple" xlink:show="embed" xlink:actuate="onLoad"/>
              <svg:title/>
              <svg:desc>Man</svg:desc>
            </draw:frame>
            <draw:frame draw:id="id192" draw:style-name="a1288" draw:name="Graphic 14" svg:x="1.32879in" svg:y="4.3314in" svg:width="0.9374in" svg:height="0.98024in" style:rel-width="scale" style:rel-height="scale">
              <draw:image xlink:href="media/image14.svg" xlink:type="simple" xlink:show="embed" xlink:actuate="onLoad"/>
              <svg:title/>
              <svg:desc>Man</svg:desc>
            </draw:frame>
            <draw:frame draw:id="id193" draw:style-name="a1289" draw:name="Graphic 15" svg:x="1.87085in" svg:y="4.3314in" svg:width="0.9374in" svg:height="0.98024in" style:rel-width="scale" style:rel-height="scale">
              <draw:image xlink:href="media/image14.svg" xlink:type="simple" xlink:show="embed" xlink:actuate="onLoad"/>
              <svg:title/>
              <svg:desc>Man</svg:desc>
            </draw:frame>
            <draw:frame draw:id="id194" draw:style-name="a1290" draw:name="Graphic 16" svg:x="2.41431in" svg:y="4.3314in" svg:width="0.9374in" svg:height="0.98024in" style:rel-width="scale" style:rel-height="scale">
              <draw:image xlink:href="media/image14.svg" xlink:type="simple" xlink:show="embed" xlink:actuate="onLoad"/>
              <svg:title/>
              <svg:desc>Man</svg:desc>
            </draw:frame>
            <draw:frame draw:id="id195" draw:style-name="a1291" draw:name="Graphic 17" svg:x="2.95496in" svg:y="4.3314in" svg:width="0.9374in" svg:height="0.98024in" style:rel-width="scale" style:rel-height="scale">
              <draw:image xlink:href="media/image14.svg" xlink:type="simple" xlink:show="embed" xlink:actuate="onLoad"/>
              <svg:title/>
              <svg:desc>Man</svg:desc>
            </draw:frame>
            <draw:frame draw:id="id196" draw:style-name="a1292" draw:name="Graphic 21" svg:x="1.32879in" svg:y="4.3314in" svg:width="0.47601in" svg:height="0.98024in" style:rel-width="scale" style:rel-height="scale">
              <draw:image xlink:href="media/image13.svg" xlink:type="simple" xlink:show="embed" xlink:actuate="onLoad"/>
              <svg:title/>
              <svg:desc>Man</svg:desc>
            </draw:frame>
          </draw:g>
        </draw:g>
        <draw:custom-shape svg:x="0.28989in" svg:y="5.72145in" svg:width="8.94175in" svg:height="0.70684in" draw:id="id184" draw:style-name="a1272" draw:name="Rectangle 19">
          <svg:title/>
          <svg:desc/>
          <text:list text:style-name="a1271">
            <text:list-item>
              <text:p text:style-name="a1270" text:class-names="" text:cond-style-name=""><text:span text:style-name="a1267" text:class-names="">In Scotland,<text:s text:c="1"/></text:span><text:span text:style-name="a1268" text:class-names="">86%<text:s text:c="1"/></text:span><text:span text:style-name="a1269" text:class-names="">of PWID who had injected drugs in the last 6 months reported ever being tested for HIV in the 2019 to 2020 NESI survey.<text:s text:c="1"/></text:span></text:p>
            </text:list-item>
          </text:list>
          <draw:enhanced-geometry xmlns:dr3d="urn:oasis:names:tc:opendocument:xmlns:dr3d:1.0" draw:type="non-primitive" svg:viewBox="0 0 21600 21600" draw:enhanced-path="M 0 0 L 21600 0 21600 21600 0 21600 Z N"/>
        </draw:custom-shape>
        <draw:frame draw:id="id185" draw:style-name="a1275" draw:name="Slide Number Placeholder 7" svg:x="0.10714in" svg:y="7.04162in" svg:width="0.48912in" svg:height="0.39931in">
          <draw:text-box>
            <text:p text:style-name="a1274" text:class-names="" text:cond-style-name=""><text:span text:style-name="a1273" text:class-names=""><text:page-number style:num-format="1" text:fixed="false"/></text:span></text:p>
          </draw:text-box>
          <svg:title/>
          <svg:desc/>
        </draw:frame>
        <draw:frame draw:id="id186" draw:style-name="a1278" draw:name="Footer Placeholder 5" svg:x="0.6875in" svg:y="7.04161in" svg:width="8.20834in" svg:height="0.39764in">
          <draw:text-box>
            <text:p text:style-name="a1277" text:class-names="" text:cond-style-name=""><text:span text:style-name="a1276" text:class-names="">Shooting Up: data to end 2021</text:span></text:p>
          </draw:text-box>
          <svg:title/>
          <svg:desc/>
        </draw:frame>
        <presentation:notes draw:style-name="a1309">
          <draw:page-thumbnail draw:page-number="16" svg:x="1.5in" svg:y="1.25in" svg:width="4.5in" svg:height="3.375in" presentation:class="page" draw:id="id202" presentation:style-name="a1298" draw:name="Slide Image Placeholder 1">
            <svg:title/>
            <svg:desc/>
          </draw:page-thumbnail>
          <draw:frame draw:id="id203" presentation:style-name="a1304" draw:name="Notes Placeholder 2" svg:x="0.74479in" svg:y="5.23264in" svg:width="5.9566in" svg:height="4.27951in" presentation:class="notes" presentation:placeholder="false">
            <draw:text-box>
              <text:p text:style-name="a1301" text:class-names="" text:cond-style-name=""><text:span text:style-name="a1299" text:class-names="">For further information see full Shooting Up Report:<text:s text:c="1"/></text:span><text:span text:style-name="a1300" text:class-names="">https://www.gov.uk/government/publications/shooting-up-infections-among-people-who-inject-drugs-in-the-uk</text:span></text:p>
              <text:p text:style-name="a1303" text:class-names="" text:cond-style-name=""><text:span text:style-name="a1302" text:class-names=""/></text:p>
            </draw:text-box>
            <svg:title/>
            <svg:desc/>
          </draw:frame>
          <draw:frame draw:id="id204" draw:style-name="a1308" draw:name="Slide Number Placeholder 3" svg:x="4.21701in" svg:y="10.32639in" svg:width="3.22743in" svg:height="0.5434in">
            <draw:text-box>
              <text:p text:style-name="a1307" text:class-names="" text:cond-style-name=""><text:span text:style-name="a1305" text:class-names=""><text:page-number style:num-format="1" text:fixed="false"/></text:span><text:span text:style-name="a1306" text:class-names=""/></text:p>
            </draw:text-box>
            <svg:title/>
            <svg:desc/>
          </draw:frame>
        </presentation:notes>
      </draw:page>
      <draw:page draw:name="Slide68" draw:style-name="a1310" draw:master-page-name="Master1-Layout2-obj-Title-and-Content" presentation:presentation-page-layout-name="Master1-PPL2" draw:id="Slide-323">
        <draw:frame draw:id="id205" presentation:style-name="a1313" draw:name="Rectangle 1" svg:x="0.3517in" svg:y="0.5092in" svg:width="8.64878in" svg:height="0.68159in" presentation:class="title" presentation:placeholder="false">
          <draw:text-box>
            <text:p text:style-name="a1312" text:class-names="" text:cond-style-name=""><text:span text:style-name="a1311" text:class-names="">Key messages - HIV</text:span></text:p>
          </draw:text-box>
          <svg:title/>
          <svg:desc/>
        </draw:frame>
        <draw:custom-shape svg:x="0.20539in" svg:y="2.31371in" svg:width="9.25852in" svg:height="4.04187in" draw:id="id206" draw:style-name="a1336" draw:name="Rectangle 3">
          <svg:title/>
          <svg:desc/>
          <text:list text:style-name="a1316">
            <text:list-item>
              <text:p text:style-name="a1315" text:class-names="" text:cond-style-name=""><text:span text:style-name="a1314" text:class-names="">HIV infections and outbreaks continue to occur among PWID.</text:span></text:p>
            </text:list-item>
          </text:list>
          <text:list text:style-name="a1319">
            <text:list-item>
              <text:p text:style-name="a1318" text:class-names="" text:cond-style-name=""><text:span text:style-name="a1317" text:class-names="">Overall HIV prevalence in this group remains comparatively low.<text:s text:c="1"/></text:span></text:p>
            </text:list-item>
          </text:list>
          <text:list text:style-name="a1329">
            <text:list-item>
              <text:p text:style-name="a1328" text:class-names="" text:cond-style-name=""><text:span text:style-name="a1320" text:class-names="">Uptake of treatment<text:s text:c="1"/></text:span><text:span text:style-name="a1321" text:class-names="">and care for HIV among those diagnosed is high. However, the<text:s text:c="1"/></text:span><text:span text:style-name="a1322" text:class-names="">proportion aware of their infection<text:s text:c="1"/></text:span><text:span text:style-name="a1323" text:class-names="">has<text:s text:c="1"/></text:span><text:span text:style-name="a1324" text:class-names="">declined<text:s text:c="1"/></text:span><text:span text:style-name="a1325" text:class-names="">to<text:s text:c="1"/></text:span><text:span text:style-name="a1326" text:class-names="">81%</text:span><text:span text:style-name="a1327" text:class-names="">.</text:span></text:p>
            </text:list-item>
          </text:list>
          <text:list text:style-name="a1332">
            <text:list-item>
              <text:p text:style-name="a1331" text:class-names="" text:cond-style-name=""><text:span text:style-name="a1330" text:class-names="">It is important that PWID who are at ongoing risk are offered a diagnostic test regularly.<text:s text:c="1"/></text:span></text:p>
            </text:list-item>
          </text:list>
          <text:list text:style-name="a1335">
            <text:list-item>
              <text:p text:style-name="a1334" text:class-names="" text:cond-style-name=""><text:span text:style-name="a1333" text:class-names="">Care pathways for those with HIV need to be optimised and maintained to ensure outcomes for PWID are equitable.</text:span></text:p>
            </text:list-item>
          </text:list>
          <draw:enhanced-geometry xmlns:dr3d="urn:oasis:names:tc:opendocument:xmlns:dr3d:1.0" draw:type="non-primitive" svg:viewBox="0 0 21600 21600" draw:enhanced-path="M 0 0 L 21600 0 21600 21600 0 21600 Z N"/>
        </draw:custom-shape>
        <draw:frame draw:id="id207" draw:style-name="a1339" draw:name="Slide Number Placeholder 6" svg:x="0.10714in" svg:y="7.04162in" svg:width="0.48912in" svg:height="0.39931in">
          <draw:text-box>
            <text:p text:style-name="a1338" text:class-names="" text:cond-style-name=""><text:span text:style-name="a1337" text:class-names=""><text:page-number style:num-format="1" text:fixed="false"/></text:span></text:p>
          </draw:text-box>
          <svg:title/>
          <svg:desc/>
        </draw:frame>
        <draw:frame draw:id="id208" draw:style-name="a1342" draw:name="Footer Placeholder 5" svg:x="0.6875in" svg:y="7.04161in" svg:width="8.20834in" svg:height="0.39764in">
          <draw:text-box>
            <text:p text:style-name="a1341" text:class-names="" text:cond-style-name=""><text:span text:style-name="a1340" text:class-names="">Shooting Up: data to end 2021</text:span></text:p>
          </draw:text-box>
          <svg:title/>
          <svg:desc/>
        </draw:frame>
        <presentation:notes draw:style-name="a1352">
          <draw:page-thumbnail draw:page-number="17" svg:x="1.00521in" svg:y="0.81597in" svg:width="5.43576in" svg:height="4.07639in" presentation:class="page" draw:id="id209" presentation:style-name="a1343" draw:name="Slide Image Placeholder 1">
            <svg:title/>
            <svg:desc/>
          </draw:page-thumbnail>
          <draw:frame draw:id="id210" presentation:style-name="a1347" draw:name="Notes Placeholder 2" svg:x="0.74479in" svg:y="5.23264in" svg:width="5.9566in" svg:height="4.27951in" presentation:class="notes" presentation:placeholder="false">
            <draw:text-box>
              <text:p text:style-name="a1346" text:class-names="" text:cond-style-name=""><text:span text:style-name="a1344" text:class-names="">For further information see full Shooting Up Report:<text:s text:c="1"/></text:span><text:span text:style-name="a1345" text:class-names="">https://www.gov.uk/government/publications/shooting-up-infections-among-people-who-inject-drugs-in-the-uk</text:span></text:p>
            </draw:text-box>
            <svg:title/>
            <svg:desc/>
          </draw:frame>
          <draw:frame draw:id="id211" draw:style-name="a1351" draw:name="Slide Number Placeholder 3" svg:x="4.21701in" svg:y="10.32639in" svg:width="3.22743in" svg:height="0.5434in">
            <draw:text-box>
              <text:p text:style-name="a1350" text:class-names="" text:cond-style-name=""><text:span text:style-name="a1348" text:class-names=""><text:page-number style:num-format="1" text:fixed="false"/></text:span><text:span text:style-name="a1349" text:class-names=""/></text:p>
            </draw:text-box>
            <svg:title/>
            <svg:desc/>
          </draw:frame>
        </presentation:notes>
      </draw:page>
      <draw:page draw:name="Slide54" draw:style-name="a1353" draw:master-page-name="Master1-Layout2-obj-Title-and-Content" presentation:presentation-page-layout-name="Master1-PPL2" draw:id="Slide-309">
        <draw:frame draw:id="id212" presentation:style-name="a1359" draw:name="Title 1" svg:x="1.59592in" svg:y="2.99479in" svg:width="6.58465in" svg:height="0.47249in" presentation:class="title" presentation:placeholder="false">
          <draw:text-box>
            <text:p text:style-name="a1358" text:class-names="" text:cond-style-name=""><text:span text:style-name="a1354" text:class-names="">Preventable</text:span><text:span text:style-name="a1355" text:class-names=""><text:s text:c="1"/></text:span><text:span text:style-name="a1356" text:class-names="">bacterial infections<text:s text:c="1"/></text:span><text:span text:style-name="a1357" text:class-names="">remain a problem</text:span></text:p>
          </draw:text-box>
          <svg:title/>
          <svg:desc/>
        </draw:frame>
        <draw:frame draw:id="id213" draw:style-name="a1362" draw:name="Slide Number Placeholder 5" svg:x="0.10714in" svg:y="7.04162in" svg:width="0.48912in" svg:height="0.39931in">
          <draw:text-box>
            <text:p text:style-name="a1361" text:class-names="" text:cond-style-name=""><text:span text:style-name="a1360" text:class-names=""><text:page-number style:num-format="1" text:fixed="false"/></text:span></text:p>
          </draw:text-box>
          <svg:title/>
          <svg:desc/>
        </draw:frame>
        <draw:frame draw:id="id214" draw:style-name="a1365" draw:name="Footer Placeholder 5" svg:x="0.6875in" svg:y="7.04161in" svg:width="8.20834in" svg:height="0.39764in">
          <draw:text-box>
            <text:p text:style-name="a1364" text:class-names="" text:cond-style-name=""><text:span text:style-name="a1363" text:class-names="">Shooting Up: data to end 2021</text:span></text:p>
          </draw:text-box>
          <svg:title/>
          <svg:desc/>
        </draw:frame>
        <presentation:notes draw:style-name="a1377">
          <draw:page-thumbnail draw:page-number="18" svg:x="1.00521in" svg:y="0.81597in" svg:width="5.43576in" svg:height="4.07639in" presentation:class="page" draw:id="id215" presentation:style-name="a1366" draw:name="Slide Image Placeholder 1">
            <svg:title/>
            <svg:desc/>
          </draw:page-thumbnail>
          <draw:frame draw:id="id216" presentation:style-name="a1372" draw:name="Notes Placeholder 2" svg:x="0.74479in" svg:y="5.23264in" svg:width="5.9566in" svg:height="4.27951in" presentation:class="notes" presentation:placeholder="false">
            <draw:text-box>
              <text:p text:style-name="a1369" text:class-names="" text:cond-style-name=""><text:span text:style-name="a1367" text:class-names="">For further information see full Shooting Up Report:<text:s text:c="1"/></text:span><text:span text:style-name="a1368" text:class-names="">https://www.gov.uk/government/publications/shooting-up-infections-among-people-who-inject-drugs-in-the-uk</text:span></text:p>
              <text:p text:style-name="a1371" text:class-names="" text:cond-style-name=""><text:span text:style-name="a1370" text:class-names=""/></text:p>
            </draw:text-box>
            <svg:title/>
            <svg:desc/>
          </draw:frame>
          <draw:frame draw:id="id217" draw:style-name="a1376" draw:name="Slide Number Placeholder 3" svg:x="4.21701in" svg:y="10.32639in" svg:width="3.22743in" svg:height="0.5434in">
            <draw:text-box>
              <text:p text:style-name="a1375" text:class-names="" text:cond-style-name=""><text:span text:style-name="a1373" text:class-names=""><text:page-number style:num-format="1" text:fixed="false"/></text:span><text:span text:style-name="a1374" text:class-names=""/></text:p>
            </draw:text-box>
            <svg:title/>
            <svg:desc/>
          </draw:frame>
        </presentation:notes>
      </draw:page>
      <draw:page draw:name="Slide34" draw:style-name="a1378" draw:master-page-name="Master1-Layout2-obj-Title-and-Content" presentation:presentation-page-layout-name="Master1-PPL2" draw:id="Slide-289">
        <draw:frame draw:id="id218" presentation:style-name="a1381" draw:name="Rectangle 1" svg:x="0.24706in" svg:y="0.18689in" svg:width="8.64878in" svg:height="1.28745in" presentation:class="title" presentation:placeholder="false">
          <draw:text-box>
            <text:p text:style-name="a1380" text:class-names="" text:cond-style-name=""><text:span text:style-name="a1379" text:class-names="">Invasive Group A streptococcal infection (iGAS)<text:s text:c="1"/></text:span></text:p>
          </draw:text-box>
          <svg:title/>
          <svg:desc/>
        </draw:frame>
        <draw:frame draw:id="id219" draw:style-name="a1392" draw:name="TextBox 3" svg:x="0in" svg:y="1.655in" svg:width="9.60947in" svg:height="1.00977in">
          <draw:text-box>
            <text:list text:style-name="a1389">
              <text:list-item>
                <text:p text:style-name="a1388" text:class-names="" text:cond-style-name=""><text:span text:style-name="a1382" text:class-names="">In 2021, there were<text:s text:c="1"/></text:span><text:span text:style-name="a1383" text:class-names="">99</text:span><text:span text:style-name="a1384" text:class-names=""><text:s text:c="1"/>isolates of iGAS for which injecting drug use was indicated (</text:span><text:span text:style-name="a1385" text:class-names="">12</text:span><text:span text:style-name="a1386" text:class-names="">%</text:span><text:span text:style-name="a1387" text:class-names=""><text:s text:c="1"/>of isolates from England and Wales).</text:span></text:p>
              </text:list-item>
            </text:list>
            <text:p text:style-name="a1391" text:class-names="" text:cond-style-name=""><text:span text:style-name="a1390" text:class-names=""/></text:p>
          </draw:text-box>
          <svg:title/>
          <svg:desc/>
        </draw:frame>
        <draw:frame draw:id="id220" draw:style-name="a1399" draw:name="TextBox 2" svg:x="0in" svg:y="2.84543in" svg:width="3.03704in" svg:height="2.49917in">
          <draw:text-box>
            <text:list text:style-name="a1398">
              <text:list-item>
                <text:p text:style-name="a1397" text:class-names="" text:cond-style-name=""><text:span text:style-name="a1393" text:class-names="">Although the number of reported cases in 2021 was similar to 2020, the percentage of all reported<text:s text:c="1"/></text:span><text:span text:style-name="a1394" text:class-names="">iGAS cases associated with injecting drug<text:s text:c="1"/></text:span><text:span text:style-name="a1395" text:class-names="">use increased in 2021.</text:span><text:span text:style-name="a1396" text:class-names=""/></text:p>
              </text:list-item>
            </text:list>
          </draw:text-box>
          <svg:title/>
          <svg:desc/>
        </draw:frame>
        <draw:custom-shape svg:x="5.36111in" svg:y="2.37763in" svg:width="1.94485in" svg:height="0.31134in" draw:id="id221" draw:style-name="a1403" draw:name="Rectangle 14">
          <svg:title/>
          <svg:desc/>
          <text:p text:style-name="a1402" text:class-names="" text:cond-style-name=""><text:span text:style-name="a1400" text:class-names="">England and Wales</text:span><text:span text:style-name="a1401" text:class-names=""/></text:p>
          <draw:enhanced-geometry xmlns:dr3d="urn:oasis:names:tc:opendocument:xmlns:dr3d:1.0" draw:type="non-primitive" svg:viewBox="0 0 21600 21600" draw:enhanced-path="M 0 0 L 21600 0 21600 21600 0 21600 Z N"/>
        </draw:custom-shape>
        <draw:frame draw:id="id222" draw:style-name="a1404" draw:name="Picture 10" svg:x="3.15648in" svg:y="2.68897in" svg:width="6.61269in" svg:height="4.49622in" style:rel-width="scale" style:rel-height="scale">
          <draw:image xlink:href="media/image15.png" xlink:type="simple" xlink:show="embed" xlink:actuate="onLoad"/>
          <svg:title/>
          <svg:desc>This graph shows iGAS isolates with injecting drug use recorded as a risk factor: England and Wales, 2012 to 2021.</svg:desc>
        </draw:frame>
        <draw:frame draw:id="id223" draw:style-name="a1407" draw:name="Slide Number Placeholder 7" svg:x="0.10714in" svg:y="7.04162in" svg:width="0.48912in" svg:height="0.39931in">
          <draw:text-box>
            <text:p text:style-name="a1406" text:class-names="" text:cond-style-name=""><text:span text:style-name="a1405" text:class-names=""><text:page-number style:num-format="1" text:fixed="false"/></text:span></text:p>
          </draw:text-box>
          <svg:title/>
          <svg:desc/>
        </draw:frame>
        <draw:frame draw:id="id224" draw:style-name="a1410" draw:name="Footer Placeholder 5" svg:x="0.6875in" svg:y="7.04161in" svg:width="2.58786in" svg:height="0.39764in">
          <draw:text-box>
            <text:p text:style-name="a1409" text:class-names="" text:cond-style-name=""><text:span text:style-name="a1408" text:class-names="">Shooting Up: data to end 2021</text:span></text:p>
          </draw:text-box>
          <svg:title/>
          <svg:desc/>
        </draw:frame>
        <presentation:notes draw:style-name="a1447">
          <draw:page-thumbnail draw:page-number="19" svg:x="1.00521in" svg:y="0.81597in" svg:width="5.43576in" svg:height="4.07639in" presentation:class="page" draw:id="id225" presentation:style-name="a1411" draw:name="Slide Image Placeholder 1">
            <svg:title/>
            <svg:desc/>
          </draw:page-thumbnail>
          <draw:frame draw:id="id226" presentation:style-name="a1442" draw:name="Notes Placeholder 2" svg:x="0.74479in" svg:y="5.16319in" svg:width="5.9566in" svg:height="4.89236in" presentation:class="notes" presentation:placeholder="false">
            <draw:text-box>
              <text:p text:style-name="a1413" text:class-names="" text:cond-style-name=""><text:span text:style-name="a1412" text:class-names="">Footnotes for Figure:</text:span></text:p>
              <text:p text:style-name="a1415" text:class-names="" text:cond-style-name=""><text:span text:style-name="a1414" text:class-names="">This graph shows iGAS isolates with injecting drug use recorded as a risk factor: England and Wales, 2012 to 2021.</text:span></text:p>
              <text:p text:style-name="a1417" text:class-names="" text:cond-style-name=""><text:span text:style-name="a1416" text:class-names="">Data labels refer to the number of isolates with injecting drug use as a risk factor (bars).</text:span></text:p>
              <text:p text:style-name="a1421" text:class-names="" text:cond-style-name=""><text:span text:style-name="a1418" text:class-names="">Note a - Data on infection exposure is often incomplete or missing. Proportions are calculated for those where risk is known.</text:span><text:span text:style-name="a1419" text:class-names=""> </text:span><text:span text:style-name="a1420" text:class-names=""/></text:p>
              <text:p text:style-name="a1425" text:class-names="" text:cond-style-name=""><text:span text:style-name="a1422" text:class-names="">Note b - Enhanced case finding occurred for 2018 and 2019 in response to the increase in reports from prisons, PWID and homeless populations.</text:span><text:span text:style-name="a1423" text:class-names=""> </text:span><text:span text:style-name="a1424" text:class-names=""/></text:p>
              <text:p text:style-name="a1429" text:class-names="" text:cond-style-name=""><text:span text:style-name="a1426" text:class-names="">Note c - In 2021, one iGAS isolate with a risk factor for injecting drug use indicated was reported from Wales, this equated to 11.1% of all sterile isolates reported from Wales in 2021.</text:span><text:span text:style-name="a1427" text:class-names=""> </text:span><text:span text:style-name="a1428" text:class-names=""/></text:p>
              <text:p text:style-name="a1431" text:class-names="" text:cond-style-name=""><text:span text:style-name="a1430" text:class-names="">Data source for Figure: UKHSA Respiratory and Vaccine Preventable Bacteria Reference Unit and Antimicrobial Resistance and Healthcare Associated Infections.<text:s text:c="1"/></text:span></text:p>
              <text:p text:style-name="a1433" text:class-names="" text:cond-style-name=""><text:span text:style-name="a1432" text:class-names=""/></text:p>
              <text:p text:style-name="a1435" text:class-names="" text:cond-style-name=""><text:span text:style-name="a1434" text:class-names="">For further information see full Shooting Up Report: https://www.gov.uk/government/publications/shooting-up-infections-among-people-who-inject-drugs-in-the-uk</text:span></text:p>
              <text:p text:style-name="a1437" text:class-names="" text:cond-style-name=""><text:span text:style-name="a1436" text:class-names=""/></text:p>
              <text:p text:style-name="a1439" text:class-names="" text:cond-style-name=""><text:span text:style-name="a1438" text:class-names=""/></text:p>
              <text:p text:style-name="a1441" text:class-names="" text:cond-style-name=""><text:span text:style-name="a1440" text:class-names=""/></text:p>
            </draw:text-box>
            <svg:title/>
            <svg:desc/>
          </draw:frame>
          <draw:frame draw:id="id227" draw:style-name="a1446" draw:name="Slide Number Placeholder 3" svg:x="4.21701in" svg:y="10.32639in" svg:width="3.22743in" svg:height="0.5434in">
            <draw:text-box>
              <text:p text:style-name="a1445" text:class-names="" text:cond-style-name=""><text:span text:style-name="a1443" text:class-names=""><text:page-number style:num-format="1" text:fixed="false"/></text:span><text:span text:style-name="a1444" text:class-names=""/></text:p>
            </draw:text-box>
            <svg:title/>
            <svg:desc/>
          </draw:frame>
        </presentation:notes>
      </draw:page>
      <draw:page draw:name="Slide42" draw:style-name="a1448" draw:master-page-name="Master1-Layout2-obj-Title-and-Content" presentation:presentation-page-layout-name="Master1-PPL2" draw:id="Slide-297">
        <draw:frame draw:id="id228" presentation:style-name="a1453" draw:name="Rectangle 1" svg:x="0.3517in" svg:y="0.22437in" svg:width="9.48103in" svg:height="1.15282in" presentation:class="title" presentation:placeholder="false">
          <draw:text-box>
            <text:p text:style-name="a1452" text:class-names="" text:cond-style-name=""><text:span text:style-name="a1449" text:class-names="">Meticillin-resistant and meticillin-sensitive<text:s text:c="1"/></text:span><text:span text:style-name="a1450" text:class-names="">Staphylococcus aureus<text:s text:c="1"/></text:span><text:span text:style-name="a1451" text:class-names="">(MRSA and MSSA)</text:span></text:p>
          </draw:text-box>
          <svg:title/>
          <svg:desc/>
        </draw:frame>
        <draw:frame draw:id="id229" presentation:style-name="a1461" draw:name="Content Placeholder 2" svg:x="0.3517in" svg:y="1.71714in" svg:width="8.92211in" svg:height="1.74514in" presentation:class="outline" presentation:placeholder="false">
          <draw:text-box>
            <text:list text:style-name="a1456">
              <text:list-item>
                <text:p text:style-name="a1455" text:class-names="" text:cond-style-name=""><text:span text:style-name="a1454" text:class-names="">Compared to 2020, both the number of MRSA cases and the proportion of all MRSA cases associated with injecting drug use have increased in 2021.</text:span></text:p>
              </text:list-item>
            </text:list>
            <text:list text:style-name="a1460">
              <text:list-item>
                <text:p text:style-name="a1459" text:class-names="" text:cond-style-name=""><text:span text:style-name="a1457" text:class-names="">In contrast, MSSA case numbers and the proportion of all reported cases associated with injecting drug use have declined.<text:s text:c="1"/></text:span><text:span text:style-name="a1458" text:class-names=""/></text:p>
              </text:list-item>
            </text:list>
          </draw:text-box>
          <svg:title/>
          <svg:desc/>
        </draw:frame>
        <draw:frame draw:id="id230" draw:style-name="a1464" draw:name="TextBox 14" svg:x="0.59626in" svg:y="3.15094in" svg:width="1.66771in" svg:height="0.31134in">
          <draw:text-box>
            <text:p text:style-name="a1463" text:class-names="" text:cond-style-name=""><text:span text:style-name="a1462" text:class-names="">a) MRSA</text:span></text:p>
          </draw:text-box>
          <svg:title/>
          <svg:desc/>
        </draw:frame>
        <draw:frame draw:id="id231" draw:style-name="a1465" draw:name="Picture 18" svg:x="-0.01173in" svg:y="3.3928in" svg:width="5.01173in" svg:height="3.75735in" style:rel-width="scale" style:rel-height="scale">
          <draw:image xlink:href="media/image16.png" xlink:type="simple" xlink:show="embed" xlink:actuate="onLoad"/>
          <svg:title/>
          <svg:desc>This graph shows reported MRSA bacteraemias with injecting drug use as a risk factor: England, 2012 to 2021.
</svg:desc>
        </draw:frame>
        <draw:frame draw:id="id232" draw:style-name="a1468" draw:name="TextBox 15" svg:x="5.46098in" svg:y="3.08146in" svg:width="1.11842in" svg:height="0.31134in">
          <draw:text-box>
            <text:p text:style-name="a1467" text:class-names="" text:cond-style-name=""><text:span text:style-name="a1466" text:class-names="">b) MSSA</text:span></text:p>
          </draw:text-box>
          <svg:title/>
          <svg:desc>Part A of this bar graph shows the number of MRSA bacteraemias in England with a risk factor of injecting drug use recorded between 2010 and 2019 and the proportion of all isolates these represent. In 2019, there were 50 MRSA bacteraemias reported associated with injecting drug use. There has been an increase in the proportion of MRSA cases for which injecting drug use was indicated over the last 9 years.  Part B of this bar graph shows the number of MSSA bacteraemias in England with a risk factor of injecting drug use recorded between 2011 and 2019 and the proportion of all isolates these represent. In 2019, there were 459 MSSA bacteraemias reported associated with injecting drug use. </svg:desc>
        </draw:frame>
        <draw:frame draw:id="id233" draw:style-name="a1469" draw:name="Picture 21" svg:x="5.08115in" svg:y="3.30661in" svg:width="4.89189in" svg:height="3.85862in" style:rel-width="scale" style:rel-height="scale">
          <draw:image xlink:href="media/image17.png" xlink:type="simple" xlink:show="embed" xlink:actuate="onLoad"/>
          <svg:title/>
          <svg:desc>This graph shows reported MSSA bacteraemias with injecting drug use as a risk factor: England, 2012 to 2021.
</svg:desc>
        </draw:frame>
        <draw:frame draw:id="id234" draw:style-name="a1473" draw:name="Slide Number Placeholder 9" svg:x="0.10714in" svg:y="7.04162in" svg:width="0.48912in" svg:height="0.39931in">
          <draw:text-box>
            <text:p text:style-name="a1472" text:class-names="" text:cond-style-name=""><text:span text:style-name="a1470" text:class-names=""><text:page-number style:num-format="1" text:fixed="false"/></text:span><text:span text:style-name="a1471" text:class-names=""/></text:p>
          </draw:text-box>
          <svg:title/>
          <svg:desc/>
        </draw:frame>
        <draw:frame draw:id="id235" draw:style-name="a1476" draw:name="Footer Placeholder 5" svg:x="0.6875in" svg:y="7.04161in" svg:width="8.20834in" svg:height="0.39764in">
          <draw:text-box>
            <text:p text:style-name="a1475" text:class-names="" text:cond-style-name=""><text:span text:style-name="a1474" text:class-names="">Shooting Up: data to end 2021</text:span></text:p>
          </draw:text-box>
          <svg:title/>
          <svg:desc/>
        </draw:frame>
        <presentation:notes draw:style-name="a1503">
          <draw:page-thumbnail draw:page-number="20" svg:x="1.00521in" svg:y="0.81597in" svg:width="5.43576in" svg:height="4.07639in" presentation:class="page" draw:id="id236" presentation:style-name="a1477" draw:name="Slide Image Placeholder 1">
            <svg:title/>
            <svg:desc/>
          </draw:page-thumbnail>
          <draw:frame draw:id="id237" presentation:style-name="a1498" draw:name="Notes Placeholder 2" svg:x="0.74479in" svg:y="5.16319in" svg:width="5.9566in" svg:height="4.89236in" presentation:class="notes" presentation:placeholder="false">
            <draw:text-box>
              <text:p text:style-name="a1479" text:class-names="" text:cond-style-name=""><text:span text:style-name="a1478" text:class-names="">Footnotes for Figure:</text:span></text:p>
              <text:p text:style-name="a1481" text:class-names="" text:cond-style-name=""><text:span text:style-name="a1480" text:class-names="">This graph shows the reported MRSA and MSSA bacteraemias with injecting drug use as a risk factor: England, 2012 to 2021.</text:span></text:p>
              <text:p text:style-name="a1484" text:class-names="" text:cond-style-name=""><text:span text:style-name="a1482" text:class-names="">Data labels refer to the number of isolates with injecting drug use as a risk factor (bars). </text:span><text:span text:style-name="a1483" text:class-names=""/></text:p>
              <text:p text:style-name="a1489" text:class-names="" text:cond-style-name=""><text:span text:style-name="a1485" text:class-names="">Note a -<text:s text:c="1"/></text:span><text:span text:style-name="a1486" text:class-names="">Data on infection exposure is often incomplete or missing. Proportions are calculated for those where risk is known. Enhanced surveillance data on injecting drug use risk-factors is missing in 67% of reported MRSA isolates between 2012 and 2021 and 74% of reported MSSA isolates between 2012 and 2021 in England and Wales.</text:span><text:span text:style-name="a1487" text:class-names=""> </text:span><text:span text:style-name="a1488" text:class-names=""/></text:p>
              <text:p text:style-name="a1491" text:class-names="" text:cond-style-name=""><text:span text:style-name="a1490" text:class-names="">Data source for Figure: UKHSA mandatory enhanced surveillance of MSSA and MRSA.<text:s text:c="1"/></text:span></text:p>
              <text:p text:style-name="a1493" text:class-names="" text:cond-style-name=""><text:span text:style-name="a1492" text:class-names=""/></text:p>
              <text:p text:style-name="a1495" text:class-names="" text:cond-style-name=""><text:span text:style-name="a1494" text:class-names="">For further information see full Shooting Up Report: https://www.gov.uk/government/publications/shooting-up-infections-among-people-who-inject-drugs-in-the-uk</text:span></text:p>
              <text:p text:style-name="a1497" text:class-names="" text:cond-style-name=""><text:span text:style-name="a1496" text:class-names=""/></text:p>
            </draw:text-box>
            <svg:title/>
            <svg:desc/>
          </draw:frame>
          <draw:frame draw:id="id238" draw:style-name="a1502" draw:name="Slide Number Placeholder 3" svg:x="4.21701in" svg:y="10.32639in" svg:width="3.22743in" svg:height="0.5434in">
            <draw:text-box>
              <text:p text:style-name="a1501" text:class-names="" text:cond-style-name=""><text:span text:style-name="a1499" text:class-names=""><text:page-number style:num-format="1" text:fixed="false"/></text:span><text:span text:style-name="a1500" text:class-names=""/></text:p>
            </draw:text-box>
            <svg:title/>
            <svg:desc/>
          </draw:frame>
        </presentation:notes>
      </draw:page>
      <draw:page draw:name="Slide71" draw:style-name="a1504" draw:master-page-name="Master1-Layout2-obj-Title-and-Content" presentation:presentation-page-layout-name="Master1-PPL2" draw:id="Slide-326">
        <draw:frame draw:id="id239" presentation:style-name="a1507" draw:name="Rectangle 1" svg:x="0.3517in" svg:y="0.5351in" svg:width="8.64878in" svg:height="0.68159in" presentation:class="title" presentation:placeholder="false">
          <draw:text-box>
            <text:p text:style-name="a1506" text:class-names="" text:cond-style-name=""><text:span text:style-name="a1505" text:class-names="">Key messages – bacterial infections</text:span></text:p>
          </draw:text-box>
          <svg:title/>
          <svg:desc/>
        </draw:frame>
        <draw:custom-shape svg:x="0.35442in" svg:y="2.38029in" svg:width="8.87449in" svg:height="3.49772in" draw:id="id240" draw:style-name="a1517" draw:name="Rectangle 3">
          <svg:title/>
          <svg:desc/>
          <text:list text:style-name="a1510">
            <text:list-item>
              <text:p text:style-name="a1509" text:class-names="" text:cond-style-name=""><text:span text:style-name="a1508" text:class-names="">Cases of bacterial infections have fallen since 2020, although this is mainly thought to be due to a decline in the provision of, and access to healthcare services during the pandemic.</text:span></text:p>
            </text:list-item>
          </text:list>
          <text:list text:style-name="a1513">
            <text:list-item>
              <text:p text:style-name="a1512" text:class-names="" text:cond-style-name=""><text:span text:style-name="a1511" text:class-names=""/></text:p>
            </text:list-item>
          </text:list>
          <text:list text:style-name="a1516">
            <text:list-item>
              <text:p text:style-name="a1515" text:class-names="" text:cond-style-name=""><text:span text:style-name="a1514" text:class-names="">To prevent bacterial infections, drug and alcohol services should facilitate easy access to needle and syringe programmes (NSP), embed regular opportunities to discuss safe and hygienic injection practices with clients and provide low threshold and outreach wound care services.<text:s text:c="1"/></text:span></text:p>
            </text:list-item>
          </text:list>
          <draw:enhanced-geometry xmlns:dr3d="urn:oasis:names:tc:opendocument:xmlns:dr3d:1.0" draw:type="non-primitive" svg:viewBox="0 0 21600 21600" draw:enhanced-path="M 0 0 L 21600 0 21600 21600 0 21600 Z N"/>
        </draw:custom-shape>
        <draw:frame draw:id="id241" draw:style-name="a1520" draw:name="Slide Number Placeholder 6" svg:x="0.10714in" svg:y="7.04162in" svg:width="0.48912in" svg:height="0.39931in">
          <draw:text-box>
            <text:p text:style-name="a1519" text:class-names="" text:cond-style-name=""><text:span text:style-name="a1518" text:class-names=""><text:page-number style:num-format="1" text:fixed="false"/></text:span></text:p>
          </draw:text-box>
          <svg:title/>
          <svg:desc/>
        </draw:frame>
        <draw:frame draw:id="id242" draw:style-name="a1523" draw:name="Footer Placeholder 5" svg:x="0.6875in" svg:y="7.04161in" svg:width="8.20834in" svg:height="0.39764in">
          <draw:text-box>
            <text:p text:style-name="a1522" text:class-names="" text:cond-style-name=""><text:span text:style-name="a1521" text:class-names="">Shooting Up: data to end 2021</text:span></text:p>
          </draw:text-box>
          <svg:title/>
          <svg:desc/>
        </draw:frame>
        <presentation:notes draw:style-name="a1535">
          <draw:page-thumbnail draw:page-number="21" svg:x="1.00521in" svg:y="0.81597in" svg:width="5.43576in" svg:height="4.07639in" presentation:class="page" draw:id="id243" presentation:style-name="a1524" draw:name="Slide Image Placeholder 1">
            <svg:title/>
            <svg:desc/>
          </draw:page-thumbnail>
          <draw:frame draw:id="id244" presentation:style-name="a1530" draw:name="Notes Placeholder 2" svg:x="0.74479in" svg:y="5.23264in" svg:width="5.9566in" svg:height="4.27951in" presentation:class="notes" presentation:placeholder="false">
            <draw:text-box>
              <text:p text:style-name="a1527" text:class-names="" text:cond-style-name=""><text:span text:style-name="a1525" text:class-names="">For further information see full Shooting Up Report:<text:s text:c="1"/></text:span><text:span text:style-name="a1526" text:class-names="">https://www.gov.uk/government/publications/shooting-up-infections-among-people-who-inject-drugs-in-the-uk</text:span></text:p>
              <text:p text:style-name="a1529" text:class-names="" text:cond-style-name=""><text:span text:style-name="a1528" text:class-names=""/></text:p>
            </draw:text-box>
            <svg:title/>
            <svg:desc/>
          </draw:frame>
          <draw:frame draw:id="id245" draw:style-name="a1534" draw:name="Slide Number Placeholder 3" svg:x="4.21701in" svg:y="10.32639in" svg:width="3.22743in" svg:height="0.5434in">
            <draw:text-box>
              <text:p text:style-name="a1533" text:class-names="" text:cond-style-name=""><text:span text:style-name="a1531" text:class-names=""><text:page-number style:num-format="1" text:fixed="false"/></text:span><text:span text:style-name="a1532" text:class-names=""/></text:p>
            </draw:text-box>
            <svg:title/>
            <svg:desc/>
          </draw:frame>
        </presentation:notes>
      </draw:page>
      <draw:page draw:name="Slide58" draw:style-name="a1536" draw:master-page-name="Master1-Layout2-obj-Title-and-Content" presentation:presentation-page-layout-name="Master1-PPL2" draw:id="Slide-313">
        <draw:frame draw:id="id246" presentation:style-name="a1540" draw:name="Title 1" svg:x="0.90741in" svg:y="3.0458in" svg:width="8.18518in" svg:height="0.47249in" presentation:class="title" presentation:placeholder="false">
          <draw:text-box>
            <text:p text:style-name="a1539" text:class-names="" text:cond-style-name=""><text:span text:style-name="a1537" text:class-names="">Injecting risk behaviours<text:s text:c="1"/></text:span><text:span text:style-name="a1538" text:class-names="">have not improved </text:span></text:p>
          </draw:text-box>
          <svg:title/>
          <svg:desc/>
        </draw:frame>
        <draw:frame draw:id="id247" draw:style-name="a1543" draw:name="Slide Number Placeholder 5" svg:x="0.10714in" svg:y="7.04162in" svg:width="0.48912in" svg:height="0.39931in">
          <draw:text-box>
            <text:p text:style-name="a1542" text:class-names="" text:cond-style-name=""><text:span text:style-name="a1541" text:class-names=""><text:page-number style:num-format="1" text:fixed="false"/></text:span></text:p>
          </draw:text-box>
          <svg:title/>
          <svg:desc/>
        </draw:frame>
        <draw:frame draw:id="id248" draw:style-name="a1546" draw:name="Footer Placeholder 5" svg:x="0.6875in" svg:y="7.04161in" svg:width="8.20834in" svg:height="0.39764in">
          <draw:text-box>
            <text:p text:style-name="a1545" text:class-names="" text:cond-style-name=""><text:span text:style-name="a1544" text:class-names="">Shooting Up: data to end 2021</text:span></text:p>
          </draw:text-box>
          <svg:title/>
          <svg:desc/>
        </draw:frame>
        <presentation:notes draw:style-name="a1558">
          <draw:page-thumbnail draw:page-number="22" svg:x="1.00521in" svg:y="0.81597in" svg:width="5.43576in" svg:height="4.07639in" presentation:class="page" draw:id="id249" presentation:style-name="a1547" draw:name="Slide Image Placeholder 1">
            <svg:title/>
            <svg:desc/>
          </draw:page-thumbnail>
          <draw:frame draw:id="id250" presentation:style-name="a1553" draw:name="Notes Placeholder 2" svg:x="0.74479in" svg:y="5.23264in" svg:width="5.9566in" svg:height="4.27951in" presentation:class="notes" presentation:placeholder="false">
            <draw:text-box>
              <text:p text:style-name="a1550" text:class-names="" text:cond-style-name=""><text:span text:style-name="a1548" text:class-names="">For further information see full Shooting Up Report:<text:s text:c="1"/></text:span><text:span text:style-name="a1549" text:class-names="">https://www.gov.uk/government/publications/shooting-up-infections-among-people-who-inject-drugs-in-the-uk</text:span></text:p>
              <text:p text:style-name="a1552" text:class-names="" text:cond-style-name=""><text:span text:style-name="a1551" text:class-names=""/></text:p>
            </draw:text-box>
            <svg:title/>
            <svg:desc/>
          </draw:frame>
          <draw:frame draw:id="id251" draw:style-name="a1557" draw:name="Slide Number Placeholder 3" svg:x="4.21701in" svg:y="10.32639in" svg:width="3.22743in" svg:height="0.5434in">
            <draw:text-box>
              <text:p text:style-name="a1556" text:class-names="" text:cond-style-name=""><text:span text:style-name="a1554" text:class-names=""><text:page-number style:num-format="1" text:fixed="false"/></text:span><text:span text:style-name="a1555" text:class-names=""/></text:p>
            </draw:text-box>
            <svg:title/>
            <svg:desc/>
          </draw:frame>
        </presentation:notes>
      </draw:page>
      <draw:page draw:name="Slide62" draw:style-name="a1559" draw:master-page-name="Master1-Layout2-obj-Title-and-Content" presentation:presentation-page-layout-name="Master1-PPL2" draw:id="Slide-317">
        <draw:frame draw:id="id252" presentation:style-name="a1562" draw:name="Rectangle 1" svg:x="0.3517in" svg:y="0.13607in" svg:width="8.64878in" svg:height="1.28745in" presentation:class="title" presentation:placeholder="false">
          <draw:text-box>
            <text:p text:style-name="a1561" text:class-names="" text:cond-style-name=""><text:span text:style-name="a1560" text:class-names="">Injecting risk behaviours: levels of needle and syringe sharing or re-use</text:span></text:p>
          </draw:text-box>
          <svg:title/>
          <svg:desc/>
        </draw:frame>
        <draw:frame draw:id="id253" draw:style-name="a1565" draw:name="TextBox 2" svg:x="0.10714in" svg:y="1.73928in" svg:width="5.89286in" svg:height="0.31134in">
          <draw:text-box>
            <text:p text:style-name="a1564" text:class-names="" text:cond-style-name=""><text:span text:style-name="a1563" text:class-names="">a) England, Wales and Northern Ireland (injected last month)<text:s text:c="1"/></text:span></text:p>
          </draw:text-box>
          <svg:title/>
          <svg:desc/>
        </draw:frame>
        <draw:frame draw:id="id254" draw:style-name="a1566" draw:name="Picture 16" svg:x="0.10714in" svg:y="2.26131in" svg:width="5.73706in" svg:height="3.56517in" style:rel-width="scale" style:rel-height="scale">
          <draw:image xlink:href="media/image18.png" xlink:type="simple" xlink:show="embed" xlink:actuate="onLoad"/>
          <svg:title/>
          <svg:desc>This graph shows sharing of injecting equipment among people who injected drugs in the last month in England, Wales and Northern Ireland from 2012 to 2021. </svg:desc>
        </draw:frame>
        <draw:frame draw:id="id255" draw:style-name="a1569" draw:name="TextBox 12" svg:x="6.30546in" svg:y="1.73929in" svg:width="4.53925in" svg:height="0.31134in">
          <draw:text-box>
            <text:p text:style-name="a1568" text:class-names="" text:cond-style-name=""><text:span text:style-name="a1567" text:class-names="">b) Scotland (injected last 6 months)</text:span></text:p>
          </draw:text-box>
          <svg:title/>
          <svg:desc/>
        </draw:frame>
        <draw:frame draw:id="id256" draw:style-name="a1570" draw:name="Picture 15" svg:x="5.95558in" svg:y="2.26131in" svg:width="3.8633in" svg:height="3.4994in" style:rel-width="scale" style:rel-height="scale">
          <draw:image xlink:href="media/image19.png" xlink:type="simple" xlink:show="embed" xlink:actuate="onLoad"/>
          <svg:title/>
          <svg:desc>This graph shows sharing of injecting equipment among people who injected drugs in the last 6 months in Scotland, 2011 to 2021.
</svg:desc>
        </draw:frame>
        <draw:frame draw:id="id257" draw:style-name="a1579" draw:name="TextBox 14" svg:x="0.03222in" svg:y="6.13805in" svg:width="9.51891in" svg:height="1.00416in">
          <draw:text-box>
            <text:list text:style-name="a1574">
              <text:list-item>
                <text:p text:style-name="a1573" text:class-names="" text:cond-style-name=""><text:span text:style-name="a1571" text:class-names="">61%<text:s text:c="1"/></text:span><text:span text:style-name="a1572" text:class-names="">of people in England, Wales and Northern Ireland in 2021 reported reusing their injection equipment in the preceding month.</text:span></text:p>
              </text:list-item>
            </text:list>
            <text:list text:style-name="a1578">
              <text:list-item>
                <text:p text:style-name="a1577" text:class-names="" text:cond-style-name=""><text:span text:style-name="a1575" text:class-names="">44%<text:s text:c="1"/></text:span><text:span text:style-name="a1576" text:class-names="">of people reported reusing their injection equipment in the last 6 months in Scotland (2019-2020).<text:s text:c="1"/></text:span></text:p>
              </text:list-item>
            </text:list>
          </draw:text-box>
          <svg:title/>
          <svg:desc/>
        </draw:frame>
        <draw:frame draw:id="id258" draw:style-name="a1582" draw:name="Slide Number Placeholder 8" svg:x="0.10714in" svg:y="7.04162in" svg:width="0.48912in" svg:height="0.39931in">
          <draw:text-box>
            <text:p text:style-name="a1581" text:class-names="" text:cond-style-name=""><text:span text:style-name="a1580" text:class-names=""><text:page-number style:num-format="1" text:fixed="false"/></text:span></text:p>
          </draw:text-box>
          <svg:title/>
          <svg:desc/>
        </draw:frame>
        <draw:frame draw:id="id259" draw:style-name="a1585" draw:name="Footer Placeholder 5" svg:x="0.6875in" svg:y="7.04161in" svg:width="8.20834in" svg:height="0.39764in">
          <draw:text-box>
            <text:p text:style-name="a1584" text:class-names="" text:cond-style-name=""><text:span text:style-name="a1583" text:class-names="">Shooting Up: data to end 2021</text:span></text:p>
          </draw:text-box>
          <svg:title/>
          <svg:desc/>
        </draw:frame>
        <presentation:notes draw:style-name="a1618">
          <draw:page-thumbnail draw:page-number="23" svg:x="1.00521in" svg:y="0.81597in" svg:width="5.43576in" svg:height="4.07639in" presentation:class="page" draw:id="id260" presentation:style-name="a1586" draw:name="Slide Image Placeholder 1">
            <svg:title/>
            <svg:desc/>
          </draw:page-thumbnail>
          <draw:frame draw:id="id261" presentation:style-name="a1613" draw:name="Notes Placeholder 2" svg:x="0.74479in" svg:y="5.16319in" svg:width="5.9566in" svg:height="4.89236in" presentation:class="notes" presentation:placeholder="false">
            <draw:text-box>
              <text:p text:style-name="a1589" text:class-names="" text:cond-style-name=""><text:span text:style-name="a1587" text:class-names="">Footnotes for Figure</text:span><text:span text:style-name="a1588" text:class-names="">:</text:span></text:p>
              <text:p text:style-name="a1591" text:class-names="" text:cond-style-name=""><text:span text:style-name="a1590" text:class-names="">This graph shows sharing of injecting equipment among people who injected drugs in the last month in England, Wales and Northern Ireland from 2012 to 2021 and in the last 6 months in Scotland, 2011 to 2021.</text:span></text:p>
              <text:p text:style-name="a1595" text:class-names="" text:cond-style-name=""><text:span text:style-name="a1592" text:class-names="">Note a <text:s text:c="1"/>- EWNI: sharing or reuse in the past month. Scotland: sharing or reuse in the last 6 months.</text:span><text:span text:style-name="a1593" text:class-names=""> </text:span><text:span text:style-name="a1594" text:class-names=""/></text:p>
              <text:p text:style-name="a1599" text:class-names="" text:cond-style-name=""><text:span text:style-name="a1596" text:class-names="">Note b -<text:s text:c="1"/></text:span><text:span text:style-name="a1597" text:class-names="">During 2020 and 2021, recruitment to the UAM Survey was impacted by coronavirus (COVID-19) pandemic. As a result there were changes in the geographic and demographic profile of those taking part. This should be taken into account when interpreting data for these years.  </text:span><text:span text:style-name="a1598" text:class-names=""/></text:p>
              <text:p text:style-name="a1603" text:class-names="" text:cond-style-name=""><text:span text:style-name="a1600" text:class-names="">Note c -<text:s text:c="1"/></text:span><text:span text:style-name="a1601" text:class-names="">The 2019 to 2020 NESI survey was suspended before completion due to the COVID-19 pandemic</text:span><text:span text:style-name="a1602" text:class-names="">.</text:span></text:p>
              <text:p text:style-name="a1605" text:class-names="" text:cond-style-name=""><text:span text:style-name="a1604" text:class-names="">Data sources for Figure: Unlinked Anonymous Monitoring Survey of People Who Inject Drugs (England, Wales and Northern Ireland) and Needle Exchange Surveillance Initiative (Scotland)</text:span></text:p>
              <text:p text:style-name="a1607" text:class-names="" text:cond-style-name=""><text:span text:style-name="a1606" text:class-names=""/></text:p>
              <text:p text:style-name="a1610" text:class-names="" text:cond-style-name=""><text:span text:style-name="a1608" text:class-names="">For further information see full Shooting Up Report:<text:s text:c="1"/></text:span><text:span text:style-name="a1609" text:class-names="">https://www.gov.uk/government/publications/shooting-up-infections-among-people-who-inject-drugs-in-the-uk</text:span></text:p>
              <text:p text:style-name="a1612" text:class-names="" text:cond-style-name=""><text:span text:style-name="a1611" text:class-names=""/></text:p>
            </draw:text-box>
            <svg:title/>
            <svg:desc/>
          </draw:frame>
          <draw:frame draw:id="id262" draw:style-name="a1617" draw:name="Slide Number Placeholder 3" svg:x="4.21701in" svg:y="10.32639in" svg:width="3.22743in" svg:height="0.5434in">
            <draw:text-box>
              <text:p text:style-name="a1616" text:class-names="" text:cond-style-name=""><text:span text:style-name="a1614" text:class-names=""><text:page-number style:num-format="1" text:fixed="false"/></text:span><text:span text:style-name="a1615" text:class-names=""/></text:p>
            </draw:text-box>
            <svg:title/>
            <svg:desc/>
          </draw:frame>
        </presentation:notes>
      </draw:page>
      <draw:page draw:name="Slide35" draw:style-name="a1619" draw:master-page-name="Master1-Layout2-obj-Title-and-Content" presentation:presentation-page-layout-name="Master1-PPL2" draw:id="Slide-290">
        <draw:frame draw:id="id263" presentation:style-name="a1622" draw:name="Title 1" svg:x="0.3517in" svg:y="0.45955in" svg:width="8.64878in" svg:height="0.68159in" presentation:class="title" presentation:placeholder="false">
          <draw:text-box>
            <text:p text:style-name="a1621" text:class-names="" text:cond-style-name=""><text:span text:style-name="a1620" text:class-names="">Sexual behaviour</text:span></text:p>
          </draw:text-box>
          <svg:title/>
          <svg:desc/>
        </draw:frame>
        <draw:frame draw:id="id264" draw:style-name="a1626" draw:name="Content Placeholder 71" svg:x="0.50521in" svg:y="1.75668in" svg:width="9.1239in" svg:height="0.41438in">
          <draw:text-box>
            <text:list text:style-name="a1625">
              <text:list-item>
                <text:p text:style-name="a1624" text:class-names="" text:cond-style-name=""><text:span text:style-name="a1623" text:class-names="">In 2021 in England, Wales and Northern Ireland:</text:span></text:p>
              </text:list-item>
            </text:list>
          </draw:text-box>
          <svg:title/>
          <svg:desc/>
        </draw:frame>
        <draw:frame draw:id="id265" draw:style-name="a1627" draw:name="Picture 29" svg:x="1.59296in" svg:y="2.13043in" svg:width="6.16626in" svg:height="3.55623in" style:rel-width="scale" style:rel-height="scale">
          <draw:image xlink:href="media/image20.png" xlink:type="simple" xlink:show="embed" xlink:actuate="onLoad"/>
          <svg:title/>
          <svg:desc>56% PWID report having sex in the last year. Of these 37% report two or more sexual partners during the last year. Of these 17% reported always using a condom.</svg:desc>
        </draw:frame>
        <draw:frame draw:id="id266" presentation:style-name="a1637" draw:name="Content Placeholder 71" svg:x="0.21191in" svg:y="5.68666in" svg:width="9.57619in" svg:height="1.35379in" presentation:class="outline" presentation:placeholder="false">
          <draw:text-box>
            <text:list text:style-name="a1631">
              <text:list-item>
                <text:p text:style-name="a1630" text:class-names="" text:cond-style-name=""><text:span text:style-name="a1628" text:class-names="">13%<text:s text:c="1"/></text:span><text:span text:style-name="a1629" text:class-names="">of PWID reported ever having traded sex for money, goods or drugs.<text:s text:c="1"/></text:span></text:p>
              </text:list-item>
            </text:list>
            <text:list text:style-name="a1636">
              <text:list-item>
                <text:p text:style-name="a1635" text:class-names="" text:cond-style-name=""><text:span text:style-name="a1632" text:class-names="">Among men who reported sex in the past year, the proportion of men who reported sex with another man during that time was<text:s text:c="1"/></text:span><text:span text:style-name="a1633" text:class-names="">7.6%</text:span><text:span text:style-name="a1634" text:class-names="">, a proportion similar to that seen in previous years.</text:span></text:p>
              </text:list-item>
            </text:list>
          </draw:text-box>
          <svg:title/>
          <svg:desc/>
        </draw:frame>
        <draw:frame draw:id="id267" draw:style-name="a1640" draw:name="Slide Number Placeholder 8" svg:x="0.10714in" svg:y="7.04162in" svg:width="0.48912in" svg:height="0.39931in">
          <draw:text-box>
            <text:p text:style-name="a1639" text:class-names="" text:cond-style-name=""><text:span text:style-name="a1638" text:class-names=""><text:page-number style:num-format="1" text:fixed="false"/></text:span></text:p>
          </draw:text-box>
          <svg:title/>
          <svg:desc/>
        </draw:frame>
        <draw:frame draw:id="id268" draw:style-name="a1643" draw:name="Footer Placeholder 5" svg:x="0.6875in" svg:y="7.04161in" svg:width="8.20834in" svg:height="0.39764in">
          <draw:text-box>
            <text:p text:style-name="a1642" text:class-names="" text:cond-style-name=""><text:span text:style-name="a1641" text:class-names="">Shooting Up: data to end 2021</text:span></text:p>
          </draw:text-box>
          <svg:title/>
          <svg:desc/>
        </draw:frame>
        <presentation:notes draw:style-name="a1655">
          <draw:page-thumbnail draw:page-number="24" svg:x="1.00521in" svg:y="0.81597in" svg:width="5.43576in" svg:height="4.07639in" presentation:class="page" draw:id="id269" presentation:style-name="a1644" draw:name="Slide Image Placeholder 1">
            <svg:title/>
            <svg:desc/>
          </draw:page-thumbnail>
          <draw:frame draw:id="id270" presentation:style-name="a1650" draw:name="Notes Placeholder 2" svg:x="0.74479in" svg:y="5.16319in" svg:width="5.9566in" svg:height="4.89236in" presentation:class="notes" presentation:placeholder="false">
            <draw:text-box>
              <text:p text:style-name="a1647" text:class-names="" text:cond-style-name=""><text:span text:style-name="a1645" text:class-names="">For further information see full Shooting Up Report:<text:s text:c="1"/></text:span><text:span text:style-name="a1646" text:class-names="">https://www.gov.uk/government/publications/shooting-up-infections-among-people-who-inject-drugs-in-the-uk</text:span></text:p>
              <text:p text:style-name="a1649" text:class-names="" text:cond-style-name=""><text:span text:style-name="a1648" text:class-names=""/></text:p>
            </draw:text-box>
            <svg:title/>
            <svg:desc/>
          </draw:frame>
          <draw:frame draw:id="id271" draw:style-name="a1654" draw:name="Slide Number Placeholder 3" svg:x="4.21701in" svg:y="10.32639in" svg:width="3.22743in" svg:height="0.5434in">
            <draw:text-box>
              <text:p text:style-name="a1653" text:class-names="" text:cond-style-name=""><text:span text:style-name="a1651" text:class-names=""><text:page-number style:num-format="1" text:fixed="false"/></text:span><text:span text:style-name="a1652" text:class-names=""/></text:p>
            </draw:text-box>
            <svg:title/>
            <svg:desc/>
          </draw:frame>
        </presentation:notes>
      </draw:page>
      <draw:page draw:name="Slide72" draw:style-name="a1656" draw:master-page-name="Master1-Layout2-obj-Title-and-Content" presentation:presentation-page-layout-name="Master1-PPL2" draw:id="Slide-327">
        <draw:frame draw:id="id272" presentation:style-name="a1659" draw:name="Rectangle 1" svg:x="0.3517in" svg:y="0.5351in" svg:width="8.64878in" svg:height="0.68159in" presentation:class="title" presentation:placeholder="false">
          <draw:text-box>
            <text:p text:style-name="a1658" text:class-names="" text:cond-style-name=""><text:span text:style-name="a1657" text:class-names="">Key messages – risk behaviours</text:span></text:p>
          </draw:text-box>
          <svg:title/>
          <svg:desc/>
        </draw:frame>
        <draw:custom-shape svg:x="0.41395in" svg:y="2.17477in" svg:width="8.75544in" svg:height="4.81602in" draw:id="id273" draw:style-name="a1675" draw:name="Rectangle 3">
          <svg:title/>
          <svg:desc/>
          <text:list text:style-name="a1662">
            <text:list-item>
              <text:p text:style-name="a1661" text:class-names="" text:cond-style-name=""><text:span text:style-name="a1660" text:class-names="">Sharing and re-use of injecting equipment has remained high, which continues to drive transmission of BBVs and increase the risk of bacterial infections.</text:span></text:p>
            </text:list-item>
          </text:list>
          <text:list text:style-name="a1665">
            <text:list-item>
              <text:p text:style-name="a1664" text:class-names="" text:cond-style-name=""><text:span text:style-name="a1663" text:class-names="">A range of easily accessible services, including NSP and opioid agonist therapy (OAT) should be provided for all PWID.<text:s text:c="1"/></text:span></text:p>
            </text:list-item>
          </text:list>
          <text:list text:style-name="a1668">
            <text:list-item>
              <text:p text:style-name="a1667" text:class-names="" text:cond-style-name=""><text:span text:style-name="a1666" text:class-names="">Clients should be supported to use low dead space equipment, including detachable needles and syringes that have lower dead space, to further reduce the risk of blood-borne virus transmission.<text:s text:c="1"/></text:span></text:p>
            </text:list-item>
          </text:list>
          <text:list text:style-name="a1671">
            <text:list-item>
              <text:p text:style-name="a1670" text:class-names="" text:cond-style-name=""><text:span text:style-name="a1669" text:class-names="">Socially excluded communities, such as PWID experiencing homelessness and those not currently in contact with drug and alcohol services, should receive additional targeted support to enable them to access harm reduction services, regular BBV testing and care.</text:span></text:p>
            </text:list-item>
          </text:list>
          <text:list text:style-name="a1674">
            <text:list-item>
              <text:p text:style-name="a1673" text:class-names="" text:cond-style-name=""><text:span text:style-name="a1672" text:class-names=""/></text:p>
            </text:list-item>
          </text:list>
          <draw:enhanced-geometry xmlns:dr3d="urn:oasis:names:tc:opendocument:xmlns:dr3d:1.0" draw:type="non-primitive" svg:viewBox="0 0 21600 21600" draw:enhanced-path="M 0 0 L 21600 0 21600 21600 0 21600 Z N"/>
        </draw:custom-shape>
        <draw:frame draw:id="id274" draw:style-name="a1678" draw:name="Slide Number Placeholder 6" svg:x="0.10714in" svg:y="7.04162in" svg:width="0.48912in" svg:height="0.39931in">
          <draw:text-box>
            <text:p text:style-name="a1677" text:class-names="" text:cond-style-name=""><text:span text:style-name="a1676" text:class-names=""><text:page-number style:num-format="1" text:fixed="false"/></text:span></text:p>
          </draw:text-box>
          <svg:title/>
          <svg:desc/>
        </draw:frame>
        <draw:frame draw:id="id275" draw:style-name="a1681" draw:name="Footer Placeholder 5" svg:x="0.6875in" svg:y="7.04161in" svg:width="8.20834in" svg:height="0.39764in">
          <draw:text-box>
            <text:p text:style-name="a1680" text:class-names="" text:cond-style-name=""><text:span text:style-name="a1679" text:class-names="">Shooting Up: data to end 2021</text:span></text:p>
          </draw:text-box>
          <svg:title/>
          <svg:desc/>
        </draw:frame>
        <presentation:notes draw:style-name="a1693">
          <draw:page-thumbnail draw:page-number="25" svg:x="1.00521in" svg:y="0.81597in" svg:width="5.43576in" svg:height="4.07639in" presentation:class="page" draw:id="id276" presentation:style-name="a1682" draw:name="Slide Image Placeholder 1">
            <svg:title/>
            <svg:desc/>
          </draw:page-thumbnail>
          <draw:frame draw:id="id277" presentation:style-name="a1688" draw:name="Notes Placeholder 2" svg:x="0.74479in" svg:y="5.23264in" svg:width="5.9566in" svg:height="4.27951in" presentation:class="notes" presentation:placeholder="false">
            <draw:text-box>
              <text:p text:style-name="a1685" text:class-names="" text:cond-style-name=""><text:span text:style-name="a1683" text:class-names="">For further information see full Shooting Up Report:<text:s text:c="1"/></text:span><text:span text:style-name="a1684" text:class-names="">https://www.gov.uk/government/publications/shooting-up-infections-among-people-who-inject-drugs-in-the-uk</text:span></text:p>
              <text:p text:style-name="a1687" text:class-names="" text:cond-style-name=""><text:span text:style-name="a1686" text:class-names=""/></text:p>
            </draw:text-box>
            <svg:title/>
            <svg:desc/>
          </draw:frame>
          <draw:frame draw:id="id278" draw:style-name="a1692" draw:name="Slide Number Placeholder 3" svg:x="4.21701in" svg:y="10.32639in" svg:width="3.22743in" svg:height="0.5434in">
            <draw:text-box>
              <text:p text:style-name="a1691" text:class-names="" text:cond-style-name=""><text:span text:style-name="a1689" text:class-names=""><text:page-number style:num-format="1" text:fixed="false"/></text:span><text:span text:style-name="a1690" text:class-names=""/></text:p>
            </draw:text-box>
            <svg:title/>
            <svg:desc/>
          </draw:frame>
        </presentation:notes>
      </draw:page>
      <draw:page draw:name="Slide59" draw:style-name="a1694" draw:master-page-name="Master1-Layout2-obj-Title-and-Content" presentation:presentation-page-layout-name="Master1-PPL2" draw:id="Slide-314">
        <draw:frame draw:id="id279" presentation:style-name="a1699" draw:name="Title 1" svg:x="0.98177in" svg:y="2.70893in" svg:width="7.6198in" svg:height="2.08214in" presentation:class="title" presentation:placeholder="false">
          <draw:text-box>
            <text:p text:style-name="a1698" text:class-names="" text:cond-style-name=""><text:span text:style-name="a1695" text:class-names="">Changing patterns of<text:s text:c="1"/></text:span><text:span text:style-name="a1696" text:class-names="">psychoactive drug use<text:s text:c="1"/></text:span><text:span text:style-name="a1697" text:class-names="">remain a concern<text:s text:c="1"/></text:span></text:p>
          </draw:text-box>
          <svg:title/>
          <svg:desc/>
        </draw:frame>
        <draw:frame draw:id="id280" draw:style-name="a1702" draw:name="Slide Number Placeholder 5" svg:x="0.10714in" svg:y="7.04162in" svg:width="0.48912in" svg:height="0.39931in">
          <draw:text-box>
            <text:p text:style-name="a1701" text:class-names="" text:cond-style-name=""><text:span text:style-name="a1700" text:class-names=""><text:page-number style:num-format="1" text:fixed="false"/></text:span></text:p>
          </draw:text-box>
          <svg:title/>
          <svg:desc/>
        </draw:frame>
        <draw:frame draw:id="id281" draw:style-name="a1705" draw:name="Footer Placeholder 5" svg:x="0.6875in" svg:y="7.04161in" svg:width="8.20834in" svg:height="0.39764in">
          <draw:text-box>
            <text:p text:style-name="a1704" text:class-names="" text:cond-style-name=""><text:span text:style-name="a1703" text:class-names="">Shooting Up: data to end 2021</text:span></text:p>
          </draw:text-box>
          <svg:title/>
          <svg:desc/>
        </draw:frame>
        <presentation:notes draw:style-name="a1717">
          <draw:page-thumbnail draw:page-number="26" svg:x="1.00521in" svg:y="0.81597in" svg:width="5.43576in" svg:height="4.07639in" presentation:class="page" draw:id="id282" presentation:style-name="a1706" draw:name="Slide Image Placeholder 1">
            <svg:title/>
            <svg:desc/>
          </draw:page-thumbnail>
          <draw:frame draw:id="id283" presentation:style-name="a1712" draw:name="Notes Placeholder 2" svg:x="0.74479in" svg:y="5.23264in" svg:width="5.9566in" svg:height="4.27951in" presentation:class="notes" presentation:placeholder="false">
            <draw:text-box>
              <text:p text:style-name="a1709" text:class-names="" text:cond-style-name=""><text:span text:style-name="a1707" text:class-names="">For further information see full Shooting Up Report:<text:s text:c="1"/></text:span><text:span text:style-name="a1708" text:class-names="">https://www.gov.uk/government/publications/shooting-up-infections-among-people-who-inject-drugs-in-the-uk</text:span></text:p>
              <text:p text:style-name="a1711" text:class-names="" text:cond-style-name=""><text:span text:style-name="a1710" text:class-names=""/></text:p>
            </draw:text-box>
            <svg:title/>
            <svg:desc/>
          </draw:frame>
          <draw:frame draw:id="id284" draw:style-name="a1716" draw:name="Slide Number Placeholder 3" svg:x="4.21701in" svg:y="10.32639in" svg:width="3.22743in" svg:height="0.5434in">
            <draw:text-box>
              <text:p text:style-name="a1715" text:class-names="" text:cond-style-name=""><text:span text:style-name="a1713" text:class-names=""><text:page-number style:num-format="1" text:fixed="false"/></text:span><text:span text:style-name="a1714" text:class-names=""/></text:p>
            </draw:text-box>
            <svg:title/>
            <svg:desc/>
          </draw:frame>
        </presentation:notes>
      </draw:page>
      <draw:page draw:name="Slide8" draw:style-name="a1718" draw:master-page-name="Master1-Layout2-obj-Title-and-Content" presentation:presentation-page-layout-name="Master1-PPL2" draw:id="Slide-263">
        <draw:frame draw:id="id285" presentation:style-name="a1721" draw:name="Rectangle 1" svg:x="0.3517in" svg:y="0.45824in" svg:width="8.64878in" svg:height="0.68159in" presentation:class="title" presentation:placeholder="false">
          <draw:text-box>
            <text:p text:style-name="a1720" text:class-names="" text:cond-style-name=""><text:span text:style-name="a1719" text:class-names="">Psychoactive drug use</text:span></text:p>
          </draw:text-box>
          <svg:title/>
          <svg:desc/>
        </draw:frame>
        <draw:custom-shape svg:x="0.03524in" svg:y="1.70639in" svg:width="9.96476in" svg:height="1.59038in" draw:id="id286" draw:style-name="a1732" draw:name="Rectangle 2">
          <svg:title/>
          <svg:desc/>
          <text:list text:style-name="a1726">
            <text:list-item>
              <text:p text:style-name="a1725" text:class-names="" text:cond-style-name=""><text:span text:style-name="a1722" text:class-names="">Heroin is the most commonly injected psychoactive drug in the UK, reported by<text:s text:c="1"/></text:span><text:span text:style-name="a1723" text:class-names="">90%</text:span><text:span text:style-name="a1724" text:class-names=""><text:s text:c="1"/>of those who injected drugs in the last month in England, Wales and Northern Ireland.</text:span></text:p>
            </text:list-item>
          </text:list>
          <text:list text:style-name="a1729">
            <text:list-item>
              <text:p text:style-name="a1728" text:class-names="" text:cond-style-name=""><text:span text:style-name="a1727" text:class-names=""/></text:p>
            </text:list-item>
          </text:list>
          <text:p text:style-name="a1731" text:class-names="" text:cond-style-name=""><text:span text:style-name="a1730" text:class-names=""/></text:p>
          <draw:enhanced-geometry xmlns:dr3d="urn:oasis:names:tc:opendocument:xmlns:dr3d:1.0" draw:type="non-primitive" svg:viewBox="0 0 21600 21600" draw:enhanced-path="M 0 0 L 21600 0 21600 21600 0 21600 Z N"/>
        </draw:custom-shape>
        <draw:frame draw:id="id287" draw:style-name="a1735" draw:name="TextBox 9" svg:x="0.26292in" svg:y="2.59029in" svg:width="2.59551in" svg:height="0.40391in">
          <draw:text-box>
            <text:p text:style-name="a1734" text:class-names="" text:cond-style-name=""><text:span text:style-name="a1733" text:class-names="">Cocaine injection:</text:span></text:p>
          </draw:text-box>
          <svg:title/>
          <svg:desc/>
        </draw:frame>
        <draw:frame draw:id="id288" draw:style-name="a1738" draw:name="TextBox 2" svg:x="0.10714in" svg:y="2.97674in" svg:width="6.0519in" svg:height="0.31134in">
          <draw:text-box>
            <text:p text:style-name="a1737" text:class-names="" text:cond-style-name=""><text:span text:style-name="a1736" text:class-names="">a) England, Wales and Northern Ireland (injected last month)<text:s text:c="1"/></text:span></text:p>
          </draw:text-box>
          <svg:title/>
          <svg:desc/>
        </draw:frame>
        <draw:frame draw:id="id289" draw:style-name="a1739" draw:name="Picture 16" svg:x="0.03524in" svg:y="3.2833in" svg:width="5.87921in" svg:height="3.8039in" style:rel-width="scale" style:rel-height="scale">
          <draw:image xlink:href="media/image21.png" xlink:type="simple" xlink:show="embed" xlink:actuate="onLoad"/>
          <svg:title/>
          <svg:desc>This graph shows the proportion of PWID reporting crack and powder cocaine injection in the last month in England, Wales and Northern Ireland from 2012 to 2021. </svg:desc>
        </draw:frame>
        <draw:frame draw:id="id290" draw:style-name="a1742" draw:name="TextBox 9" svg:x="5.91445in" svg:y="2.97196in" svg:width="4.53925in" svg:height="0.31134in">
          <draw:text-box>
            <text:p text:style-name="a1741" text:class-names="" text:cond-style-name=""><text:span text:style-name="a1740" text:class-names="">b) Scotland (injected last 6 months)</text:span></text:p>
          </draw:text-box>
          <svg:title/>
          <svg:desc/>
        </draw:frame>
        <draw:frame draw:id="id291" draw:style-name="a1743" draw:name="Picture 15" svg:x="5.91445in" svg:y="3.2833in" svg:width="3.97841in" svg:height="3.8039in" style:rel-width="scale" style:rel-height="scale">
          <draw:image xlink:href="media/image22.png" xlink:type="simple" xlink:show="embed" xlink:actuate="onLoad"/>
          <svg:title/>
          <svg:desc>This graph shows the proportion of PWID reporting crack and powder cocaine injection in the last 6 months in Scotland, 2011 to 2020.
</svg:desc>
        </draw:frame>
        <draw:frame draw:id="id292" draw:style-name="a1746" draw:name="Slide Number Placeholder 6" svg:x="0.10714in" svg:y="7.04162in" svg:width="0.48912in" svg:height="0.39931in">
          <draw:text-box>
            <text:p text:style-name="a1745" text:class-names="" text:cond-style-name=""><text:span text:style-name="a1744" text:class-names=""><text:page-number style:num-format="1" text:fixed="false"/></text:span></text:p>
          </draw:text-box>
          <svg:title/>
          <svg:desc/>
        </draw:frame>
        <draw:frame draw:id="id293" draw:style-name="a1749" draw:name="Footer Placeholder 5" svg:x="0.6875in" svg:y="7.04161in" svg:width="8.20834in" svg:height="0.39764in">
          <draw:text-box>
            <text:p text:style-name="a1748" text:class-names="" text:cond-style-name=""><text:span text:style-name="a1747" text:class-names="">Shooting Up: data to end 2021</text:span></text:p>
          </draw:text-box>
          <svg:title/>
          <svg:desc/>
        </draw:frame>
        <presentation:notes draw:style-name="a1777">
          <draw:page-thumbnail draw:page-number="27" svg:x="0.98611in" svg:y="0.47049in" svg:width="5.43576in" svg:height="4.07639in" presentation:class="page" draw:id="id294" presentation:style-name="a1750" draw:name="Slide Image Placeholder 1">
            <svg:title/>
            <svg:desc/>
          </draw:page-thumbnail>
          <draw:frame draw:id="id295" presentation:style-name="a1772" draw:name="Notes Placeholder 2" svg:x="0.75174in" svg:y="4.83507in" svg:width="6.02778in" svg:height="5.39236in" presentation:class="notes" presentation:placeholder="false">
            <draw:text-box>
              <text:p text:style-name="a1752" text:class-names="" text:cond-style-name=""><text:span text:style-name="a1751" text:class-names="">Footnotes for Figure:</text:span></text:p>
              <text:p text:style-name="a1754" text:class-names="" text:cond-style-name=""><text:span text:style-name="a1753" text:class-names="">This graph shows the proportion of PWID reporting crack and powder cocaine injection in the last month in England, Wales and Northern Ireland from 2012 to 2021 and in the last 6 months in Scotland, 2011 to 2020.</text:span></text:p>
              <text:p text:style-name="a1758" text:class-names="" text:cond-style-name=""><text:span text:style-name="a1755" text:class-names="">Note a -</text:span><text:span text:style-name="a1756" text:class-names=""><text:s text:c="1"/>During 2020 and 2021, recruitment to the UAM Survey was impacted by coronavirus (COVID-19) pandemic. As a result there were changes in the geographic and demographic profile of those taking part. This should be taken into account when interpreting data for these years.  </text:span><text:span text:style-name="a1757" text:class-names=""/></text:p>
              <text:p text:style-name="a1762" text:class-names="" text:cond-style-name=""><text:span text:style-name="a1759" text:class-names="">Note b -<text:s text:c="1"/></text:span><text:span text:style-name="a1760" text:class-names="">The 2019 to 2020 NESI survey was suspended before completion due to the COVID-19 pandemic. </text:span><text:span text:style-name="a1761" text:class-names=""/></text:p>
              <text:p text:style-name="a1764" text:class-names="" text:cond-style-name=""><text:span text:style-name="a1763" text:class-names="">Data sources for Figure: Unlinked Anonymous Monitoring Survey of People Who Inject Drugs (England, Wales and Northern Ireland) and Needle Exchange Surveillance Initiative (Scotland)</text:span></text:p>
              <text:p text:style-name="a1766" text:class-names="" text:cond-style-name=""><text:span text:style-name="a1765" text:class-names=""/></text:p>
              <text:p text:style-name="a1769" text:class-names="" text:cond-style-name=""><text:span text:style-name="a1767" text:class-names="">For further information see full Shooting Up Report:<text:s text:c="1"/></text:span><text:span text:style-name="a1768" text:class-names="">https://www.gov.uk/government/publications/shooting-up-infections-among-people-who-inject-drugs-in-the-uk</text:span></text:p>
              <text:p text:style-name="a1771" text:class-names="" text:cond-style-name=""><text:span text:style-name="a1770" text:class-names=""/></text:p>
            </draw:text-box>
            <svg:title/>
            <svg:desc/>
          </draw:frame>
          <draw:frame draw:id="id296" draw:style-name="a1776" draw:name="Slide Number Placeholder 3" svg:x="4.21701in" svg:y="10.32639in" svg:width="3.22743in" svg:height="0.5434in">
            <draw:text-box>
              <text:p text:style-name="a1775" text:class-names="" text:cond-style-name=""><text:span text:style-name="a1773" text:class-names=""><text:page-number style:num-format="1" text:fixed="false"/></text:span><text:span text:style-name="a1774" text:class-names=""/></text:p>
            </draw:text-box>
            <svg:title/>
            <svg:desc/>
          </draw:frame>
        </presentation:notes>
      </draw:page>
      <draw:page draw:name="Slide73" draw:style-name="a1778" draw:master-page-name="Master1-Layout2-obj-Title-and-Content" presentation:presentation-page-layout-name="Master1-PPL2" draw:id="Slide-328">
        <draw:frame draw:id="id297" presentation:style-name="a1781" draw:name="Rectangle 1" svg:x="0.3517in" svg:y="0.36614in" svg:width="9.29303in" svg:height="0.68159in" presentation:class="title" presentation:placeholder="false">
          <draw:text-box>
            <text:p text:style-name="a1780" text:class-names="" text:cond-style-name=""><text:span text:style-name="a1779" text:class-names="">Key messages – psychoactive drug use</text:span></text:p>
          </draw:text-box>
          <svg:title/>
          <svg:desc/>
        </draw:frame>
        <draw:custom-shape svg:x="0.25535in" svg:y="2.37742in" svg:width="9.07264in" svg:height="3.86235in" draw:id="id298" draw:style-name="a1794" draw:name="Rectangle 3">
          <svg:title/>
          <svg:desc/>
          <text:list text:style-name="a1784">
            <text:list-item>
              <text:p text:style-name="a1783" text:class-names="" text:cond-style-name=""><text:span text:style-name="a1782" text:class-names="">The changing patterns of psychoactive drug injection in the UK remain a concern, as changes in psychoactive drug preferences could lead to riskier injecting practices, such as sharing of injecting equipment.</text:span></text:p>
            </text:list-item>
          </text:list>
          <text:list text:style-name="a1787">
            <text:list-item>
              <text:p text:style-name="a1786" text:class-names="" text:cond-style-name=""><text:span text:style-name="a1785" text:class-names="">Injection of crack cocaine has remained high in England and Wales, and the injection of powder cocaine has increased across the UK in recent years.</text:span></text:p>
            </text:list-item>
          </text:list>
          <text:list text:style-name="a1790">
            <text:list-item>
              <text:p text:style-name="a1789" text:class-names="" text:cond-style-name=""><text:span text:style-name="a1788" text:class-names="">Powder cocaine injection has been linked to ongoing BBV outbreaks.</text:span></text:p>
            </text:list-item>
          </text:list>
          <text:list text:style-name="a1793">
            <text:list-item>
              <text:p text:style-name="a1792" text:class-names="" text:cond-style-name=""><text:span text:style-name="a1791" text:class-names="">There is a need for local treatment and harm reduction systems that can respond to both the increasing numbers and the specific needs of people who inject crack and powder cocaine.<text:s text:c="1"/></text:span></text:p>
            </text:list-item>
          </text:list>
          <draw:enhanced-geometry xmlns:dr3d="urn:oasis:names:tc:opendocument:xmlns:dr3d:1.0" draw:type="non-primitive" svg:viewBox="0 0 21600 21600" draw:enhanced-path="M 0 0 L 21600 0 21600 21600 0 21600 Z N"/>
        </draw:custom-shape>
        <draw:frame draw:id="id299" draw:style-name="a1797" draw:name="Slide Number Placeholder 6" svg:x="0.10714in" svg:y="7.04162in" svg:width="0.48912in" svg:height="0.39931in">
          <draw:text-box>
            <text:p text:style-name="a1796" text:class-names="" text:cond-style-name=""><text:span text:style-name="a1795" text:class-names=""><text:page-number style:num-format="1" text:fixed="false"/></text:span></text:p>
          </draw:text-box>
          <svg:title/>
          <svg:desc/>
        </draw:frame>
        <draw:frame draw:id="id300" draw:style-name="a1800" draw:name="Footer Placeholder 5" svg:x="0.6875in" svg:y="7.04161in" svg:width="8.20834in" svg:height="0.39764in">
          <draw:text-box>
            <text:p text:style-name="a1799" text:class-names="" text:cond-style-name=""><text:span text:style-name="a1798" text:class-names="">Shooting Up: data to end 2021</text:span></text:p>
          </draw:text-box>
          <svg:title/>
          <svg:desc/>
        </draw:frame>
        <presentation:notes draw:style-name="a1812">
          <draw:page-thumbnail draw:page-number="28" svg:x="1.00521in" svg:y="0.81597in" svg:width="5.43576in" svg:height="4.07639in" presentation:class="page" draw:id="id301" presentation:style-name="a1801" draw:name="Slide Image Placeholder 1">
            <svg:title/>
            <svg:desc/>
          </draw:page-thumbnail>
          <draw:frame draw:id="id302" presentation:style-name="a1807" draw:name="Notes Placeholder 2" svg:x="0.74479in" svg:y="5.23264in" svg:width="5.9566in" svg:height="4.27951in" presentation:class="notes" presentation:placeholder="false">
            <draw:text-box>
              <text:p text:style-name="a1804" text:class-names="" text:cond-style-name=""><text:span text:style-name="a1802" text:class-names="">For further information see full Shooting Up Report:<text:s text:c="1"/></text:span><text:span text:style-name="a1803" text:class-names="">https://www.gov.uk/government/publications/shooting-up-infections-among-people-who-inject-drugs-in-the-uk</text:span></text:p>
              <text:p text:style-name="a1806" text:class-names="" text:cond-style-name=""><text:span text:style-name="a1805" text:class-names=""/></text:p>
            </draw:text-box>
            <svg:title/>
            <svg:desc/>
          </draw:frame>
          <draw:frame draw:id="id303" draw:style-name="a1811" draw:name="Slide Number Placeholder 3" svg:x="4.21701in" svg:y="10.32639in" svg:width="3.22743in" svg:height="0.5434in">
            <draw:text-box>
              <text:p text:style-name="a1810" text:class-names="" text:cond-style-name=""><text:span text:style-name="a1808" text:class-names=""><text:page-number style:num-format="1" text:fixed="false"/></text:span><text:span text:style-name="a1809" text:class-names=""/></text:p>
            </draw:text-box>
            <svg:title/>
            <svg:desc/>
          </draw:frame>
        </presentation:notes>
      </draw:page>
      <draw:page draw:name="Slide124" draw:style-name="a1813" draw:master-page-name="Master1-Layout2-obj-Title-and-Content" presentation:presentation-page-layout-name="Master1-PPL2" draw:id="Slide-379">
        <draw:frame draw:id="id304" presentation:style-name="a1819" draw:name="Title 1" svg:x="0.98177in" svg:y="2.70893in" svg:width="7.6198in" svg:height="2.08214in" presentation:class="title" presentation:placeholder="false">
          <draw:text-box>
            <text:p text:style-name="a1818" text:class-names="" text:cond-style-name=""><text:span text:style-name="a1814" text:class-names="">Rates of fatal and non-fatal<text:s text:c="1"/></text:span><text:span text:style-name="a1815" text:class-names="">overdose</text:span><text:span text:style-name="a1816" text:class-names=""><text:s text:c="1"/>among PWID are at an<text:s text:c="1"/></text:span><text:span text:style-name="a1817" text:class-names="">all time high</text:span></text:p>
          </draw:text-box>
          <svg:title/>
          <svg:desc/>
        </draw:frame>
        <draw:frame draw:id="id305" draw:style-name="a1823" draw:name="Slide Number Placeholder 5" svg:x="0.10714in" svg:y="7.04162in" svg:width="0.48912in" svg:height="0.39931in">
          <draw:text-box>
            <text:p text:style-name="a1822" text:class-names="" text:cond-style-name=""><text:span text:style-name="a1820" text:class-names=""><text:page-number style:num-format="1" text:fixed="false"/></text:span><text:span text:style-name="a1821" text:class-names=""/></text:p>
          </draw:text-box>
          <svg:title/>
          <svg:desc/>
        </draw:frame>
        <draw:frame draw:id="id306" draw:style-name="a1826" draw:name="Footer Placeholder 5" svg:x="0.6875in" svg:y="7.04161in" svg:width="8.20834in" svg:height="0.39764in">
          <draw:text-box>
            <text:p text:style-name="a1825" text:class-names="" text:cond-style-name=""><text:span text:style-name="a1824" text:class-names="">Shooting Up: data to end 2021</text:span></text:p>
          </draw:text-box>
          <svg:title/>
          <svg:desc/>
        </draw:frame>
        <presentation:notes draw:style-name="a1838">
          <draw:page-thumbnail draw:page-number="29" svg:x="1.00521in" svg:y="0.81597in" svg:width="5.43576in" svg:height="4.07639in" presentation:class="page" draw:id="id307" presentation:style-name="a1827" draw:name="Slide Image Placeholder 1">
            <svg:title/>
            <svg:desc/>
          </draw:page-thumbnail>
          <draw:frame draw:id="id308" presentation:style-name="a1833" draw:name="Notes Placeholder 2" svg:x="0.74479in" svg:y="5.23264in" svg:width="5.9566in" svg:height="4.27951in" presentation:class="notes" presentation:placeholder="false">
            <draw:text-box>
              <text:p text:style-name="a1830" text:class-names="" text:cond-style-name=""><text:span text:style-name="a1828" text:class-names="">For further information see full Shooting Up Report:<text:s text:c="1"/></text:span><text:span text:style-name="a1829" text:class-names="">https://www.gov.uk/government/publications/shooting-up-infections-among-people-who-inject-drugs-in-the-uk</text:span></text:p>
              <text:p text:style-name="a1832" text:class-names="" text:cond-style-name=""><text:span text:style-name="a1831" text:class-names=""/></text:p>
            </draw:text-box>
            <svg:title/>
            <svg:desc/>
          </draw:frame>
          <draw:frame draw:id="id309" draw:style-name="a1837" draw:name="Slide Number Placeholder 3" svg:x="4.21701in" svg:y="10.32639in" svg:width="3.22743in" svg:height="0.5434in">
            <draw:text-box>
              <text:p text:style-name="a1836" text:class-names="" text:cond-style-name=""><text:span text:style-name="a1834" text:class-names=""><text:page-number style:num-format="1" text:fixed="false"/></text:span><text:span text:style-name="a1835" text:class-names=""/></text:p>
            </draw:text-box>
            <svg:title/>
            <svg:desc/>
          </draw:frame>
        </presentation:notes>
      </draw:page>
      <draw:page draw:name="Slide125" draw:style-name="a1839" draw:master-page-name="Master1-Layout2-obj-Title-and-Content" presentation:presentation-page-layout-name="Master1-PPL2" draw:id="Slide-380">
        <draw:frame draw:id="id310" presentation:style-name="a1842" draw:name="Title 1" svg:x="0.50521in" svg:y="0.60566in" svg:width="8.22693in" svg:height="0.66301in" presentation:class="title" presentation:placeholder="false">
          <draw:text-box>
            <text:p text:style-name="a1841" text:class-names="" text:cond-style-name=""><text:span text:style-name="a1840" text:class-names="">Non-fatal overdose and naloxone</text:span></text:p>
          </draw:text-box>
          <svg:title/>
          <svg:desc/>
        </draw:frame>
        <draw:frame draw:id="id311" presentation:style-name="a1877" draw:name="Content Placeholder 2" svg:x="0.34992in" svg:y="1.92421in" svg:width="8.75723in" svg:height="5.1174in" presentation:class="outline" presentation:placeholder="false">
          <draw:text-box>
            <text:list text:style-name="a1849">
              <text:list-item>
                <text:p text:style-name="a1848" text:class-names="" text:cond-style-name=""><text:span text:style-name="a1843" text:class-names="">In 2021,<text:s text:c="1"/></text:span><text:span text:style-name="a1844" text:class-names="">18%</text:span><text:span text:style-name="a1845" text:class-names=""><text:s text:c="1"/>of PWID in England, Wales and Northern Ireland reported overdosing to the point of losing consciousness in the preceding year. Of those,<text:s text:c="1"/></text:span><text:span text:style-name="a1846" text:class-names="">65%<text:s text:c="1"/></text:span><text:span text:style-name="a1847" text:class-names="">reported receiving naloxone.</text:span></text:p>
              </text:list-item>
            </text:list>
            <text:list text:style-name="a1856">
              <text:list-item>
                <text:p text:style-name="a1855" text:class-names="" text:cond-style-name=""><text:span text:style-name="a1850" text:class-names="">In Scotland,<text:s text:c="1"/></text:span><text:span text:style-name="a1851" text:class-names="">16%</text:span><text:span text:style-name="a1852" text:class-names=""><text:s text:c="1"/>of participants in the 2019 to 2020 NESI survey reported overdosing in the last year, with<text:s text:c="1"/></text:span><text:span text:style-name="a1853" text:class-names="">56%<text:s text:c="1"/></text:span><text:span text:style-name="a1854" text:class-names="">of those reporting receiving naloxone.<text:s text:c="1"/></text:span></text:p>
              </text:list-item>
            </text:list>
            <text:list text:style-name="a1863">
              <text:list-item>
                <text:p text:style-name="a1862" text:class-names="" text:cond-style-name=""><text:span text:style-name="a1857" text:class-names="">Among PWID in England, Wales and Northern Ireland naloxone carriage has increased from<text:s text:c="1"/></text:span><text:span text:style-name="a1858" text:class-names="">48%<text:s text:c="1"/></text:span><text:span text:style-name="a1859" text:class-names="">in 2017 to<text:s text:c="1"/></text:span><text:span text:style-name="a1860" text:class-names="">73%<text:s text:c="1"/></text:span><text:span text:style-name="a1861" text:class-names="">in 2021 [note a].</text:span></text:p>
              </text:list-item>
            </text:list>
            <text:list text:style-name="a1870">
              <text:list-item>
                <text:p text:style-name="a1869" text:class-names="" text:cond-style-name=""><text:span text:style-name="a1864" text:class-names="">Naloxone carriage in Scotland was<text:s text:c="1"/></text:span><text:span text:style-name="a1865" text:class-names="">21%<text:s text:c="1"/></text:span><text:span text:style-name="a1866" text:class-names="">in the 2019 to 2020 NESI survey, an increase from<text:s text:c="1"/></text:span><text:span text:style-name="a1867" text:class-names="">6.2%</text:span><text:span text:style-name="a1868" text:class-names=""><text:s text:c="1"/>in the 2015 to 2016 survey year [note b].</text:span></text:p>
              </text:list-item>
            </text:list>
            <text:list text:style-name="a1873">
              <text:list-item>
                <text:p text:style-name="a1872" text:class-names="" text:cond-style-name=""><text:span text:style-name="a1871" text:class-names=""/></text:p>
              </text:list-item>
            </text:list>
            <text:list text:style-name="a1876">
              <text:list-item>
                <text:p text:style-name="a1875" text:class-names="" text:cond-style-name=""><text:span text:style-name="a1874" text:class-names=""/></text:p>
              </text:list-item>
            </text:list>
          </draw:text-box>
          <svg:title/>
          <svg:desc/>
        </draw:frame>
        <draw:frame draw:id="id312" draw:style-name="a1881" draw:name="Slide Number Placeholder 4" svg:x="0.10714in" svg:y="7.04162in" svg:width="0.48912in" svg:height="0.39931in">
          <draw:text-box>
            <text:p text:style-name="a1880" text:class-names="" text:cond-style-name=""><text:span text:style-name="a1878" text:class-names=""><text:page-number style:num-format="1" text:fixed="false"/></text:span><text:span text:style-name="a1879" text:class-names=""/></text:p>
          </draw:text-box>
          <svg:title/>
          <svg:desc/>
        </draw:frame>
        <draw:frame draw:id="id313" draw:style-name="a1884" draw:name="Footer Placeholder 5" svg:x="0.6875in" svg:y="7.04161in" svg:width="8.20834in" svg:height="0.39764in">
          <draw:text-box>
            <text:p text:style-name="a1883" text:class-names="" text:cond-style-name=""><text:span text:style-name="a1882" text:class-names="">Shooting Up: data to end 2021</text:span></text:p>
          </draw:text-box>
          <svg:title/>
          <svg:desc/>
        </draw:frame>
        <presentation:notes draw:style-name="a1903">
          <draw:page-thumbnail draw:page-number="30" svg:x="1.5in" svg:y="1.25in" svg:width="4.5in" svg:height="3.375in" presentation:class="page" draw:id="id314" presentation:style-name="a1885" draw:name="Slide Image Placeholder 1">
            <svg:title/>
            <svg:desc/>
          </draw:page-thumbnail>
          <draw:frame draw:id="id315" presentation:style-name="a1899" draw:name="Notes Placeholder 2" svg:x="0.75in" svg:y="4.8125in" svg:width="6in" svg:height="3.9375in" presentation:class="notes" presentation:placeholder="false">
            <draw:text-box>
              <text:p text:style-name="a1887" text:class-names="" text:cond-style-name=""><text:span text:style-name="a1886" text:class-names="">Footnotes:<text:s text:c="1"/></text:span></text:p>
              <text:p text:style-name="a1889" text:class-names="" text:cond-style-name=""><text:span text:style-name="a1888" text:class-names="">[note a] ”Do you carry naloxone”</text:span></text:p>
              <text:p text:style-name="a1891" text:class-names="" text:cond-style-name=""><text:span text:style-name="a1890" text:class-names="">[note b ] ”Are you carrying take-home naloxone with you today?”</text:span></text:p>
              <text:p text:style-name="a1893" text:class-names="" text:cond-style-name=""><text:span text:style-name="a1892" text:class-names=""/></text:p>
              <text:p text:style-name="a1896" text:class-names="" text:cond-style-name=""><text:span text:style-name="a1894" text:class-names="">For further information see full Shooting Up Report:<text:s text:c="1"/></text:span><text:span text:style-name="a1895" text:class-names="">https://www.gov.uk/government/publications/shooting-up-infections-among-people-who-inject-drugs-in-the-uk</text:span></text:p>
              <text:p text:style-name="a1898" text:class-names="" text:cond-style-name=""><text:span text:style-name="a1897" text:class-names=""/></text:p>
            </draw:text-box>
            <svg:title/>
            <svg:desc/>
          </draw:frame>
          <draw:frame draw:id="id316" draw:style-name="a1902" draw:name="Slide Number Placeholder 3" svg:x="4.24826in" svg:y="9.49826in" svg:width="3.25in" svg:height="0.50174in">
            <draw:text-box>
              <text:p text:style-name="a1901" text:class-names="" text:cond-style-name=""><text:span text:style-name="a1900" text:class-names=""><text:page-number style:num-format="1" text:fixed="false"/></text:span></text:p>
            </draw:text-box>
            <svg:title/>
            <svg:desc/>
          </draw:frame>
        </presentation:notes>
      </draw:page>
      <draw:page draw:name="Slide126" draw:style-name="a1904" draw:master-page-name="Master1-Layout2-obj-Title-and-Content" presentation:presentation-page-layout-name="Master1-PPL2" draw:id="Slide-381">
        <draw:frame draw:id="id317" presentation:style-name="a1907" draw:name="Title 1" svg:x="0.4789in" svg:y="0.56464in" svg:width="8.22693in" svg:height="1.06366in" presentation:class="title" presentation:placeholder="false">
          <draw:text-box>
            <text:p text:style-name="a1906" text:class-names="" text:cond-style-name=""><text:span text:style-name="a1905" text:class-names="">Key messages - overdose</text:span></text:p>
          </draw:text-box>
          <svg:title/>
          <svg:desc/>
        </draw:frame>
        <draw:frame draw:id="id318" presentation:style-name="a1920" draw:name="Content Placeholder 2" svg:x="0.3517in" svg:y="1.95561in" svg:width="8.85068in" svg:height="4.75868in" presentation:class="outline" presentation:placeholder="false">
          <draw:text-box>
            <text:list text:style-name="a1910">
              <text:list-item>
                <text:p text:style-name="a1909" text:class-names="" text:cond-style-name=""><text:span text:style-name="a1908" text:class-names="">Reports of both fatal and non-fatal overdose have increased in the UK, with overdose most common among people using and/or injecting opioids.<text:s text:c="1"/></text:span></text:p>
              </text:list-item>
            </text:list>
            <text:list text:style-name="a1913">
              <text:list-item>
                <text:p text:style-name="a1912" text:class-names="" text:cond-style-name=""><text:span text:style-name="a1911" text:class-names="">This increase has occurred alongside improved availability of naloxone, and increased self-reported carriage of take-home naloxone among PWID.<text:s text:c="1"/></text:span></text:p>
              </text:list-item>
            </text:list>
            <text:list text:style-name="a1916">
              <text:list-item>
                <text:p text:style-name="a1915" text:class-names="" text:cond-style-name=""><text:span text:style-name="a1914" text:class-names="">Local areas should ensure that they commission readily accessible OAT, NSP and take-home naloxone services to meet service user needs and preferences.</text:span></text:p>
              </text:list-item>
            </text:list>
            <text:list text:style-name="a1919">
              <text:list-item>
                <text:p text:style-name="a1918" text:class-names="" text:cond-style-name=""><text:span text:style-name="a1917" text:class-names="">Services working with PWID should provide materials to increase awareness of, and information about, overdose risks. They should also provide training for peers and family members in overdose prevention, recognition and response.</text:span></text:p>
              </text:list-item>
            </text:list>
          </draw:text-box>
          <svg:title/>
          <svg:desc/>
        </draw:frame>
        <draw:frame draw:id="id319" draw:style-name="a1924" draw:name="Slide Number Placeholder 4" svg:x="0.10714in" svg:y="7.04162in" svg:width="0.48912in" svg:height="0.39931in">
          <draw:text-box>
            <text:p text:style-name="a1923" text:class-names="" text:cond-style-name=""><text:span text:style-name="a1921" text:class-names=""><text:page-number style:num-format="1" text:fixed="false"/></text:span><text:span text:style-name="a1922" text:class-names=""/></text:p>
          </draw:text-box>
          <svg:title/>
          <svg:desc/>
        </draw:frame>
        <draw:frame draw:id="id320" draw:style-name="a1927" draw:name="Footer Placeholder 5" svg:x="0.6875in" svg:y="7.04161in" svg:width="8.20834in" svg:height="0.39764in">
          <draw:text-box>
            <text:p text:style-name="a1926" text:class-names="" text:cond-style-name=""><text:span text:style-name="a1925" text:class-names="">Shooting Up: data to end 2021</text:span></text:p>
          </draw:text-box>
          <svg:title/>
          <svg:desc/>
        </draw:frame>
        <presentation:notes draw:style-name="a1933">
          <draw:page-thumbnail draw:page-number="31" svg:x="1.5in" svg:y="1.25in" svg:width="4.5in" svg:height="3.375in" presentation:class="page" draw:id="id321" presentation:style-name="a1928" draw:name="Slide Image Placeholder 1">
            <svg:title/>
            <svg:desc/>
          </draw:page-thumbnail>
          <draw:frame draw:id="id322" presentation:style-name="a1929" draw:name="Notes Placeholder 2" svg:x="0.75in" svg:y="4.8125in" svg:width="6in" svg:height="3.9375in" presentation:class="notes" presentation:placeholder="true">
            <draw:text-box/>
            <svg:title/>
            <svg:desc/>
          </draw:frame>
          <draw:frame draw:id="id323" draw:style-name="a1932" draw:name="Slide Number Placeholder 3" svg:x="4.24826in" svg:y="9.49826in" svg:width="3.25in" svg:height="0.50174in">
            <draw:text-box>
              <text:p text:style-name="a1931" text:class-names="" text:cond-style-name=""><text:span text:style-name="a1930" text:class-names=""><text:page-number style:num-format="1" text:fixed="false"/></text:span></text:p>
            </draw:text-box>
            <svg:title/>
            <svg:desc/>
          </draw:frame>
        </presentation:notes>
      </draw:page>
      <draw:page draw:name="Slide23" draw:style-name="a1934" draw:master-page-name="Master1-Layout2-obj-Title-and-Content" presentation:presentation-page-layout-name="Master1-PPL2" draw:id="Slide-278">
        <draw:frame draw:id="id324" presentation:style-name="a1938" draw:name="Rectangle 1" svg:x="0.3517in" svg:y="0.5351in" svg:width="8.64878in" svg:height="0.68159in" presentation:class="title" presentation:placeholder="false">
          <draw:text-box>
            <text:p text:style-name="a1937" text:class-names="" text:cond-style-name=""><text:span text:style-name="a1935" text:class-names="">Acknowledgements</text:span><text:span text:style-name="a1936" text:class-names=""/></text:p>
          </draw:text-box>
          <svg:title/>
          <svg:desc/>
        </draw:frame>
        <draw:custom-shape svg:x="0.48684in" svg:y="2.13633in" svg:width="8.02632in" svg:height="3.77821in" draw:id="id325" draw:style-name="a1951" draw:name="Rectangle 2">
          <svg:title/>
          <svg:desc/>
          <text:p text:style-name="a1940" text:class-names="" text:cond-style-name=""><text:span text:style-name="a1939" text:class-names="">We would like to thank the clinicians, microbiologists, public health practitioners and other colleagues throughout the UK who have contributed to the surveillance systems used in this report.</text:span></text:p>
          <text:p text:style-name="a1942" text:class-names="" text:cond-style-name=""><text:span text:style-name="a1941" text:class-names=""/></text:p>
          <text:p text:style-name="a1944" text:class-names="" text:cond-style-name=""><text:span text:style-name="a1943" text:class-names="">We are grateful to all the UAM and NESI survey participants, and to the Hepatitis C Trust peers and staff of the various health services across the UK that assisted with these surveys.<text:s text:c="1"/></text:span></text:p>
          <text:p text:style-name="a1946" text:class-names="" text:cond-style-name=""><text:span text:style-name="a1945" text:class-names=""/></text:p>
          <text:p text:style-name="a1950" text:class-names="" text:cond-style-name=""><text:span text:style-name="a1947" text:class-names="">For further information on people who inject drugs, please visit the<text:s text:c="1"/></text:span><text:span text:style-name="a1948" text:class-names=""><text:a xlink:href="https://www.gov.uk/people-who-inject-drugs-infection-risks-guidance-and-data" text:style-name="" text:visited-style-name="">UKHSA website</text:a></text:span><text:span text:style-name="a1949" text:class-names="">.</text:span></text:p>
          <draw:enhanced-geometry xmlns:dr3d="urn:oasis:names:tc:opendocument:xmlns:dr3d:1.0" draw:type="non-primitive" svg:viewBox="0 0 21600 21600" draw:enhanced-path="M 0 0 L 21600 0 21600 21600 0 21600 Z N"/>
        </draw:custom-shape>
        <draw:frame draw:id="id326" draw:style-name="a1955" draw:name="Slide Number Placeholder 6" svg:x="0.10714in" svg:y="7.04162in" svg:width="0.48912in" svg:height="0.39931in">
          <draw:text-box>
            <text:p text:style-name="a1954" text:class-names="" text:cond-style-name=""><text:span text:style-name="a1952" text:class-names=""><text:page-number style:num-format="1" text:fixed="false"/></text:span><text:span text:style-name="a1953" text:class-names=""/></text:p>
          </draw:text-box>
          <svg:title/>
          <svg:desc/>
        </draw:frame>
        <draw:frame draw:id="id327" draw:style-name="a1958" draw:name="Footer Placeholder 5" svg:x="0.6875in" svg:y="7.04161in" svg:width="8.20834in" svg:height="0.39764in">
          <draw:text-box>
            <text:p text:style-name="a1957" text:class-names="" text:cond-style-name=""><text:span text:style-name="a1956" text:class-names="">Shooting Up: data to end 2021</text:span></text:p>
          </draw:text-box>
          <svg:title/>
          <svg:desc/>
        </draw:frame>
        <presentation:notes draw:style-name="a1965">
          <draw:page-thumbnail draw:page-number="32" svg:x="1.00521in" svg:y="0.81597in" svg:width="5.43576in" svg:height="4.07639in" presentation:class="page" draw:id="id328" presentation:style-name="a1959" draw:name="Slide Image Placeholder 1">
            <svg:title/>
            <svg:desc/>
          </draw:page-thumbnail>
          <draw:frame draw:id="id329" presentation:style-name="a1960" draw:name="Notes Placeholder 2" svg:x="0.74479in" svg:y="5.16319in" svg:width="5.9566in" svg:height="4.89236in" presentation:class="notes" presentation:placeholder="true">
            <draw:text-box/>
            <svg:title/>
            <svg:desc/>
          </draw:frame>
          <draw:frame draw:id="id330" draw:style-name="a1964" draw:name="Slide Number Placeholder 3" svg:x="4.21701in" svg:y="10.32639in" svg:width="3.22743in" svg:height="0.5434in">
            <draw:text-box>
              <text:p text:style-name="a1963" text:class-names="" text:cond-style-name=""><text:span text:style-name="a1961" text:class-names=""><text:page-number style:num-format="1" text:fixed="false"/></text:span><text:span text:style-name="a1962"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0.42073in" svg:y="2.76537in" svg:width="8.59713in" svg:height="2.61111in"/>
    </style:presentation-page-layout>
    <style:presentation-page-layout style:name="Master1-PPL2" style:display-name="Title and Content">
      <presentation:placeholder presentation:object="title" svg:x="0.50521in" svg:y="0.19622in" svg:width="8.22693in" svg:height="1.06366in"/>
      <presentation:placeholder presentation:object="object" svg:x="0.50521in" svg:y="1.94097in" svg:width="9.1239in" svg:height="4.75868in"/>
      <presentation:placeholder presentation:object="footer" svg:x="0.6875in" svg:y="7.04161in" svg:width="8.20834in" svg:height="0.39764in"/>
      <presentation:placeholder presentation:object="page-number" svg:x="0.10714in" svg:y="7.04162in" svg:width="0.48912in" svg:height="0.39931in"/>
    </style:presentation-page-layout>
    <style:presentation-page-layout style:name="Master1-PPL3" style:display-name="Two Content">
      <presentation:placeholder presentation:object="title" svg:x="0.50521in" svg:y="0.19622in" svg:width="8.22693in" svg:height="1.06366in"/>
      <presentation:placeholder presentation:object="object" svg:x="0.6875in" svg:y="1.99653in" svg:width="4.25in" svg:height="4.75868in"/>
      <presentation:placeholder presentation:object="object" svg:x="5.0625in" svg:y="1.99653in" svg:width="4.25in" svg:height="4.75868in"/>
      <presentation:placeholder presentation:object="footer" svg:x="0.6875in" svg:y="7.04161in" svg:width="8.20834in" svg:height="0.39764in"/>
      <presentation:placeholder presentation:object="page-number" svg:x="0.10714in" svg:y="7.04162in" svg:width="0.48912in" svg:height="0.39931in"/>
    </style:presentation-page-layout>
    <style:presentation-page-layout style:name="Master1-PPL4" style:display-name="Comparison">
      <presentation:placeholder presentation:object="outline" svg:x="0.6888in" svg:y="1.83854in" svg:width="4.23047in" svg:height="0.90104in"/>
      <presentation:placeholder presentation:object="object" svg:x="0.6888in" svg:y="2.73958in" svg:width="4.23047in" svg:height="4.02951in"/>
      <presentation:placeholder presentation:object="outline" svg:x="5.0625in" svg:y="1.83854in" svg:width="4.2513in" svg:height="0.90104in"/>
      <presentation:placeholder presentation:object="object" svg:x="5.0625in" svg:y="2.73958in" svg:width="4.2513in" svg:height="4.02951in"/>
      <presentation:placeholder presentation:object="title" svg:x="0.50521in" svg:y="0.19622in" svg:width="8.22693in" svg:height="1.06366in"/>
      <presentation:placeholder presentation:object="footer" svg:x="0.6875in" svg:y="7.04161in" svg:width="8.20834in" svg:height="0.39764in"/>
      <presentation:placeholder presentation:object="page-number" svg:x="0.10714in" svg:y="7.04162in" svg:width="0.48912in" svg:height="0.39931in"/>
    </style:presentation-page-layout>
    <style:presentation-page-layout style:name="Master1-PPL5" style:display-name="Title Only">
      <presentation:placeholder presentation:object="title" svg:x="0.50521in" svg:y="0.19622in" svg:width="8.22693in" svg:height="1.06366in"/>
      <presentation:placeholder presentation:object="footer" svg:x="0.6875in" svg:y="7.04161in" svg:width="8.20834in" svg:height="0.39764in"/>
      <presentation:placeholder presentation:object="page-number" svg:x="0.10714in" svg:y="7.04162in" svg:width="0.48912in" svg:height="0.39931in"/>
    </style:presentation-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fill-image draw:name="a557" xlink:href="media/image23.emf" xlink:show="embed" xlink:actuate="onLoad"/>
    <draw:fill-image draw:name="a92" xlink:href="media/image23.emf" xlink:show="embed" xlink:actuate="onLoad"/>
    <draw:marker draw:name="a999" svg:viewBox="0 0 20 30" svg:d="m10 0-10 30h20z"/>
    <draw:marker draw:name="a856" svg:viewBox="0 0 20 30" svg:d="m10 0-10 30h20z"/>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4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28">
      <style:graphic-properties draw:fill="none" draw:stroke="solid" svg:stroke-width="0.01389in" svg:stroke-color="#000000" svg:stroke-opacity="100%"/>
    </style:style>
    <style:style style:family="presentation" style:name="a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0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
      <style:graphic-properties draw:fill="none" draw:stroke="solid" svg:stroke-width="0.01389in" svg:stroke-color="#000000" svg:stroke-opacity="100%"/>
    </style:style>
    <style:style style:family="paragraph" style:name="a5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3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3">
      <style:drawing-page-properties draw:fill="bitmap" draw:fill-image-name="a92" style:repeat="stretch" presentation:transition-type="manual" presentation:transition-speed="slow"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4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1667in" style:font-size-asian="0.41667in" style:font-size-complex="0.41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41667in" style:font-size-asian="0.41667in" style:font-size-complex="0.41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2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3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3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3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5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4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5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36">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3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5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5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5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4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9">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ffffff" style:text-line-through-type="none" style:text-line-through-style="none" style:text-line-through-width="auto" style:text-line-through-color="font-color" style:text-position="0% 100%" fo:font-family="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4">
      <style:graphic-properties fo:wrap-option="wrap" fo:padding-top="0.05in" fo:padding-bottom="0.05in" fo:padding-left="0.1in" fo:padding-right="0.1in" draw:textarea-vertical-align="middle" draw:textarea-horizontal-align="center" draw:fill="solid" draw:fill-color="#007c91" draw:opacity="100%" draw:stroke="none" draw:auto-grow-width="false" draw:auto-grow-height="false"/>
      <style:paragraph-properties style:font-independent-line-spacing="true" style:writing-mode="lr-tb"/>
    </style:style>
    <style:style style:family="text" style:name="a255">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60">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61">
      <style:text-properties fo:font-variant="normal" fo:text-transform="none" fo:color="#ffffff" style:text-line-through-type="none" style:text-line-through-style="none" style:text-line-through-width="auto" style:text-line-through-color="font-color" style:text-position="0% 100%" fo:font-family="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3">
      <style:graphic-properties fo:wrap-option="wrap" fo:padding-top="0.05in" fo:padding-bottom="0.05in" fo:padding-left="0.1in" fo:padding-right="0.1in" draw:textarea-vertical-align="middle" draw:textarea-horizontal-align="center" draw:fill="solid" draw:fill-color="#007c91" draw:opacity="100%" draw:stroke="none" draw:auto-grow-width="false" draw:auto-grow-height="false"/>
      <style:paragraph-properties style:font-independent-line-spacing="true" style:writing-mode="lr-tb"/>
    </style:style>
    <style:style style:family="text" style:name="a36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65">
      <style:paragraph-properties fo:line-height="90%" fo:text-align="left" style:tab-stop-distance="0.74998in" fo:margin-left="0in" fo:margin-right="0in" fo:text-indent="0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90%" fo:text-align="left" style:tab-stop-distance="0.74998in" fo:margin-left="0.1875in" fo:margin-right="0in" fo:text-indent="-0.1875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7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60">
      <style:paragraph-properties fo:line-height="90%" fo:text-align="left" style:tab-stop-distance="0.74998in" fo:margin-left="0.1875in" fo:margin-right="0in" fo:text-indent="-0.1875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59">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917in" style:font-size-asian="0.22917in" style:font-size-complex="0.2291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90%" fo:text-align="left" style:tab-stop-distance="0.74998in" fo:margin-left="0.56249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0833in" style:font-size-asian="0.20833in" style:font-size-complex="0.20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
      <style:paragraph-properties fo:line-height="90%" fo:text-align="left" style:tab-stop-distance="0.74998in" fo:margin-left="0.93748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917in" style:font-size-asian="0.22917in" style:font-size-complex="0.2291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9">
      <style:paragraph-properties fo:line-height="90%" fo:text-align="left" style:tab-stop-distance="0.74998in" fo:margin-left="1.31247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90%" fo:text-align="left" style:tab-stop-distance="0.74998in" fo:margin-left="0.56249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0833in" style:font-size-asian="0.20833in" style:font-size-complex="0.20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5">
      <style:paragraph-properties fo:line-height="90%" fo:text-align="left" style:tab-stop-distance="0.74998in" fo:margin-left="0.93748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8">
      <style:paragraph-properties fo:line-height="90%" fo:text-align="left" style:tab-stop-distance="0.74998in" fo:margin-left="1.31247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82">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3">
      <style:text-properties fo:font-variant="normal" fo:text-transform="none" fo:color="#ffffff" style:text-line-through-type="none" style:text-line-through-style="none" style:text-line-through-width="auto" style:text-line-through-color="font-color" style:text-position="0% 100%" fo:font-family="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85">
      <style:graphic-properties fo:wrap-option="wrap" fo:padding-top="0.05in" fo:padding-bottom="0.05in" fo:padding-left="0.1in" fo:padding-right="0.1in" draw:textarea-vertical-align="middle" draw:textarea-horizontal-align="center" draw:fill="solid" draw:fill-color="#007c91" draw:opacity="100%" draw:stroke="none" draw:auto-grow-width="false" draw:auto-grow-height="false"/>
      <style:paragraph-properties style:font-independent-line-spacing="true" style:writing-mode="lr-tb"/>
    </style:style>
    <style:style style:family="text" style:name="a486">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
      <style:text-properties fo:font-variant="normal" fo:text-transform="none" fo:color="#ffffff" style:text-line-through-type="none" style:text-line-through-style="none" style:text-line-through-width="auto" style:text-line-through-color="font-color" style:text-position="0% 100%" fo:font-family="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
      <style:graphic-properties fo:wrap-option="wrap" fo:padding-top="0.05in" fo:padding-bottom="0.05in" fo:padding-left="0.1in" fo:padding-right="0.1in" draw:textarea-vertical-align="middle" draw:textarea-horizontal-align="center" draw:fill="solid" draw:fill-color="#007c91" draw:opacity="100%" draw:stroke="none" draw:auto-grow-width="false" draw:auto-grow-height="false"/>
      <style:paragraph-properties style:font-independent-line-spacing="true" style:writing-mode="lr-tb"/>
    </style:style>
    <style:style style:family="text" style:name="a163">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
      <style:paragraph-properties fo:line-height="90%" fo:text-align="left" style:tab-stop-distance="0.74998in" fo:margin-left="0.1875in" fo:margin-right="0in" fo:text-indent="-0.1875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90%" fo:text-align="left" style:tab-stop-distance="0.74998in" fo:margin-left="0.1875in" fo:margin-right="0in" fo:text-indent="-0.1875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917in" style:font-size-asian="0.22917in" style:font-size-complex="0.2291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2">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5">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90">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9">
      <style:paragraph-properties fo:line-height="90%" fo:text-align="left" style:tab-stop-distance="0.74998in" fo:margin-left="0in" fo:margin-right="0in" fo:text-indent="0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917in" style:font-size-asian="0.22917in" style:font-size-complex="0.2291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90%" fo:text-align="left" style:tab-stop-distance="0.74998in" fo:margin-left="0.56249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0833in" style:font-size-asian="0.20833in" style:font-size-complex="0.20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90%" fo:text-align="left" style:tab-stop-distance="0.74998in" fo:margin-left="0.93748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90%" fo:text-align="left" style:tab-stop-distance="0.74998in" fo:margin-left="1.31247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90%" fo:text-align="left" style:tab-stop-distance="0.74998in" fo:margin-left="0.56249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0833in" style:font-size-asian="0.20833in" style:font-size-complex="0.20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
      <style:paragraph-properties fo:line-height="90%" fo:text-align="left" style:tab-stop-distance="0.74998in" fo:margin-left="0.93748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90%" fo:text-align="left" style:tab-stop-distance="0.74998in" fo:margin-left="1.31247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3">
      <style:paragraph-properties fo:line-height="90%" fo:text-align="left" style:tab-stop-distance="0.74998in" fo:margin-left="0.1875in" fo:margin-right="0in" fo:text-indent="-0.1875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917in" style:font-size-asian="0.22917in" style:font-size-complex="0.2291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6">
      <style:paragraph-properties fo:line-height="90%" fo:text-align="left" style:tab-stop-distance="0.74998in" fo:margin-left="0.56249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0833in" style:font-size-asian="0.20833in" style:font-size-complex="0.20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9">
      <style:paragraph-properties fo:line-height="90%" fo:text-align="left" style:tab-stop-distance="0.74998in" fo:margin-left="0.93748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7">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0">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9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93">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6">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97">
      <style:graphic-properties draw:fill="none" draw:stroke="solid" svg:stroke-width="0.01389in" svg:stroke-color="#000000" svg:stroke-opacity="100%"/>
    </style:style>
    <style:style style:family="text" style:name="a19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0833in" style:font-size-asian="0.20833in" style:font-size-complex="0.208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90%" fo:text-align="left" style:tab-stop-distance="0.74998in" fo:margin-left="0.93748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90%" fo:text-align="left" style:tab-stop-distance="0.74998in" fo:margin-left="1.31247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8">
      <style:graphic-properties draw:fill="none" draw:stroke="solid" svg:stroke-width="0.01389in" svg:stroke-color="#000000" svg:stroke-opacity="100%"/>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ffffff" style:text-line-through-type="none" style:text-line-through-style="none" style:text-line-through-width="auto" style:text-line-through-color="font-color" style:text-position="0% 100%" fo:font-family="Arial"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fo:wrap-option="wrap" fo:padding-top="0.05in" fo:padding-bottom="0.05in" fo:padding-left="0.1in" fo:padding-right="0.1in" draw:textarea-vertical-align="middle" draw:textarea-horizontal-align="center" draw:fill="solid" draw:fill-color="#007c91" draw:opacity="100%" draw:stroke="none" draw:auto-grow-width="false" draw:auto-grow-height="fals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90%" fo:text-align="left" style:tab-stop-distance="0.74998in" fo:margin-left="0.1875in" fo:margin-right="0in" fo:text-indent="-0.1875in" fo:margin-top="0.1041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22917in" style:font-size-asian="0.22917in" style:font-size-complex="0.2291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90%" fo:text-align="left" style:tab-stop-distance="0.74998in" fo:margin-left="0.56249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03">
      <style:graphic-properties draw:fill="none" draw:stroke="solid" svg:stroke-width="0.01389in" svg:stroke-color="#000000" svg:stroke-opacity="100%"/>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7">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875in" style:font-size-asian="0.1875in" style:font-size-complex="0.18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2">
      <style:paragraph-properties fo:line-height="90%" fo:text-align="left" style:tab-stop-distance="0.74998in" fo:margin-left="1.31247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6">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0">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9">
      <style:paragraph-properties fo:line-height="90%" fo:text-align="left" style:tab-stop-distance="0.74998in" fo:margin-left="1.68746in" fo:margin-right="0in" fo:text-indent="-0.1875in" fo:margin-top="0.0520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3">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306">
      <style:graphic-properties draw:fill="none" draw:stroke="solid" svg:stroke-width="0.01389in" svg:stroke-color="#000000" svg:stroke-opacity="100%"/>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2">
      <style:text-properties fo:font-variant="normal" fo:text-transform="none" fo:color="#ffffff"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39583in" style:font-size-asian="0.39583in" style:font-size-complex="0.3958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3">
      <style:paragraph-properties fo:line-height="90%" fo:text-align="left" style:tab-stop-distance="0.7499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5">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7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8">
      <style:text-properties fo:font-variant="normal" fo:text-transform="none" fo:color="#007c91"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4583in" style:font-size-asian="0.14583in" style:font-size-complex="0.14583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5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3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9">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43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1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3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1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0">
      <text:list-level-style-number text:level="1" style:num-format="" style:num-list-format-name="">
        <style:list-level-properties text:space-before="0in"/>
      </text:list-level-style-number>
      <text:list-level-style-number text:level="2" style:num-format="" style:num-list-format-name="">
        <style:list-level-properties text:space-before="0.56249in"/>
      </text:list-level-style-number>
      <text:list-level-style-number text:level="3" style:num-format="" style:num-list-format-name="">
        <style:list-level-properties text:space-before="0.93748in"/>
      </text:list-level-style-number>
      <text:list-level-style-number text:level="4" style:num-format="" style:num-list-format-name="">
        <style:list-level-properties text:space-before="1.31247in"/>
      </text:list-level-style-number>
      <text:list-level-style-number text:level="5" style:num-format="" style:num-list-format-name="">
        <style:list-level-properties text:space-before="1.6874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00">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51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4">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403">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7">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407">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81">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47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4">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87">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72">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366">
      <text:list-level-style-number text:level="1" style:num-format="" style:num-list-format-name="">
        <style:list-level-properties text:space-before="0in"/>
      </text:list-level-style-number>
      <text:list-level-style-number text:level="2" style:num-format="" style:num-list-format-name="">
        <style:list-level-properties text:space-before="0.56249in"/>
      </text:list-level-style-number>
      <text:list-level-style-number text:level="3" style:num-format="" style:num-list-format-name="">
        <style:list-level-properties text:space-before="0.93748in"/>
      </text:list-level-style-number>
      <text:list-level-style-number text:level="4" style:num-format="" style:num-list-format-name="">
        <style:list-level-properties text:space-before="1.31247in"/>
      </text:list-level-style-number>
      <text:list-level-style-number text:level="5" style:num-format="" style:num-list-format-name="">
        <style:list-level-properties text:space-before="1.68746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75">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7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4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78">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0">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91">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370">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73">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1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5">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82">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8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76">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9">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61">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379">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64">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67">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15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3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2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9">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3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0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3">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0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6">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1.49996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70">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20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6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0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4">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text:list-style style:name="a46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8">
      <text:list-level-style-bullet text:level="1" text:bullet-char="•">
        <style:list-level-properties text:space-before="0in" text:min-label-width="0.1875in"/>
        <style:text-properties fo:color="#007c91" fo:font-family="Arial" style:font-family-generic="swiss" style:font-pitch="variable" fo:font-size="100%"/>
      </text:list-level-style-bullet>
      <text:list-level-style-bullet text:level="2" text:bullet-char="•">
        <style:list-level-properties text:space-before="0.37499in" text:min-label-width="0.1875in"/>
        <style:text-properties fo:color="#007c91" fo:font-family="Arial" style:font-family-generic="swiss" style:font-pitch="variable" fo:font-size="100%"/>
      </text:list-level-style-bullet>
      <text:list-level-style-bullet text:level="3" text:bullet-char="•">
        <style:list-level-properties text:space-before="0.74998in" text:min-label-width="0.1875in"/>
        <style:text-properties fo:color="#007c91" fo:font-family="Arial" style:font-family-generic="swiss" style:font-pitch="variable" fo:font-size="100%"/>
      </text:list-level-style-bullet>
      <text:list-level-style-bullet text:level="4" text:bullet-char="•">
        <style:list-level-properties text:space-before="1.12497in" text:min-label-width="0.1875in"/>
        <style:text-properties fo:color="#007c91" fo:font-family="Arial" style:font-family-generic="swiss" style:font-pitch="variable" fo:font-size="100%"/>
      </text:list-level-style-bullet>
      <text:list-level-style-bullet text:level="5" text:bullet-char="•">
        <style:list-level-properties text:space-before="1.49996in" text:min-label-width="0.1875in"/>
        <style:text-properties fo:color="#007c91" fo:font-family="Arial" style:font-family-generic="swiss" style:font-pitch="variable" fo:font-size="100%"/>
      </text:list-level-style-bullet>
      <text:list-level-style-bullet text:level="6" text:bullet-char="•">
        <style:list-level-properties text:space-before="2.5625in" text:min-label-width="0.1875in"/>
        <style:text-properties fo:color="#007c91" fo:font-family="Arial" style:font-family-generic="swiss" style:font-pitch="variable" fo:font-size="100%"/>
      </text:list-level-style-bullet>
      <text:list-level-style-bullet text:level="7" text:bullet-char="•">
        <style:list-level-properties text:space-before="3.0625in" text:min-label-width="0.1875in"/>
        <style:text-properties fo:color="#007c91" fo:font-family="Arial" style:font-family-generic="swiss" style:font-pitch="variable" fo:font-size="100%"/>
      </text:list-level-style-bullet>
      <text:list-level-style-bullet text:level="8" text:bullet-char="•">
        <style:list-level-properties text:space-before="3.5625in" text:min-label-width="0.1875in"/>
        <style:text-properties fo:color="#007c91" fo:font-family="Arial" style:font-family-generic="swiss" style:font-pitch="variable" fo:font-size="100%"/>
      </text:list-level-style-bullet>
      <text:list-level-style-bullet text:level="9" text:bullet-char="•">
        <style:list-level-properties text:space-before="4.0625in" text:min-label-width="0.1875in"/>
        <style:text-properties fo:color="#007c91" fo:font-family="Arial" style:font-family-generic="swiss" style:font-pitch="variable" fo:font-size="100%"/>
      </text:list-level-style-bullet>
    </text:list-style>
    <number:date-style xmlns:number="urn:oasis:names:tc:opendocument:xmlns:datastyle:1.0" style:name="a33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2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9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5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65"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0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0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32"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53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2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03"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Office-Theme" style:page-layout-name="pageLayout1" draw:style-name="a0">
      <draw:custom-shape svg:x="0in" svg:y="0in" svg:width="9.62947in" svg:height="1.64332in" draw:id="id0" draw:style-name="a3" draw:name="Freeform 9">
        <svg:title/>
        <svg:desc/>
        <text:p text:style-name="a2" text:class-names="" text:cond-style-name=""><text:span text:style-name="a1" text:class-names=""/></text:p>
        <draw:enhanced-geometry xmlns:dr3d="urn:oasis:names:tc:opendocument:xmlns:dr3d:1.0" draw:type="non-primitive" svg:viewBox="0 0 11740245 1502650" draw:enhanced-path="M ?f0 ?f0 L ?f3 ?f0 ?f4 ?f0 ?f1 ?f5 C ?f1 ?f6 ?f7 ?f8 ?f9 ?f10 L ?f11 ?f12 ?f11 ?f2 ?f13 ?f2 ?f0 ?f2 Z N" draw:text-areas="?f42 ?f44 ?f43 ?f45" draw:glue-points="?f46 ?f47 ?f48 ?f47 ?f49 ?f47 ?f50 ?f51 ?f52 ?f53 ?f54 ?f55 ?f54 ?f56 ?f57 ?f56 ?f46 ?f56" draw:glue-point-leaving-directions="-90, -90, -90, -90, -90, -90, -90, -90, -90">
          <draw:equation draw:name="f0" draw:formula="0"/>
          <draw:equation draw:name="f1" draw:formula="11740245"/>
          <draw:equation draw:name="f2" draw:formula="1502650"/>
          <draw:equation draw:name="f3" draw:formula="9345286"/>
          <draw:equation draw:name="f4" draw:formula="11733512"/>
          <draw:equation draw:name="f5" draw:formula="79169"/>
          <draw:equation draw:name="f6" draw:formula="816201"/>
          <draw:equation draw:name="f7" draw:formula="11267713"/>
          <draw:equation draw:name="f8" draw:formula="1422404"/>
          <draw:equation draw:name="f9" draw:formula="10662179"/>
          <draw:equation draw:name="f10" draw:formula="1495301"/>
          <draw:equation draw:name="f11" draw:formula="10590179"/>
          <draw:equation draw:name="f12" draw:formula="1499610"/>
          <draw:equation draw:name="f13" draw:formula="10539399"/>
          <draw:equation draw:name="f14" draw:formula="?f2 - ?f0"/>
          <draw:equation draw:name="f15" draw:formula="?f1 - ?f0"/>
          <draw:equation draw:name="f16" draw:formula="?f15 / 11740245"/>
          <draw:equation draw:name="f17" draw:formula="?f14 / 1502650"/>
          <draw:equation draw:name="f18" draw:formula="0 * ?f15"/>
          <draw:equation draw:name="f19" draw:formula="0 * ?f14"/>
          <draw:equation draw:name="f20" draw:formula="9345286 * ?f15"/>
          <draw:equation draw:name="f21" draw:formula="11733512 * ?f15"/>
          <draw:equation draw:name="f22" draw:formula="11740245 * ?f15"/>
          <draw:equation draw:name="f23" draw:formula="79169 * ?f14"/>
          <draw:equation draw:name="f24" draw:formula="10662179 * ?f15"/>
          <draw:equation draw:name="f25" draw:formula="1495301 * ?f14"/>
          <draw:equation draw:name="f26" draw:formula="10590179 * ?f15"/>
          <draw:equation draw:name="f27" draw:formula="1499610 * ?f14"/>
          <draw:equation draw:name="f28" draw:formula="1502650 * ?f14"/>
          <draw:equation draw:name="f29" draw:formula="10539399 * ?f15"/>
          <draw:equation draw:name="f30" draw:formula="?f18 / 11740245"/>
          <draw:equation draw:name="f31" draw:formula="?f19 / 1502650"/>
          <draw:equation draw:name="f32" draw:formula="?f20 / 11740245"/>
          <draw:equation draw:name="f33" draw:formula="?f21 / 11740245"/>
          <draw:equation draw:name="f34" draw:formula="?f22 / 11740245"/>
          <draw:equation draw:name="f35" draw:formula="?f23 / 1502650"/>
          <draw:equation draw:name="f36" draw:formula="?f24 / 11740245"/>
          <draw:equation draw:name="f37" draw:formula="?f25 / 1502650"/>
          <draw:equation draw:name="f38" draw:formula="?f26 / 11740245"/>
          <draw:equation draw:name="f39" draw:formula="?f27 / 1502650"/>
          <draw:equation draw:name="f40" draw:formula="?f28 / 1502650"/>
          <draw:equation draw:name="f41" draw:formula="?f29 / 11740245"/>
          <draw:equation draw:name="f42" draw:formula="?f0 / ?f16"/>
          <draw:equation draw:name="f43" draw:formula="?f1 / ?f16"/>
          <draw:equation draw:name="f44" draw:formula="?f0 / ?f17"/>
          <draw:equation draw:name="f45" draw:formula="?f2 / ?f17"/>
          <draw:equation draw:name="f46" draw:formula="?f30 / ?f16"/>
          <draw:equation draw:name="f47" draw:formula="?f31 / ?f17"/>
          <draw:equation draw:name="f48" draw:formula="?f32 / ?f16"/>
          <draw:equation draw:name="f49" draw:formula="?f33 / ?f16"/>
          <draw:equation draw:name="f50" draw:formula="?f34 / ?f16"/>
          <draw:equation draw:name="f51" draw:formula="?f35 / ?f17"/>
          <draw:equation draw:name="f52" draw:formula="?f36 / ?f16"/>
          <draw:equation draw:name="f53" draw:formula="?f37 / ?f17"/>
          <draw:equation draw:name="f54" draw:formula="?f38 / ?f16"/>
          <draw:equation draw:name="f55" draw:formula="?f39 / ?f17"/>
          <draw:equation draw:name="f56" draw:formula="?f40 / ?f17"/>
          <draw:equation draw:name="f57" draw:formula="?f41 / ?f16"/>
        </draw:enhanced-geometry>
      </draw:custom-shape>
      <draw:frame draw:id="id1" presentation:style-name="a20" draw:name="Text Placeholder 2" svg:x="0.50521in" svg:y="1.94097in" svg:width="9.1239in" svg:height="4.75868in" presentation:class="outline" presentation:placeholder="false">
        <draw:text-box>
          <text:list text:style-name="a6">
            <text:list-item>
              <text:p text:style-name="a5" text:class-names="" text:cond-style-name=""><text:span text:style-name="a4" text:class-names="">Click to edit Master text styles</text:span></text:p>
            </text:list-item>
          </text:list>
          <text:list text:style-name="a9">
            <text:list-item>
              <text:list text:style-name="a9">
                <text:list-item>
                  <text:p text:style-name="a8" text:class-names="" text:cond-style-name=""><text:span text:style-name="a7" text:class-names="">Second level</text:span></text:p>
                </text:list-item>
              </text:list>
            </text:list-item>
          </text:list>
          <text:list text:style-name="a12">
            <text:list-item>
              <text:list text:style-name="a12">
                <text:list-item>
                  <text:list text:style-name="a12">
                    <text:list-item>
                      <text:p text:style-name="a11" text:class-names="" text:cond-style-name=""><text:span text:style-name="a10" text:class-names="">Third level</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Fourth level</text:span></text:p>
                        </text:list-item>
                      </text:list>
                    </text:list-item>
                  </text:list>
                </text:list-item>
              </text:list>
            </text:list-item>
          </text:list>
          <text:list text:style-name="a19">
            <text:list-item>
              <text:list text:style-name="a19">
                <text:list-item>
                  <text:list text:style-name="a19">
                    <text:list-item>
                      <text:list text:style-name="a19">
                        <text:list-item>
                          <text:list text:style-name="a19">
                            <text:list-item>
                              <text:p text:style-name="a18" text:class-names="" text:cond-style-name=""><text:span text:style-name="a16" text:class-names="">Fifth level</text:span><text:span text:style-name="a17" text:class-names=""/></text:p>
                            </text:list-item>
                          </text:list>
                        </text:list-item>
                      </text:list>
                    </text:list-item>
                  </text:list>
                </text:list-item>
              </text:list>
            </text:list-item>
          </text:list>
        </draw:text-box>
        <svg:title/>
        <svg:desc/>
      </draw:frame>
      <draw:frame draw:id="id2" presentation:style-name="a23" draw:name="Footer Placeholder 4" svg:x="0.6875in" svg:y="7.04161in" svg:width="8.20834in" svg:height="0.39764in" presentation:class="footer" presentation:placeholder="false">
        <draw:text-box>
          <text:p text:style-name="a22" text:class-names="" text:cond-style-name=""><text:span text:style-name="a21" text:class-names="">Shooting Up: Infections among people who inject drugs in the United Kingdom, 2020</text:span></text:p>
        </draw:text-box>
        <svg:title/>
        <svg:desc/>
      </draw:frame>
      <draw:frame draw:id="id3" presentation:style-name="a26" draw:name="Slide Number Placeholder 5" svg:x="0.10714in" svg:y="7.04162in" svg:width="0.48912in" svg:height="0.39931in" presentation:class="page-number" presentation:placeholder="false">
        <draw:text-box>
          <text:p text:style-name="a25" text:class-names="" text:cond-style-name=""><text:span text:style-name="a24" text:class-names=""><text:page-number style:num-format="1" text:fixed="false"/></text:span></text:p>
        </draw:text-box>
        <svg:title/>
        <svg:desc/>
      </draw:frame>
      <draw:frame draw:id="id4" presentation:style-name="a30" draw:name="Title Placeholder 1" svg:x="0.50521in" svg:y="0.19622in" svg:width="8.22693in" svg:height="1.06366in" presentation:class="title" presentation:placeholder="false">
        <draw:text-box>
          <text:p text:style-name="a29" text:class-names="" text:cond-style-name=""><text:span text:style-name="a27" text:class-names="">Click to edit Master title style</text:span><text:span text:style-name="a28" text:class-names=""/></text:p>
        </draw:text-box>
        <svg:title/>
        <svg:desc/>
      </draw:frame>
      <presentation:notes style:page-layout-name="pageLayout2" draw:style-name="a91">
        <draw:frame draw:id="id5" presentation:style-name="a33" draw:name="Header Placeholder 1" svg:x="0in" svg:y="0in" svg:width="3.25in" svg:height="0.50174in" presentation:class="header" presentation:placeholder="false">
          <draw:text-box>
            <text:p text:style-name="a32" text:class-names="" text:cond-style-name=""><text:span text:style-name="a31" text:class-names=""/></text:p>
          </draw:text-box>
          <svg:title/>
          <svg:desc/>
        </draw:frame>
        <draw:frame draw:id="id6" presentation:style-name="a37" draw:name="Date Placeholder 2" svg:x="4.24826in" svg:y="0in" svg:width="3.25in" svg:height="0.50174in" presentation:class="date-time" presentation:placeholder="false">
          <draw:text-box>
            <text:p text:style-name="a36" text:class-names="" text:cond-style-name=""><text:span text:style-name="a34" text:class-names=""><text:date text:fixed="false" style:data-style-name="a35">2/17/2026</text:date></text:span></text:p>
          </draw:text-box>
          <svg:title/>
          <svg:desc/>
        </draw:frame>
        <draw:page-thumbnail svg:x="1.5in" svg:y="1.25in" svg:width="4.5in" svg:height="3.375in" presentation:class="page" draw:id="id7" presentation:style-name="a38" draw:name="Slide Image Placeholder 3">
          <svg:title/>
          <svg:desc/>
        </draw:page-thumbnail>
        <draw:frame draw:id="id8" presentation:style-name="a54" draw:name="Notes Placeholder 4" svg:x="0.75in" svg:y="4.8125in" svg:width="6in" svg:height="3.9375in" presentation:class="notes" presentation:placeholder="false">
          <draw:text-box>
            <text:p text:style-name="a40" text:class-names="" text:cond-style-name=""><text:span text:style-name="a39" text:class-names="">Click to edit Master text styles</text:span></text:p>
            <text:list text:style-name="a43">
              <text:list-item>
                <text:list text:style-name="a43">
                  <text:list-item>
                    <text:p text:style-name="a42" text:class-names="" text:cond-style-name=""><text:span text:style-name="a41" text:class-names="">Second level</text:span></text:p>
                  </text:list-item>
                </text:list>
              </text:list-item>
            </text:list>
            <text:list text:style-name="a46">
              <text:list-item>
                <text:list text:style-name="a46">
                  <text:list-item>
                    <text:list text:style-name="a46">
                      <text:list-item>
                        <text:p text:style-name="a45" text:class-names="" text:cond-style-name=""><text:span text:style-name="a44" text:class-names="">Third level</text:span></text:p>
                      </text:list-item>
                    </text:list>
                  </text:list-item>
                </text:list>
              </text:list-item>
            </text:list>
            <text:list text:style-name="a49">
              <text:list-item>
                <text:list text:style-name="a49">
                  <text:list-item>
                    <text:list text:style-name="a49">
                      <text:list-item>
                        <text:list text:style-name="a49">
                          <text:list-item>
                            <text:p text:style-name="a48" text:class-names="" text:cond-style-name=""><text:span text:style-name="a47" text:class-names="">Fourth level</text:span></text:p>
                          </text:list-item>
                        </text:list>
                      </text:list-item>
                    </text:list>
                  </text:list-item>
                </text:list>
              </text:list-item>
            </text:list>
            <text:list text:style-name="a53">
              <text:list-item>
                <text:list text:style-name="a53">
                  <text:list-item>
                    <text:list text:style-name="a53">
                      <text:list-item>
                        <text:list text:style-name="a53">
                          <text:list-item>
                            <text:list text:style-name="a53">
                              <text:list-item>
                                <text:p text:style-name="a52" text:class-names="" text:cond-style-name=""><text:span text:style-name="a50" text:class-names="">Fifth level</text:span><text:span text:style-name="a51" text:class-names=""/></text:p>
                              </text:list-item>
                            </text:list>
                          </text:list-item>
                        </text:list>
                      </text:list-item>
                    </text:list>
                  </text:list-item>
                </text:list>
              </text:list-item>
            </text:list>
          </draw:text-box>
          <svg:title/>
          <svg:desc/>
        </draw:frame>
        <draw:frame draw:id="id9" presentation:style-name="a57" draw:name="Footer Placeholder 5" svg:x="0in" svg:y="9.49826in" svg:width="3.25in" svg:height="0.50174in" presentation:class="footer" presentation:placeholder="false">
          <draw:text-box>
            <text:p text:style-name="a56" text:class-names="" text:cond-style-name=""><text:span text:style-name="a55" text:class-names=""/></text:p>
          </draw:text-box>
          <svg:title/>
          <svg:desc/>
        </draw:frame>
        <draw:frame draw:id="id10" presentation:style-name="a60" draw:name="Slide Number Placeholder 6" svg:x="4.24826in" svg:y="9.49826in" svg:width="3.25in" svg:height="0.50174in" presentation:class="page-number" presentation:placeholder="false">
          <draw:text-box>
            <text:p text:style-name="a59" text:class-names="" text:cond-style-name=""><text:span text:style-name="a58" text:class-names=""><text:page-number style:num-format="1" text:fixed="false"/></text:span></text:p>
          </draw:text-box>
          <svg:title/>
          <svg:desc/>
        </draw:frame>
        <draw:frame draw:id="id11" presentation:style-name="a63" draw:name="Header Placeholder 1" svg:x="0in" svg:y="0in" svg:width="3.25in" svg:height="0.50174in" presentation:class="header" presentation:placeholder="false">
          <draw:text-box>
            <text:p text:style-name="a62" text:class-names="" text:cond-style-name=""><text:span text:style-name="a61" text:class-names=""/></text:p>
          </draw:text-box>
          <svg:title/>
          <svg:desc/>
        </draw:frame>
        <draw:frame draw:id="id12" presentation:style-name="a68" draw:name="Date Placeholder 2" svg:x="4.24826in" svg:y="0in" svg:width="3.25in" svg:height="0.50174in" presentation:class="date-time" presentation:placeholder="false">
          <draw:text-box>
            <text:p text:style-name="a67" text:class-names="" text:cond-style-name=""><text:span text:style-name="a64" text:class-names=""><text:date text:fixed="false" style:data-style-name="a65"/></text:span><text:span text:style-name="a66" text:class-names=""/></text:p>
          </draw:text-box>
          <svg:title/>
          <svg:desc/>
        </draw:frame>
        <draw:page-thumbnail svg:x="1.5in" svg:y="1.25in" svg:width="4.5in" svg:height="3.375in" presentation:class="page" draw:id="id13" presentation:style-name="a69" draw:name="Slide Image Placeholder 3">
          <svg:title/>
          <svg:desc/>
        </draw:page-thumbnail>
        <draw:frame draw:id="id14" presentation:style-name="a84" draw:name="Notes Placeholder 4" svg:x="0.75in" svg:y="4.8125in" svg:width="6in" svg:height="3.9375in" presentation:class="notes" presentation:placeholder="false">
          <draw:text-box>
            <text:p text:style-name="a71" text:class-names="" text:cond-style-name=""><text:span text:style-name="a70" text:class-names="">Click to edit Master text styles</text:span></text:p>
            <text:list text:style-name="a74">
              <text:list-item>
                <text:list text:style-name="a74">
                  <text:list-item>
                    <text:p text:style-name="a73" text:class-names="" text:cond-style-name=""><text:span text:style-name="a72" text:class-names="">Second level</text:span></text:p>
                  </text:list-item>
                </text:list>
              </text:list-item>
            </text:list>
            <text:list text:style-name="a77">
              <text:list-item>
                <text:list text:style-name="a77">
                  <text:list-item>
                    <text:list text:style-name="a77">
                      <text:list-item>
                        <text:p text:style-name="a76" text:class-names="" text:cond-style-name=""><text:span text:style-name="a75" text:class-names="">Third level</text:span></text:p>
                      </text:list-item>
                    </text:list>
                  </text:list-item>
                </text:list>
              </text:list-item>
            </text:list>
            <text:list text:style-name="a80">
              <text:list-item>
                <text:list text:style-name="a80">
                  <text:list-item>
                    <text:list text:style-name="a80">
                      <text:list-item>
                        <text:list text:style-name="a80">
                          <text:list-item>
                            <text:p text:style-name="a79" text:class-names="" text:cond-style-name=""><text:span text:style-name="a78" text:class-names="">Fourth level</text:span></text:p>
                          </text:list-item>
                        </text:list>
                      </text:list-item>
                    </text:list>
                  </text:list-item>
                </text:list>
              </text:list-item>
            </text:list>
            <text:list text:style-name="a83">
              <text:list-item>
                <text:list text:style-name="a83">
                  <text:list-item>
                    <text:list text:style-name="a83">
                      <text:list-item>
                        <text:list text:style-name="a83">
                          <text:list-item>
                            <text:list text:style-name="a83">
                              <text:list-item>
                                <text:p text:style-name="a82" text:class-names="" text:cond-style-name=""><text:span text:style-name="a81" text:class-names="">Fifth level</text:span></text:p>
                              </text:list-item>
                            </text:list>
                          </text:list-item>
                        </text:list>
                      </text:list-item>
                    </text:list>
                  </text:list-item>
                </text:list>
              </text:list-item>
            </text:list>
          </draw:text-box>
          <svg:title/>
          <svg:desc/>
        </draw:frame>
        <draw:frame draw:id="id15" presentation:style-name="a87" draw:name="Footer Placeholder 5" svg:x="0in" svg:y="9.49826in" svg:width="3.25in" svg:height="0.50174in" presentation:class="footer" presentation:placeholder="false">
          <draw:text-box>
            <text:p text:style-name="a86" text:class-names="" text:cond-style-name=""><text:span text:style-name="a85" text:class-names=""/></text:p>
          </draw:text-box>
          <svg:title/>
          <svg:desc/>
        </draw:frame>
        <draw:frame draw:id="id16" presentation:style-name="a90" draw:name="Slide Number Placeholder 6" svg:x="4.24826in" svg:y="9.49826in" svg:width="3.25in" svg:height="0.50174in" presentation:class="page-number" presentation:placeholder="false">
          <draw:text-box>
            <text:p text:style-name="a89" text:class-names="" text:cond-style-name=""><text:span text:style-name="a88" text:class-names=""><text:page-number style:num-format="1" text:fixed="false"/></text:span></text:p>
          </draw:text-box>
          <svg:title/>
          <svg:desc/>
        </draw:frame>
      </presentation:notes>
    </style:master-page>
    <style:master-page style:name="Master1-Layout1-cust-Title-Slide" style:page-layout-name="pageLayout1" draw:style-name="a93">
      <draw:frame draw:id="id17" presentation:style-name="a97" draw:name="Title 1" svg:x="0.42073in" svg:y="2.76537in" svg:width="8.59713in" svg:height="2.61111in" presentation:class="title" presentation:placeholder="false">
        <draw:text-box>
          <text:p text:style-name="a96" text:class-names="" text:cond-style-name=""><text:span text:style-name="a94" text:class-names="">Click to edit Master title style</text:span><text:span text:style-name="a95" text:class-names=""/></text:p>
        </draw:text-box>
        <svg:title/>
        <svg:desc/>
      </draw:frame>
      <presentation:notes style:page-layout-name="pageLayout2" draw:style-name="a158">
        <draw:frame draw:id="id5" presentation:style-name="a100" draw:name="Header Placeholder 1" svg:x="0in" svg:y="0in" svg:width="3.25in" svg:height="0.50174in" presentation:class="header" presentation:placeholder="false">
          <draw:text-box>
            <text:p text:style-name="a99" text:class-names="" text:cond-style-name=""><text:span text:style-name="a98" text:class-names=""/></text:p>
          </draw:text-box>
          <svg:title/>
          <svg:desc/>
        </draw:frame>
        <draw:frame draw:id="id6" presentation:style-name="a104" draw:name="Date Placeholder 2" svg:x="4.24826in" svg:y="0in" svg:width="3.25in" svg:height="0.50174in" presentation:class="date-time" presentation:placeholder="false">
          <draw:text-box>
            <text:p text:style-name="a103" text:class-names="" text:cond-style-name=""><text:span text:style-name="a101" text:class-names=""><text:date text:fixed="false" style:data-style-name="a102">2/17/2026</text:date></text:span></text:p>
          </draw:text-box>
          <svg:title/>
          <svg:desc/>
        </draw:frame>
        <draw:page-thumbnail svg:x="1.5in" svg:y="1.25in" svg:width="4.5in" svg:height="3.375in" presentation:class="page" draw:id="id7" presentation:style-name="a105" draw:name="Slide Image Placeholder 3">
          <svg:title/>
          <svg:desc/>
        </draw:page-thumbnail>
        <draw:frame draw:id="id8" presentation:style-name="a121" draw:name="Notes Placeholder 4" svg:x="0.75in" svg:y="4.8125in" svg:width="6in" svg:height="3.9375in" presentation:class="notes" presentation:placeholder="false">
          <draw:text-box>
            <text:p text:style-name="a107" text:class-names="" text:cond-style-name=""><text:span text:style-name="a106" text:class-names="">Click to edit Master text styles</text:span></text:p>
            <text:list text:style-name="a110">
              <text:list-item>
                <text:list text:style-name="a110">
                  <text:list-item>
                    <text:p text:style-name="a109" text:class-names="" text:cond-style-name=""><text:span text:style-name="a108" text:class-names="">Second level</text:span></text:p>
                  </text:list-item>
                </text:list>
              </text:list-item>
            </text:list>
            <text:list text:style-name="a113">
              <text:list-item>
                <text:list text:style-name="a113">
                  <text:list-item>
                    <text:list text:style-name="a113">
                      <text:list-item>
                        <text:p text:style-name="a112" text:class-names="" text:cond-style-name=""><text:span text:style-name="a111" text:class-names="">Third level</text:span></text:p>
                      </text:list-item>
                    </text:list>
                  </text:list-item>
                </text:list>
              </text:list-item>
            </text:list>
            <text:list text:style-name="a116">
              <text:list-item>
                <text:list text:style-name="a116">
                  <text:list-item>
                    <text:list text:style-name="a116">
                      <text:list-item>
                        <text:list text:style-name="a116">
                          <text:list-item>
                            <text:p text:style-name="a115" text:class-names="" text:cond-style-name=""><text:span text:style-name="a114" text:class-names="">Fourth level</text:span></text:p>
                          </text:list-item>
                        </text:list>
                      </text:list-item>
                    </text:list>
                  </text:list-item>
                </text:list>
              </text:list-item>
            </text:list>
            <text:list text:style-name="a120">
              <text:list-item>
                <text:list text:style-name="a120">
                  <text:list-item>
                    <text:list text:style-name="a120">
                      <text:list-item>
                        <text:list text:style-name="a120">
                          <text:list-item>
                            <text:list text:style-name="a120">
                              <text:list-item>
                                <text:p text:style-name="a119" text:class-names="" text:cond-style-name=""><text:span text:style-name="a117" text:class-names="">Fifth level</text:span><text:span text:style-name="a118" text:class-names=""/></text:p>
                              </text:list-item>
                            </text:list>
                          </text:list-item>
                        </text:list>
                      </text:list-item>
                    </text:list>
                  </text:list-item>
                </text:list>
              </text:list-item>
            </text:list>
          </draw:text-box>
          <svg:title/>
          <svg:desc/>
        </draw:frame>
        <draw:frame draw:id="id9" presentation:style-name="a124" draw:name="Footer Placeholder 5" svg:x="0in" svg:y="9.49826in" svg:width="3.25in" svg:height="0.50174in" presentation:class="footer" presentation:placeholder="false">
          <draw:text-box>
            <text:p text:style-name="a123" text:class-names="" text:cond-style-name=""><text:span text:style-name="a122" text:class-names=""/></text:p>
          </draw:text-box>
          <svg:title/>
          <svg:desc/>
        </draw:frame>
        <draw:frame draw:id="id10" presentation:style-name="a127" draw:name="Slide Number Placeholder 6" svg:x="4.24826in" svg:y="9.49826in" svg:width="3.25in" svg:height="0.50174in" presentation:class="page-number" presentation:placeholder="false">
          <draw:text-box>
            <text:p text:style-name="a126" text:class-names="" text:cond-style-name=""><text:span text:style-name="a125" text:class-names=""><text:page-number style:num-format="1" text:fixed="false"/></text:span></text:p>
          </draw:text-box>
          <svg:title/>
          <svg:desc/>
        </draw:frame>
        <draw:frame draw:id="id11" presentation:style-name="a130" draw:name="Header Placeholder 1" svg:x="0in" svg:y="0in" svg:width="3.25in" svg:height="0.50174in" presentation:class="header" presentation:placeholder="false">
          <draw:text-box>
            <text:p text:style-name="a129" text:class-names="" text:cond-style-name=""><text:span text:style-name="a128" text:class-names=""/></text:p>
          </draw:text-box>
          <svg:title/>
          <svg:desc/>
        </draw:frame>
        <draw:frame draw:id="id12" presentation:style-name="a135" draw:name="Date Placeholder 2" svg:x="4.24826in" svg:y="0in" svg:width="3.25in" svg:height="0.50174in" presentation:class="date-time" presentation:placeholder="false">
          <draw:text-box>
            <text:p text:style-name="a134" text:class-names="" text:cond-style-name=""><text:span text:style-name="a131" text:class-names=""><text:date text:fixed="false" style:data-style-name="a132"/></text:span><text:span text:style-name="a133" text:class-names=""/></text:p>
          </draw:text-box>
          <svg:title/>
          <svg:desc/>
        </draw:frame>
        <draw:page-thumbnail svg:x="1.5in" svg:y="1.25in" svg:width="4.5in" svg:height="3.375in" presentation:class="page" draw:id="id13" presentation:style-name="a136" draw:name="Slide Image Placeholder 3">
          <svg:title/>
          <svg:desc/>
        </draw:page-thumbnail>
        <draw:frame draw:id="id14" presentation:style-name="a151" draw:name="Notes Placeholder 4" svg:x="0.75in" svg:y="4.8125in" svg:width="6in" svg:height="3.9375in" presentation:class="notes" presentation:placeholder="false">
          <draw:text-box>
            <text:p text:style-name="a138" text:class-names="" text:cond-style-name=""><text:span text:style-name="a137" text:class-names="">Click to edit Master text styles</text:span></text:p>
            <text:list text:style-name="a141">
              <text:list-item>
                <text:list text:style-name="a141">
                  <text:list-item>
                    <text:p text:style-name="a140" text:class-names="" text:cond-style-name=""><text:span text:style-name="a139" text:class-names="">Second level</text:span></text:p>
                  </text:list-item>
                </text:list>
              </text:list-item>
            </text:list>
            <text:list text:style-name="a144">
              <text:list-item>
                <text:list text:style-name="a144">
                  <text:list-item>
                    <text:list text:style-name="a144">
                      <text:list-item>
                        <text:p text:style-name="a143" text:class-names="" text:cond-style-name=""><text:span text:style-name="a142" text:class-names="">Third level</text:span></text:p>
                      </text:list-item>
                    </text:list>
                  </text:list-item>
                </text:list>
              </text:list-item>
            </text:list>
            <text:list text:style-name="a147">
              <text:list-item>
                <text:list text:style-name="a147">
                  <text:list-item>
                    <text:list text:style-name="a147">
                      <text:list-item>
                        <text:list text:style-name="a147">
                          <text:list-item>
                            <text:p text:style-name="a146" text:class-names="" text:cond-style-name=""><text:span text:style-name="a145" text:class-names="">Fourth level</text:span></text:p>
                          </text:list-item>
                        </text:list>
                      </text:list-item>
                    </text:list>
                  </text:list-item>
                </text:list>
              </text:list-item>
            </text:list>
            <text:list text:style-name="a150">
              <text:list-item>
                <text:list text:style-name="a150">
                  <text:list-item>
                    <text:list text:style-name="a150">
                      <text:list-item>
                        <text:list text:style-name="a150">
                          <text:list-item>
                            <text:list text:style-name="a150">
                              <text:list-item>
                                <text:p text:style-name="a149" text:class-names="" text:cond-style-name=""><text:span text:style-name="a148" text:class-names="">Fifth level</text:span></text:p>
                              </text:list-item>
                            </text:list>
                          </text:list-item>
                        </text:list>
                      </text:list-item>
                    </text:list>
                  </text:list-item>
                </text:list>
              </text:list-item>
            </text:list>
          </draw:text-box>
          <svg:title/>
          <svg:desc/>
        </draw:frame>
        <draw:frame draw:id="id15" presentation:style-name="a154" draw:name="Footer Placeholder 5" svg:x="0in" svg:y="9.49826in" svg:width="3.25in" svg:height="0.50174in" presentation:class="footer" presentation:placeholder="false">
          <draw:text-box>
            <text:p text:style-name="a153" text:class-names="" text:cond-style-name=""><text:span text:style-name="a152" text:class-names=""/></text:p>
          </draw:text-box>
          <svg:title/>
          <svg:desc/>
        </draw:frame>
        <draw:frame draw:id="id16" presentation:style-name="a157" draw:name="Slide Number Placeholder 6" svg:x="4.24826in" svg:y="9.49826in" svg:width="3.25in" svg:height="0.50174in" presentation:class="page-number" presentation:placeholder="false">
          <draw:text-box>
            <text:p text:style-name="a156" text:class-names="" text:cond-style-name=""><text:span text:style-name="a155" text:class-names=""><text:page-number style:num-format="1" text:fixed="false"/></text:span></text:p>
          </draw:text-box>
          <svg:title/>
          <svg:desc/>
        </draw:frame>
      </presentation:notes>
    </style:master-page>
    <style:master-page style:name="Master1-Layout2-obj-Title-and-Content" style:page-layout-name="pageLayout1" draw:style-name="a159">
      <draw:custom-shape svg:x="0in" svg:y="0in" svg:width="9.62947in" svg:height="1.64332in" draw:id="id18" draw:layer="Master1-bg" draw:style-name="a162" draw:name="Freeform 9">
        <svg:title/>
        <svg:desc/>
        <text:p text:style-name="a161" text:class-names="" text:cond-style-name=""><text:span text:style-name="a160" text:class-names=""/></text:p>
        <draw:enhanced-geometry xmlns:dr3d="urn:oasis:names:tc:opendocument:xmlns:dr3d:1.0" draw:type="non-primitive" svg:viewBox="0 0 11740245 1502650" draw:enhanced-path="M ?f0 ?f0 L ?f3 ?f0 ?f4 ?f0 ?f1 ?f5 C ?f1 ?f6 ?f7 ?f8 ?f9 ?f10 L ?f11 ?f12 ?f11 ?f2 ?f13 ?f2 ?f0 ?f2 Z N" draw:text-areas="?f42 ?f44 ?f43 ?f45" draw:glue-points="?f46 ?f47 ?f48 ?f47 ?f49 ?f47 ?f50 ?f51 ?f52 ?f53 ?f54 ?f55 ?f54 ?f56 ?f57 ?f56 ?f46 ?f56" draw:glue-point-leaving-directions="-90, -90, -90, -90, -90, -90, -90, -90, -90">
          <draw:equation draw:name="f0" draw:formula="0"/>
          <draw:equation draw:name="f1" draw:formula="11740245"/>
          <draw:equation draw:name="f2" draw:formula="1502650"/>
          <draw:equation draw:name="f3" draw:formula="9345286"/>
          <draw:equation draw:name="f4" draw:formula="11733512"/>
          <draw:equation draw:name="f5" draw:formula="79169"/>
          <draw:equation draw:name="f6" draw:formula="816201"/>
          <draw:equation draw:name="f7" draw:formula="11267713"/>
          <draw:equation draw:name="f8" draw:formula="1422404"/>
          <draw:equation draw:name="f9" draw:formula="10662179"/>
          <draw:equation draw:name="f10" draw:formula="1495301"/>
          <draw:equation draw:name="f11" draw:formula="10590179"/>
          <draw:equation draw:name="f12" draw:formula="1499610"/>
          <draw:equation draw:name="f13" draw:formula="10539399"/>
          <draw:equation draw:name="f14" draw:formula="?f2 - ?f0"/>
          <draw:equation draw:name="f15" draw:formula="?f1 - ?f0"/>
          <draw:equation draw:name="f16" draw:formula="?f15 / 11740245"/>
          <draw:equation draw:name="f17" draw:formula="?f14 / 1502650"/>
          <draw:equation draw:name="f18" draw:formula="0 * ?f15"/>
          <draw:equation draw:name="f19" draw:formula="0 * ?f14"/>
          <draw:equation draw:name="f20" draw:formula="9345286 * ?f15"/>
          <draw:equation draw:name="f21" draw:formula="11733512 * ?f15"/>
          <draw:equation draw:name="f22" draw:formula="11740245 * ?f15"/>
          <draw:equation draw:name="f23" draw:formula="79169 * ?f14"/>
          <draw:equation draw:name="f24" draw:formula="10662179 * ?f15"/>
          <draw:equation draw:name="f25" draw:formula="1495301 * ?f14"/>
          <draw:equation draw:name="f26" draw:formula="10590179 * ?f15"/>
          <draw:equation draw:name="f27" draw:formula="1499610 * ?f14"/>
          <draw:equation draw:name="f28" draw:formula="1502650 * ?f14"/>
          <draw:equation draw:name="f29" draw:formula="10539399 * ?f15"/>
          <draw:equation draw:name="f30" draw:formula="?f18 / 11740245"/>
          <draw:equation draw:name="f31" draw:formula="?f19 / 1502650"/>
          <draw:equation draw:name="f32" draw:formula="?f20 / 11740245"/>
          <draw:equation draw:name="f33" draw:formula="?f21 / 11740245"/>
          <draw:equation draw:name="f34" draw:formula="?f22 / 11740245"/>
          <draw:equation draw:name="f35" draw:formula="?f23 / 1502650"/>
          <draw:equation draw:name="f36" draw:formula="?f24 / 11740245"/>
          <draw:equation draw:name="f37" draw:formula="?f25 / 1502650"/>
          <draw:equation draw:name="f38" draw:formula="?f26 / 11740245"/>
          <draw:equation draw:name="f39" draw:formula="?f27 / 1502650"/>
          <draw:equation draw:name="f40" draw:formula="?f28 / 1502650"/>
          <draw:equation draw:name="f41" draw:formula="?f29 / 11740245"/>
          <draw:equation draw:name="f42" draw:formula="?f0 / ?f16"/>
          <draw:equation draw:name="f43" draw:formula="?f1 / ?f16"/>
          <draw:equation draw:name="f44" draw:formula="?f0 / ?f17"/>
          <draw:equation draw:name="f45" draw:formula="?f2 / ?f17"/>
          <draw:equation draw:name="f46" draw:formula="?f30 / ?f16"/>
          <draw:equation draw:name="f47" draw:formula="?f31 / ?f17"/>
          <draw:equation draw:name="f48" draw:formula="?f32 / ?f16"/>
          <draw:equation draw:name="f49" draw:formula="?f33 / ?f16"/>
          <draw:equation draw:name="f50" draw:formula="?f34 / ?f16"/>
          <draw:equation draw:name="f51" draw:formula="?f35 / ?f17"/>
          <draw:equation draw:name="f52" draw:formula="?f36 / ?f16"/>
          <draw:equation draw:name="f53" draw:formula="?f37 / ?f17"/>
          <draw:equation draw:name="f54" draw:formula="?f38 / ?f16"/>
          <draw:equation draw:name="f55" draw:formula="?f39 / ?f17"/>
          <draw:equation draw:name="f56" draw:formula="?f40 / ?f17"/>
          <draw:equation draw:name="f57" draw:formula="?f41 / ?f16"/>
        </draw:enhanced-geometry>
      </draw:custom-shape>
      <draw:frame draw:id="id19" presentation:style-name="a166" draw:name="Title 1" svg:x="0.50521in" svg:y="0.19622in" svg:width="8.22693in" svg:height="1.06366in" presentation:class="title" presentation:placeholder="false">
        <draw:text-box>
          <text:p text:style-name="a165" text:class-names="" text:cond-style-name=""><text:span text:style-name="a163" text:class-names="">Click to edit Master title style</text:span><text:span text:style-name="a164" text:class-names=""/></text:p>
        </draw:text-box>
        <svg:title/>
        <svg:desc/>
      </draw:frame>
      <draw:frame draw:id="id20" presentation:style-name="a183" draw:name="Content Placeholder 2" svg:x="0.50521in" svg:y="1.94097in" svg:width="9.1239in" svg:height="4.75868in" presentation:class="object" presentation:placeholder="false">
        <draw:text-box>
          <text:list text:style-name="a169">
            <text:list-item>
              <text:p text:style-name="a168" text:class-names="" text:cond-style-name=""><text:span text:style-name="a167" text:class-names="">click to edit Master text styles</text:span></text:p>
            </text:list-item>
          </text:list>
          <text:list text:style-name="a172">
            <text:list-item>
              <text:list text:style-name="a172">
                <text:list-item>
                  <text:p text:style-name="a171" text:class-names="" text:cond-style-name=""><text:span text:style-name="a170" text:class-names="">second level</text:span></text:p>
                </text:list-item>
              </text:list>
            </text:list-item>
          </text:list>
          <text:list text:style-name="a175">
            <text:list-item>
              <text:list text:style-name="a175">
                <text:list-item>
                  <text:list text:style-name="a175">
                    <text:list-item>
                      <text:p text:style-name="a174" text:class-names="" text:cond-style-name=""><text:span text:style-name="a173" text:class-names="">third level</text:span></text:p>
                    </text:list-item>
                  </text:list>
                </text:list-item>
              </text:list>
            </text:list-item>
          </text:list>
          <text:list text:style-name="a178">
            <text:list-item>
              <text:list text:style-name="a178">
                <text:list-item>
                  <text:list text:style-name="a178">
                    <text:list-item>
                      <text:list text:style-name="a178">
                        <text:list-item>
                          <text:p text:style-name="a177" text:class-names="" text:cond-style-name=""><text:span text:style-name="a176" text:class-names="">fourth level</text:span></text:p>
                        </text:list-item>
                      </text:list>
                    </text:list-item>
                  </text:list>
                </text:list-item>
              </text:list>
            </text:list-item>
          </text:list>
          <text:list text:style-name="a182">
            <text:list-item>
              <text:list text:style-name="a182">
                <text:list-item>
                  <text:list text:style-name="a182">
                    <text:list-item>
                      <text:list text:style-name="a182">
                        <text:list-item>
                          <text:list text:style-name="a182">
                            <text:list-item>
                              <text:p text:style-name="a181" text:class-names="" text:cond-style-name=""><text:span text:style-name="a179" text:class-names="">fifth level</text:span><text:span text:style-name="a180" text:class-names=""/></text:p>
                            </text:list-item>
                          </text:list>
                        </text:list-item>
                      </text:list>
                    </text:list-item>
                  </text:list>
                </text:list-item>
              </text:list>
            </text:list-item>
          </text:list>
        </draw:text-box>
        <svg:title/>
        <svg:desc/>
      </draw:frame>
      <draw:frame draw:id="id21" presentation:style-name="a186" draw:name="Footer Placeholder 8" svg:x="0.6875in" svg:y="7.04161in" svg:width="8.20834in" svg:height="0.39764in" presentation:class="footer" presentation:placeholder="false">
        <draw:text-box>
          <text:p text:style-name="a185" text:class-names="" text:cond-style-name=""><text:span text:style-name="a184" text:class-names="">Shooting Up: Infections among people who inject drugs in the United Kingdom, 2020</text:span></text:p>
        </draw:text-box>
        <svg:title/>
        <svg:desc/>
      </draw:frame>
      <draw:frame draw:id="id22" presentation:style-name="a189" draw:name="Slide Number Placeholder 9" svg:x="0.10714in" svg:y="7.04162in" svg:width="0.48912in" svg:height="0.39931in" presentation:class="page-number" presentation:placeholder="false">
        <draw:text-box>
          <text:p text:style-name="a188" text:class-names="" text:cond-style-name=""><text:span text:style-name="a187" text:class-names=""><text:page-number style:num-format="1" text:fixed="false"/></text:span></text:p>
        </draw:text-box>
        <svg:title/>
        <svg:desc/>
      </draw:frame>
      <presentation:notes style:page-layout-name="pageLayout2" draw:style-name="a250">
        <draw:frame draw:id="id5" presentation:style-name="a192" draw:name="Header Placeholder 1" svg:x="0in" svg:y="0in" svg:width="3.25in" svg:height="0.50174in" presentation:class="header" presentation:placeholder="false">
          <draw:text-box>
            <text:p text:style-name="a191" text:class-names="" text:cond-style-name=""><text:span text:style-name="a190" text:class-names=""/></text:p>
          </draw:text-box>
          <svg:title/>
          <svg:desc/>
        </draw:frame>
        <draw:frame draw:id="id6" presentation:style-name="a196" draw:name="Date Placeholder 2" svg:x="4.24826in" svg:y="0in" svg:width="3.25in" svg:height="0.50174in" presentation:class="date-time" presentation:placeholder="false">
          <draw:text-box>
            <text:p text:style-name="a195" text:class-names="" text:cond-style-name=""><text:span text:style-name="a193" text:class-names=""><text:date text:fixed="false" style:data-style-name="a194">2/17/2026</text:date></text:span></text:p>
          </draw:text-box>
          <svg:title/>
          <svg:desc/>
        </draw:frame>
        <draw:page-thumbnail svg:x="1.5in" svg:y="1.25in" svg:width="4.5in" svg:height="3.375in" presentation:class="page" draw:id="id7" presentation:style-name="a197" draw:name="Slide Image Placeholder 3">
          <svg:title/>
          <svg:desc/>
        </draw:page-thumbnail>
        <draw:frame draw:id="id8" presentation:style-name="a213" draw:name="Notes Placeholder 4" svg:x="0.75in" svg:y="4.8125in" svg:width="6in" svg:height="3.9375in" presentation:class="notes" presentation:placeholder="false">
          <draw:text-box>
            <text:p text:style-name="a199" text:class-names="" text:cond-style-name=""><text:span text:style-name="a198" text:class-names="">Click to edit Master text styles</text:span></text:p>
            <text:list text:style-name="a202">
              <text:list-item>
                <text:list text:style-name="a202">
                  <text:list-item>
                    <text:p text:style-name="a201" text:class-names="" text:cond-style-name=""><text:span text:style-name="a200" text:class-names="">Second level</text:span></text:p>
                  </text:list-item>
                </text:list>
              </text:list-item>
            </text:list>
            <text:list text:style-name="a205">
              <text:list-item>
                <text:list text:style-name="a205">
                  <text:list-item>
                    <text:list text:style-name="a205">
                      <text:list-item>
                        <text:p text:style-name="a204" text:class-names="" text:cond-style-name=""><text:span text:style-name="a203" text:class-names="">Third level</text:span></text:p>
                      </text:list-item>
                    </text:list>
                  </text:list-item>
                </text:list>
              </text:list-item>
            </text:list>
            <text:list text:style-name="a208">
              <text:list-item>
                <text:list text:style-name="a208">
                  <text:list-item>
                    <text:list text:style-name="a208">
                      <text:list-item>
                        <text:list text:style-name="a208">
                          <text:list-item>
                            <text:p text:style-name="a207" text:class-names="" text:cond-style-name=""><text:span text:style-name="a206" text:class-names="">Fourth level</text:span></text:p>
                          </text:list-item>
                        </text:list>
                      </text:list-item>
                    </text:list>
                  </text:list-item>
                </text:list>
              </text:list-item>
            </text:list>
            <text:list text:style-name="a212">
              <text:list-item>
                <text:list text:style-name="a212">
                  <text:list-item>
                    <text:list text:style-name="a212">
                      <text:list-item>
                        <text:list text:style-name="a212">
                          <text:list-item>
                            <text:list text:style-name="a212">
                              <text:list-item>
                                <text:p text:style-name="a211" text:class-names="" text:cond-style-name=""><text:span text:style-name="a209" text:class-names="">Fifth level</text:span><text:span text:style-name="a210" text:class-names=""/></text:p>
                              </text:list-item>
                            </text:list>
                          </text:list-item>
                        </text:list>
                      </text:list-item>
                    </text:list>
                  </text:list-item>
                </text:list>
              </text:list-item>
            </text:list>
          </draw:text-box>
          <svg:title/>
          <svg:desc/>
        </draw:frame>
        <draw:frame draw:id="id9" presentation:style-name="a216" draw:name="Footer Placeholder 5" svg:x="0in" svg:y="9.49826in" svg:width="3.25in" svg:height="0.50174in" presentation:class="footer" presentation:placeholder="false">
          <draw:text-box>
            <text:p text:style-name="a215" text:class-names="" text:cond-style-name=""><text:span text:style-name="a214" text:class-names=""/></text:p>
          </draw:text-box>
          <svg:title/>
          <svg:desc/>
        </draw:frame>
        <draw:frame draw:id="id10" presentation:style-name="a219" draw:name="Slide Number Placeholder 6" svg:x="4.24826in" svg:y="9.49826in" svg:width="3.25in" svg:height="0.50174in" presentation:class="page-number" presentation:placeholder="false">
          <draw:text-box>
            <text:p text:style-name="a218" text:class-names="" text:cond-style-name=""><text:span text:style-name="a217" text:class-names=""><text:page-number style:num-format="1" text:fixed="false"/></text:span></text:p>
          </draw:text-box>
          <svg:title/>
          <svg:desc/>
        </draw:frame>
        <draw:frame draw:id="id11" presentation:style-name="a222" draw:name="Header Placeholder 1" svg:x="0in" svg:y="0in" svg:width="3.25in" svg:height="0.50174in" presentation:class="header" presentation:placeholder="false">
          <draw:text-box>
            <text:p text:style-name="a221" text:class-names="" text:cond-style-name=""><text:span text:style-name="a220" text:class-names=""/></text:p>
          </draw:text-box>
          <svg:title/>
          <svg:desc/>
        </draw:frame>
        <draw:frame draw:id="id12" presentation:style-name="a227" draw:name="Date Placeholder 2" svg:x="4.24826in" svg:y="0in" svg:width="3.25in" svg:height="0.50174in" presentation:class="date-time" presentation:placeholder="false">
          <draw:text-box>
            <text:p text:style-name="a226" text:class-names="" text:cond-style-name=""><text:span text:style-name="a223" text:class-names=""><text:date text:fixed="false" style:data-style-name="a224"/></text:span><text:span text:style-name="a225" text:class-names=""/></text:p>
          </draw:text-box>
          <svg:title/>
          <svg:desc/>
        </draw:frame>
        <draw:page-thumbnail svg:x="1.5in" svg:y="1.25in" svg:width="4.5in" svg:height="3.375in" presentation:class="page" draw:id="id13" presentation:style-name="a228" draw:name="Slide Image Placeholder 3">
          <svg:title/>
          <svg:desc/>
        </draw:page-thumbnail>
        <draw:frame draw:id="id14" presentation:style-name="a243" draw:name="Notes Placeholder 4" svg:x="0.75in" svg:y="4.8125in" svg:width="6in" svg:height="3.9375in" presentation:class="notes" presentation:placeholder="false">
          <draw:text-box>
            <text:p text:style-name="a230" text:class-names="" text:cond-style-name=""><text:span text:style-name="a229" text:class-names="">Click to edit Master text styles</text:span></text:p>
            <text:list text:style-name="a233">
              <text:list-item>
                <text:list text:style-name="a233">
                  <text:list-item>
                    <text:p text:style-name="a232" text:class-names="" text:cond-style-name=""><text:span text:style-name="a231" text:class-names="">Second level</text:span></text:p>
                  </text:list-item>
                </text:list>
              </text:list-item>
            </text:list>
            <text:list text:style-name="a236">
              <text:list-item>
                <text:list text:style-name="a236">
                  <text:list-item>
                    <text:list text:style-name="a236">
                      <text:list-item>
                        <text:p text:style-name="a235" text:class-names="" text:cond-style-name=""><text:span text:style-name="a234" text:class-names="">Third level</text:span></text:p>
                      </text:list-item>
                    </text:list>
                  </text:list-item>
                </text:list>
              </text:list-item>
            </text:list>
            <text:list text:style-name="a239">
              <text:list-item>
                <text:list text:style-name="a239">
                  <text:list-item>
                    <text:list text:style-name="a239">
                      <text:list-item>
                        <text:list text:style-name="a239">
                          <text:list-item>
                            <text:p text:style-name="a238" text:class-names="" text:cond-style-name=""><text:span text:style-name="a237" text:class-names="">Fourth level</text:span></text:p>
                          </text:list-item>
                        </text:list>
                      </text:list-item>
                    </text:list>
                  </text:list-item>
                </text:list>
              </text:list-item>
            </text:list>
            <text:list text:style-name="a242">
              <text:list-item>
                <text:list text:style-name="a242">
                  <text:list-item>
                    <text:list text:style-name="a242">
                      <text:list-item>
                        <text:list text:style-name="a242">
                          <text:list-item>
                            <text:list text:style-name="a242">
                              <text:list-item>
                                <text:p text:style-name="a241" text:class-names="" text:cond-style-name=""><text:span text:style-name="a240" text:class-names="">Fifth level</text:span></text:p>
                              </text:list-item>
                            </text:list>
                          </text:list-item>
                        </text:list>
                      </text:list-item>
                    </text:list>
                  </text:list-item>
                </text:list>
              </text:list-item>
            </text:list>
          </draw:text-box>
          <svg:title/>
          <svg:desc/>
        </draw:frame>
        <draw:frame draw:id="id15" presentation:style-name="a246" draw:name="Footer Placeholder 5" svg:x="0in" svg:y="9.49826in" svg:width="3.25in" svg:height="0.50174in" presentation:class="footer" presentation:placeholder="false">
          <draw:text-box>
            <text:p text:style-name="a245" text:class-names="" text:cond-style-name=""><text:span text:style-name="a244" text:class-names=""/></text:p>
          </draw:text-box>
          <svg:title/>
          <svg:desc/>
        </draw:frame>
        <draw:frame draw:id="id16" presentation:style-name="a249" draw:name="Slide Number Placeholder 6" svg:x="4.24826in" svg:y="9.49826in" svg:width="3.25in" svg:height="0.50174in" presentation:class="page-number" presentation:placeholder="false">
          <draw:text-box>
            <text:p text:style-name="a248" text:class-names="" text:cond-style-name=""><text:span text:style-name="a247" text:class-names=""><text:page-number style:num-format="1" text:fixed="false"/></text:span></text:p>
          </draw:text-box>
          <svg:title/>
          <svg:desc/>
        </draw:frame>
      </presentation:notes>
    </style:master-page>
    <style:master-page style:name="Master1-Layout3-twoObj-Two-Content" style:page-layout-name="pageLayout1" draw:style-name="a251">
      <draw:custom-shape svg:x="0in" svg:y="0in" svg:width="9.62947in" svg:height="1.64332in" draw:id="id23" draw:layer="Master1-bg" draw:style-name="a254" draw:name="Freeform 9">
        <svg:title/>
        <svg:desc/>
        <text:p text:style-name="a253" text:class-names="" text:cond-style-name=""><text:span text:style-name="a252" text:class-names=""/></text:p>
        <draw:enhanced-geometry xmlns:dr3d="urn:oasis:names:tc:opendocument:xmlns:dr3d:1.0" draw:type="non-primitive" svg:viewBox="0 0 11740245 1502650" draw:enhanced-path="M ?f0 ?f0 L ?f3 ?f0 ?f4 ?f0 ?f1 ?f5 C ?f1 ?f6 ?f7 ?f8 ?f9 ?f10 L ?f11 ?f12 ?f11 ?f2 ?f13 ?f2 ?f0 ?f2 Z N" draw:text-areas="?f42 ?f44 ?f43 ?f45" draw:glue-points="?f46 ?f47 ?f48 ?f47 ?f49 ?f47 ?f50 ?f51 ?f52 ?f53 ?f54 ?f55 ?f54 ?f56 ?f57 ?f56 ?f46 ?f56" draw:glue-point-leaving-directions="-90, -90, -90, -90, -90, -90, -90, -90, -90">
          <draw:equation draw:name="f0" draw:formula="0"/>
          <draw:equation draw:name="f1" draw:formula="11740245"/>
          <draw:equation draw:name="f2" draw:formula="1502650"/>
          <draw:equation draw:name="f3" draw:formula="9345286"/>
          <draw:equation draw:name="f4" draw:formula="11733512"/>
          <draw:equation draw:name="f5" draw:formula="79169"/>
          <draw:equation draw:name="f6" draw:formula="816201"/>
          <draw:equation draw:name="f7" draw:formula="11267713"/>
          <draw:equation draw:name="f8" draw:formula="1422404"/>
          <draw:equation draw:name="f9" draw:formula="10662179"/>
          <draw:equation draw:name="f10" draw:formula="1495301"/>
          <draw:equation draw:name="f11" draw:formula="10590179"/>
          <draw:equation draw:name="f12" draw:formula="1499610"/>
          <draw:equation draw:name="f13" draw:formula="10539399"/>
          <draw:equation draw:name="f14" draw:formula="?f2 - ?f0"/>
          <draw:equation draw:name="f15" draw:formula="?f1 - ?f0"/>
          <draw:equation draw:name="f16" draw:formula="?f15 / 11740245"/>
          <draw:equation draw:name="f17" draw:formula="?f14 / 1502650"/>
          <draw:equation draw:name="f18" draw:formula="0 * ?f15"/>
          <draw:equation draw:name="f19" draw:formula="0 * ?f14"/>
          <draw:equation draw:name="f20" draw:formula="9345286 * ?f15"/>
          <draw:equation draw:name="f21" draw:formula="11733512 * ?f15"/>
          <draw:equation draw:name="f22" draw:formula="11740245 * ?f15"/>
          <draw:equation draw:name="f23" draw:formula="79169 * ?f14"/>
          <draw:equation draw:name="f24" draw:formula="10662179 * ?f15"/>
          <draw:equation draw:name="f25" draw:formula="1495301 * ?f14"/>
          <draw:equation draw:name="f26" draw:formula="10590179 * ?f15"/>
          <draw:equation draw:name="f27" draw:formula="1499610 * ?f14"/>
          <draw:equation draw:name="f28" draw:formula="1502650 * ?f14"/>
          <draw:equation draw:name="f29" draw:formula="10539399 * ?f15"/>
          <draw:equation draw:name="f30" draw:formula="?f18 / 11740245"/>
          <draw:equation draw:name="f31" draw:formula="?f19 / 1502650"/>
          <draw:equation draw:name="f32" draw:formula="?f20 / 11740245"/>
          <draw:equation draw:name="f33" draw:formula="?f21 / 11740245"/>
          <draw:equation draw:name="f34" draw:formula="?f22 / 11740245"/>
          <draw:equation draw:name="f35" draw:formula="?f23 / 1502650"/>
          <draw:equation draw:name="f36" draw:formula="?f24 / 11740245"/>
          <draw:equation draw:name="f37" draw:formula="?f25 / 1502650"/>
          <draw:equation draw:name="f38" draw:formula="?f26 / 11740245"/>
          <draw:equation draw:name="f39" draw:formula="?f27 / 1502650"/>
          <draw:equation draw:name="f40" draw:formula="?f28 / 1502650"/>
          <draw:equation draw:name="f41" draw:formula="?f29 / 11740245"/>
          <draw:equation draw:name="f42" draw:formula="?f0 / ?f16"/>
          <draw:equation draw:name="f43" draw:formula="?f1 / ?f16"/>
          <draw:equation draw:name="f44" draw:formula="?f0 / ?f17"/>
          <draw:equation draw:name="f45" draw:formula="?f2 / ?f17"/>
          <draw:equation draw:name="f46" draw:formula="?f30 / ?f16"/>
          <draw:equation draw:name="f47" draw:formula="?f31 / ?f17"/>
          <draw:equation draw:name="f48" draw:formula="?f32 / ?f16"/>
          <draw:equation draw:name="f49" draw:formula="?f33 / ?f16"/>
          <draw:equation draw:name="f50" draw:formula="?f34 / ?f16"/>
          <draw:equation draw:name="f51" draw:formula="?f35 / ?f17"/>
          <draw:equation draw:name="f52" draw:formula="?f36 / ?f16"/>
          <draw:equation draw:name="f53" draw:formula="?f37 / ?f17"/>
          <draw:equation draw:name="f54" draw:formula="?f38 / ?f16"/>
          <draw:equation draw:name="f55" draw:formula="?f39 / ?f17"/>
          <draw:equation draw:name="f56" draw:formula="?f40 / ?f17"/>
          <draw:equation draw:name="f57" draw:formula="?f41 / ?f16"/>
        </draw:enhanced-geometry>
      </draw:custom-shape>
      <draw:frame draw:id="id24" presentation:style-name="a258" draw:name="Title 1" svg:x="0.50521in" svg:y="0.19622in" svg:width="8.22693in" svg:height="1.06366in" presentation:class="title" presentation:placeholder="false">
        <draw:text-box>
          <text:p text:style-name="a257" text:class-names="" text:cond-style-name=""><text:span text:style-name="a255" text:class-names="">Click to edit Master title style</text:span><text:span text:style-name="a256" text:class-names=""/></text:p>
        </draw:text-box>
        <svg:title/>
        <svg:desc/>
      </draw:frame>
      <draw:frame draw:id="id25" presentation:style-name="a275" draw:name="Content Placeholder 2" svg:x="0.6875in" svg:y="1.99653in" svg:width="4.25in" svg:height="4.75868in" presentation:class="object" presentation:placeholder="false">
        <draw:text-box>
          <text:list text:style-name="a261">
            <text:list-item>
              <text:p text:style-name="a260" text:class-names="" text:cond-style-name=""><text:span text:style-name="a259" text:class-names="">click to edit Master text styles</text:span></text:p>
            </text:list-item>
          </text:list>
          <text:list text:style-name="a264">
            <text:list-item>
              <text:list text:style-name="a264">
                <text:list-item>
                  <text:p text:style-name="a263" text:class-names="" text:cond-style-name=""><text:span text:style-name="a262" text:class-names="">second level</text:span></text:p>
                </text:list-item>
              </text:list>
            </text:list-item>
          </text:list>
          <text:list text:style-name="a267">
            <text:list-item>
              <text:list text:style-name="a267">
                <text:list-item>
                  <text:list text:style-name="a267">
                    <text:list-item>
                      <text:p text:style-name="a266" text:class-names="" text:cond-style-name=""><text:span text:style-name="a265" text:class-names="">third level</text:span></text:p>
                    </text:list-item>
                  </text:list>
                </text:list-item>
              </text:list>
            </text:list-item>
          </text:list>
          <text:list text:style-name="a270">
            <text:list-item>
              <text:list text:style-name="a270">
                <text:list-item>
                  <text:list text:style-name="a270">
                    <text:list-item>
                      <text:list text:style-name="a270">
                        <text:list-item>
                          <text:p text:style-name="a269" text:class-names="" text:cond-style-name=""><text:span text:style-name="a268" text:class-names="">fourth level</text:span></text:p>
                        </text:list-item>
                      </text:list>
                    </text:list-item>
                  </text:list>
                </text:list-item>
              </text:list>
            </text:list-item>
          </text:list>
          <text:list text:style-name="a274">
            <text:list-item>
              <text:list text:style-name="a274">
                <text:list-item>
                  <text:list text:style-name="a274">
                    <text:list-item>
                      <text:list text:style-name="a274">
                        <text:list-item>
                          <text:list text:style-name="a274">
                            <text:list-item>
                              <text:p text:style-name="a273" text:class-names="" text:cond-style-name=""><text:span text:style-name="a271" text:class-names="">fifth level</text:span><text:span text:style-name="a272" text:class-names=""/></text:p>
                            </text:list-item>
                          </text:list>
                        </text:list-item>
                      </text:list>
                    </text:list-item>
                  </text:list>
                </text:list-item>
              </text:list>
            </text:list-item>
          </text:list>
        </draw:text-box>
        <svg:title/>
        <svg:desc/>
      </draw:frame>
      <draw:frame draw:id="id26" presentation:style-name="a292" draw:name="Content Placeholder 3" svg:x="5.0625in" svg:y="1.99653in" svg:width="4.25in" svg:height="4.75868in" presentation:class="object" presentation:placeholder="false">
        <draw:text-box>
          <text:list text:style-name="a278">
            <text:list-item>
              <text:p text:style-name="a277" text:class-names="" text:cond-style-name=""><text:span text:style-name="a276" text:class-names="">click to edit Master text styles</text:span></text:p>
            </text:list-item>
          </text:list>
          <text:list text:style-name="a281">
            <text:list-item>
              <text:list text:style-name="a281">
                <text:list-item>
                  <text:p text:style-name="a280" text:class-names="" text:cond-style-name=""><text:span text:style-name="a279" text:class-names="">second level</text:span></text:p>
                </text:list-item>
              </text:list>
            </text:list-item>
          </text:list>
          <text:list text:style-name="a284">
            <text:list-item>
              <text:list text:style-name="a284">
                <text:list-item>
                  <text:list text:style-name="a284">
                    <text:list-item>
                      <text:p text:style-name="a283" text:class-names="" text:cond-style-name=""><text:span text:style-name="a282" text:class-names="">third level</text:span></text:p>
                    </text:list-item>
                  </text:list>
                </text:list-item>
              </text:list>
            </text:list-item>
          </text:list>
          <text:list text:style-name="a287">
            <text:list-item>
              <text:list text:style-name="a287">
                <text:list-item>
                  <text:list text:style-name="a287">
                    <text:list-item>
                      <text:list text:style-name="a287">
                        <text:list-item>
                          <text:p text:style-name="a286" text:class-names="" text:cond-style-name=""><text:span text:style-name="a285" text:class-names="">fourth level</text:span></text:p>
                        </text:list-item>
                      </text:list>
                    </text:list-item>
                  </text:list>
                </text:list-item>
              </text:list>
            </text:list-item>
          </text:list>
          <text:list text:style-name="a291">
            <text:list-item>
              <text:list text:style-name="a291">
                <text:list-item>
                  <text:list text:style-name="a291">
                    <text:list-item>
                      <text:list text:style-name="a291">
                        <text:list-item>
                          <text:list text:style-name="a291">
                            <text:list-item>
                              <text:p text:style-name="a290" text:class-names="" text:cond-style-name=""><text:span text:style-name="a288" text:class-names="">fifth level</text:span><text:span text:style-name="a289" text:class-names=""/></text:p>
                            </text:list-item>
                          </text:list>
                        </text:list-item>
                      </text:list>
                    </text:list-item>
                  </text:list>
                </text:list-item>
              </text:list>
            </text:list-item>
          </text:list>
        </draw:text-box>
        <svg:title/>
        <svg:desc/>
      </draw:frame>
      <draw:frame draw:id="id27" presentation:style-name="a295" draw:name="Footer Placeholder 9" svg:x="0.6875in" svg:y="7.04161in" svg:width="8.20834in" svg:height="0.39764in" presentation:class="footer" presentation:placeholder="false">
        <draw:text-box>
          <text:p text:style-name="a294" text:class-names="" text:cond-style-name=""><text:span text:style-name="a293" text:class-names="">Shooting Up: Infections among people who inject drugs in the United Kingdom, 2020</text:span></text:p>
        </draw:text-box>
        <svg:title/>
        <svg:desc/>
      </draw:frame>
      <draw:frame draw:id="id28" presentation:style-name="a298" draw:name="Slide Number Placeholder 10" svg:x="0.10714in" svg:y="7.04162in" svg:width="0.48912in" svg:height="0.39931in" presentation:class="page-number" presentation:placeholder="false">
        <draw:text-box>
          <text:p text:style-name="a297" text:class-names="" text:cond-style-name=""><text:span text:style-name="a296" text:class-names=""><text:page-number style:num-format="1" text:fixed="false"/></text:span></text:p>
        </draw:text-box>
        <svg:title/>
        <svg:desc/>
      </draw:frame>
      <presentation:notes style:page-layout-name="pageLayout2" draw:style-name="a359">
        <draw:frame draw:id="id5" presentation:style-name="a301" draw:name="Header Placeholder 1" svg:x="0in" svg:y="0in" svg:width="3.25in" svg:height="0.50174in" presentation:class="header" presentation:placeholder="false">
          <draw:text-box>
            <text:p text:style-name="a300" text:class-names="" text:cond-style-name=""><text:span text:style-name="a299" text:class-names=""/></text:p>
          </draw:text-box>
          <svg:title/>
          <svg:desc/>
        </draw:frame>
        <draw:frame draw:id="id6" presentation:style-name="a305" draw:name="Date Placeholder 2" svg:x="4.24826in" svg:y="0in" svg:width="3.25in" svg:height="0.50174in" presentation:class="date-time" presentation:placeholder="false">
          <draw:text-box>
            <text:p text:style-name="a304" text:class-names="" text:cond-style-name=""><text:span text:style-name="a302" text:class-names=""><text:date text:fixed="false" style:data-style-name="a303">2/17/2026</text:date></text:span></text:p>
          </draw:text-box>
          <svg:title/>
          <svg:desc/>
        </draw:frame>
        <draw:page-thumbnail svg:x="1.5in" svg:y="1.25in" svg:width="4.5in" svg:height="3.375in" presentation:class="page" draw:id="id7" presentation:style-name="a306" draw:name="Slide Image Placeholder 3">
          <svg:title/>
          <svg:desc/>
        </draw:page-thumbnail>
        <draw:frame draw:id="id8" presentation:style-name="a322" draw:name="Notes Placeholder 4" svg:x="0.75in" svg:y="4.8125in" svg:width="6in" svg:height="3.9375in" presentation:class="notes" presentation:placeholder="false">
          <draw:text-box>
            <text:p text:style-name="a308" text:class-names="" text:cond-style-name=""><text:span text:style-name="a307" text:class-names="">Click to edit Master text styles</text:span></text:p>
            <text:list text:style-name="a311">
              <text:list-item>
                <text:list text:style-name="a311">
                  <text:list-item>
                    <text:p text:style-name="a310" text:class-names="" text:cond-style-name=""><text:span text:style-name="a309" text:class-names="">Second level</text:span></text:p>
                  </text:list-item>
                </text:list>
              </text:list-item>
            </text:list>
            <text:list text:style-name="a314">
              <text:list-item>
                <text:list text:style-name="a314">
                  <text:list-item>
                    <text:list text:style-name="a314">
                      <text:list-item>
                        <text:p text:style-name="a313" text:class-names="" text:cond-style-name=""><text:span text:style-name="a312" text:class-names="">Third level</text:span></text:p>
                      </text:list-item>
                    </text:list>
                  </text:list-item>
                </text:list>
              </text:list-item>
            </text:list>
            <text:list text:style-name="a317">
              <text:list-item>
                <text:list text:style-name="a317">
                  <text:list-item>
                    <text:list text:style-name="a317">
                      <text:list-item>
                        <text:list text:style-name="a317">
                          <text:list-item>
                            <text:p text:style-name="a316" text:class-names="" text:cond-style-name=""><text:span text:style-name="a315" text:class-names="">Fourth level</text:span></text:p>
                          </text:list-item>
                        </text:list>
                      </text:list-item>
                    </text:list>
                  </text:list-item>
                </text:list>
              </text:list-item>
            </text:list>
            <text:list text:style-name="a321">
              <text:list-item>
                <text:list text:style-name="a321">
                  <text:list-item>
                    <text:list text:style-name="a321">
                      <text:list-item>
                        <text:list text:style-name="a321">
                          <text:list-item>
                            <text:list text:style-name="a321">
                              <text:list-item>
                                <text:p text:style-name="a320" text:class-names="" text:cond-style-name=""><text:span text:style-name="a318" text:class-names="">Fifth level</text:span><text:span text:style-name="a319" text:class-names=""/></text:p>
                              </text:list-item>
                            </text:list>
                          </text:list-item>
                        </text:list>
                      </text:list-item>
                    </text:list>
                  </text:list-item>
                </text:list>
              </text:list-item>
            </text:list>
          </draw:text-box>
          <svg:title/>
          <svg:desc/>
        </draw:frame>
        <draw:frame draw:id="id9" presentation:style-name="a325" draw:name="Footer Placeholder 5" svg:x="0in" svg:y="9.49826in" svg:width="3.25in" svg:height="0.50174in" presentation:class="footer" presentation:placeholder="false">
          <draw:text-box>
            <text:p text:style-name="a324" text:class-names="" text:cond-style-name=""><text:span text:style-name="a323" text:class-names=""/></text:p>
          </draw:text-box>
          <svg:title/>
          <svg:desc/>
        </draw:frame>
        <draw:frame draw:id="id10" presentation:style-name="a328" draw:name="Slide Number Placeholder 6" svg:x="4.24826in" svg:y="9.49826in" svg:width="3.25in" svg:height="0.50174in" presentation:class="page-number" presentation:placeholder="false">
          <draw:text-box>
            <text:p text:style-name="a327" text:class-names="" text:cond-style-name=""><text:span text:style-name="a326" text:class-names=""><text:page-number style:num-format="1" text:fixed="false"/></text:span></text:p>
          </draw:text-box>
          <svg:title/>
          <svg:desc/>
        </draw:frame>
        <draw:frame draw:id="id11" presentation:style-name="a331" draw:name="Header Placeholder 1" svg:x="0in" svg:y="0in" svg:width="3.25in" svg:height="0.50174in" presentation:class="header" presentation:placeholder="false">
          <draw:text-box>
            <text:p text:style-name="a330" text:class-names="" text:cond-style-name=""><text:span text:style-name="a329" text:class-names=""/></text:p>
          </draw:text-box>
          <svg:title/>
          <svg:desc/>
        </draw:frame>
        <draw:frame draw:id="id12" presentation:style-name="a336" draw:name="Date Placeholder 2" svg:x="4.24826in" svg:y="0in" svg:width="3.25in" svg:height="0.50174in" presentation:class="date-time" presentation:placeholder="false">
          <draw:text-box>
            <text:p text:style-name="a335" text:class-names="" text:cond-style-name=""><text:span text:style-name="a332" text:class-names=""><text:date text:fixed="false" style:data-style-name="a333"/></text:span><text:span text:style-name="a334" text:class-names=""/></text:p>
          </draw:text-box>
          <svg:title/>
          <svg:desc/>
        </draw:frame>
        <draw:page-thumbnail svg:x="1.5in" svg:y="1.25in" svg:width="4.5in" svg:height="3.375in" presentation:class="page" draw:id="id13" presentation:style-name="a337" draw:name="Slide Image Placeholder 3">
          <svg:title/>
          <svg:desc/>
        </draw:page-thumbnail>
        <draw:frame draw:id="id14" presentation:style-name="a352" draw:name="Notes Placeholder 4" svg:x="0.75in" svg:y="4.8125in" svg:width="6in" svg:height="3.9375in" presentation:class="notes" presentation:placeholder="false">
          <draw:text-box>
            <text:p text:style-name="a339" text:class-names="" text:cond-style-name=""><text:span text:style-name="a338" text:class-names="">Click to edit Master text styles</text:span></text:p>
            <text:list text:style-name="a342">
              <text:list-item>
                <text:list text:style-name="a342">
                  <text:list-item>
                    <text:p text:style-name="a341" text:class-names="" text:cond-style-name=""><text:span text:style-name="a340" text:class-names="">Second level</text:span></text:p>
                  </text:list-item>
                </text:list>
              </text:list-item>
            </text:list>
            <text:list text:style-name="a345">
              <text:list-item>
                <text:list text:style-name="a345">
                  <text:list-item>
                    <text:list text:style-name="a345">
                      <text:list-item>
                        <text:p text:style-name="a344" text:class-names="" text:cond-style-name=""><text:span text:style-name="a343" text:class-names="">Third level</text:span></text:p>
                      </text:list-item>
                    </text:list>
                  </text:list-item>
                </text:list>
              </text:list-item>
            </text:list>
            <text:list text:style-name="a348">
              <text:list-item>
                <text:list text:style-name="a348">
                  <text:list-item>
                    <text:list text:style-name="a348">
                      <text:list-item>
                        <text:list text:style-name="a348">
                          <text:list-item>
                            <text:p text:style-name="a347" text:class-names="" text:cond-style-name=""><text:span text:style-name="a346" text:class-names="">Fourth level</text:span></text:p>
                          </text:list-item>
                        </text:list>
                      </text:list-item>
                    </text:list>
                  </text:list-item>
                </text:list>
              </text:list-item>
            </text:list>
            <text:list text:style-name="a351">
              <text:list-item>
                <text:list text:style-name="a351">
                  <text:list-item>
                    <text:list text:style-name="a351">
                      <text:list-item>
                        <text:list text:style-name="a351">
                          <text:list-item>
                            <text:list text:style-name="a351">
                              <text:list-item>
                                <text:p text:style-name="a350" text:class-names="" text:cond-style-name=""><text:span text:style-name="a349" text:class-names="">Fifth level</text:span></text:p>
                              </text:list-item>
                            </text:list>
                          </text:list-item>
                        </text:list>
                      </text:list-item>
                    </text:list>
                  </text:list-item>
                </text:list>
              </text:list-item>
            </text:list>
          </draw:text-box>
          <svg:title/>
          <svg:desc/>
        </draw:frame>
        <draw:frame draw:id="id15" presentation:style-name="a355" draw:name="Footer Placeholder 5" svg:x="0in" svg:y="9.49826in" svg:width="3.25in" svg:height="0.50174in" presentation:class="footer" presentation:placeholder="false">
          <draw:text-box>
            <text:p text:style-name="a354" text:class-names="" text:cond-style-name=""><text:span text:style-name="a353" text:class-names=""/></text:p>
          </draw:text-box>
          <svg:title/>
          <svg:desc/>
        </draw:frame>
        <draw:frame draw:id="id16" presentation:style-name="a358" draw:name="Slide Number Placeholder 6" svg:x="4.24826in" svg:y="9.49826in" svg:width="3.25in" svg:height="0.50174in" presentation:class="page-number" presentation:placeholder="false">
          <draw:text-box>
            <text:p text:style-name="a357" text:class-names="" text:cond-style-name=""><text:span text:style-name="a356" text:class-names=""><text:page-number style:num-format="1" text:fixed="false"/></text:span></text:p>
          </draw:text-box>
          <svg:title/>
          <svg:desc/>
        </draw:frame>
      </presentation:notes>
    </style:master-page>
    <style:master-page style:name="Master1-Layout4-cust-Comparison" style:page-layout-name="pageLayout1" draw:style-name="a360">
      <draw:custom-shape svg:x="0in" svg:y="0in" svg:width="9.62947in" svg:height="1.64332in" draw:id="id29" draw:layer="Master1-bg" draw:style-name="a363" draw:name="Freeform 9">
        <svg:title/>
        <svg:desc/>
        <text:p text:style-name="a362" text:class-names="" text:cond-style-name=""><text:span text:style-name="a361" text:class-names=""/></text:p>
        <draw:enhanced-geometry xmlns:dr3d="urn:oasis:names:tc:opendocument:xmlns:dr3d:1.0" draw:type="non-primitive" svg:viewBox="0 0 11740245 1502650" draw:enhanced-path="M ?f0 ?f0 L ?f3 ?f0 ?f4 ?f0 ?f1 ?f5 C ?f1 ?f6 ?f7 ?f8 ?f9 ?f10 L ?f11 ?f12 ?f11 ?f2 ?f13 ?f2 ?f0 ?f2 Z N" draw:text-areas="?f42 ?f44 ?f43 ?f45" draw:glue-points="?f46 ?f47 ?f48 ?f47 ?f49 ?f47 ?f50 ?f51 ?f52 ?f53 ?f54 ?f55 ?f54 ?f56 ?f57 ?f56 ?f46 ?f56" draw:glue-point-leaving-directions="-90, -90, -90, -90, -90, -90, -90, -90, -90">
          <draw:equation draw:name="f0" draw:formula="0"/>
          <draw:equation draw:name="f1" draw:formula="11740245"/>
          <draw:equation draw:name="f2" draw:formula="1502650"/>
          <draw:equation draw:name="f3" draw:formula="9345286"/>
          <draw:equation draw:name="f4" draw:formula="11733512"/>
          <draw:equation draw:name="f5" draw:formula="79169"/>
          <draw:equation draw:name="f6" draw:formula="816201"/>
          <draw:equation draw:name="f7" draw:formula="11267713"/>
          <draw:equation draw:name="f8" draw:formula="1422404"/>
          <draw:equation draw:name="f9" draw:formula="10662179"/>
          <draw:equation draw:name="f10" draw:formula="1495301"/>
          <draw:equation draw:name="f11" draw:formula="10590179"/>
          <draw:equation draw:name="f12" draw:formula="1499610"/>
          <draw:equation draw:name="f13" draw:formula="10539399"/>
          <draw:equation draw:name="f14" draw:formula="?f2 - ?f0"/>
          <draw:equation draw:name="f15" draw:formula="?f1 - ?f0"/>
          <draw:equation draw:name="f16" draw:formula="?f15 / 11740245"/>
          <draw:equation draw:name="f17" draw:formula="?f14 / 1502650"/>
          <draw:equation draw:name="f18" draw:formula="0 * ?f15"/>
          <draw:equation draw:name="f19" draw:formula="0 * ?f14"/>
          <draw:equation draw:name="f20" draw:formula="9345286 * ?f15"/>
          <draw:equation draw:name="f21" draw:formula="11733512 * ?f15"/>
          <draw:equation draw:name="f22" draw:formula="11740245 * ?f15"/>
          <draw:equation draw:name="f23" draw:formula="79169 * ?f14"/>
          <draw:equation draw:name="f24" draw:formula="10662179 * ?f15"/>
          <draw:equation draw:name="f25" draw:formula="1495301 * ?f14"/>
          <draw:equation draw:name="f26" draw:formula="10590179 * ?f15"/>
          <draw:equation draw:name="f27" draw:formula="1499610 * ?f14"/>
          <draw:equation draw:name="f28" draw:formula="1502650 * ?f14"/>
          <draw:equation draw:name="f29" draw:formula="10539399 * ?f15"/>
          <draw:equation draw:name="f30" draw:formula="?f18 / 11740245"/>
          <draw:equation draw:name="f31" draw:formula="?f19 / 1502650"/>
          <draw:equation draw:name="f32" draw:formula="?f20 / 11740245"/>
          <draw:equation draw:name="f33" draw:formula="?f21 / 11740245"/>
          <draw:equation draw:name="f34" draw:formula="?f22 / 11740245"/>
          <draw:equation draw:name="f35" draw:formula="?f23 / 1502650"/>
          <draw:equation draw:name="f36" draw:formula="?f24 / 11740245"/>
          <draw:equation draw:name="f37" draw:formula="?f25 / 1502650"/>
          <draw:equation draw:name="f38" draw:formula="?f26 / 11740245"/>
          <draw:equation draw:name="f39" draw:formula="?f27 / 1502650"/>
          <draw:equation draw:name="f40" draw:formula="?f28 / 1502650"/>
          <draw:equation draw:name="f41" draw:formula="?f29 / 11740245"/>
          <draw:equation draw:name="f42" draw:formula="?f0 / ?f16"/>
          <draw:equation draw:name="f43" draw:formula="?f1 / ?f16"/>
          <draw:equation draw:name="f44" draw:formula="?f0 / ?f17"/>
          <draw:equation draw:name="f45" draw:formula="?f2 / ?f17"/>
          <draw:equation draw:name="f46" draw:formula="?f30 / ?f16"/>
          <draw:equation draw:name="f47" draw:formula="?f31 / ?f17"/>
          <draw:equation draw:name="f48" draw:formula="?f32 / ?f16"/>
          <draw:equation draw:name="f49" draw:formula="?f33 / ?f16"/>
          <draw:equation draw:name="f50" draw:formula="?f34 / ?f16"/>
          <draw:equation draw:name="f51" draw:formula="?f35 / ?f17"/>
          <draw:equation draw:name="f52" draw:formula="?f36 / ?f16"/>
          <draw:equation draw:name="f53" draw:formula="?f37 / ?f17"/>
          <draw:equation draw:name="f54" draw:formula="?f38 / ?f16"/>
          <draw:equation draw:name="f55" draw:formula="?f39 / ?f17"/>
          <draw:equation draw:name="f56" draw:formula="?f40 / ?f17"/>
          <draw:equation draw:name="f57" draw:formula="?f41 / ?f16"/>
        </draw:enhanced-geometry>
      </draw:custom-shape>
      <draw:frame draw:id="id30" presentation:style-name="a367" draw:name="Text Placeholder 2" svg:x="0.6888in" svg:y="1.83854in" svg:width="4.23047in" svg:height="0.90104in" presentation:class="outline" presentation:placeholder="false">
        <draw:text-box>
          <text:list text:style-name="a366">
            <text:list-item>
              <text:p text:style-name="a365" text:class-names="" text:cond-style-name=""><text:span text:style-name="a364" text:class-names="">Click to edit Master text styles</text:span></text:p>
            </text:list-item>
          </text:list>
        </draw:text-box>
        <svg:title/>
        <svg:desc/>
      </draw:frame>
      <draw:frame draw:id="id31" presentation:style-name="a387" draw:name="Content Placeholder 3" svg:x="0.6888in" svg:y="2.73958in" svg:width="4.23047in" svg:height="4.02951in" presentation:class="object" presentation:placeholder="false">
        <draw:text-box>
          <text:list text:style-name="a370">
            <text:list-item>
              <text:p text:style-name="a369" text:class-names="" text:cond-style-name=""><text:span text:style-name="a368" text:class-names="">click to edit Master text styles</text:span></text:p>
            </text:list-item>
          </text:list>
          <text:list text:style-name="a373">
            <text:list-item>
              <text:list text:style-name="a373">
                <text:list-item>
                  <text:p text:style-name="a372" text:class-names="" text:cond-style-name=""><text:span text:style-name="a371" text:class-names="">second level</text:span></text:p>
                </text:list-item>
              </text:list>
            </text:list-item>
          </text:list>
          <text:list text:style-name="a376">
            <text:list-item>
              <text:list text:style-name="a376">
                <text:list-item>
                  <text:list text:style-name="a376">
                    <text:list-item>
                      <text:p text:style-name="a375" text:class-names="" text:cond-style-name=""><text:span text:style-name="a374" text:class-names="">third level</text:span></text:p>
                    </text:list-item>
                  </text:list>
                </text:list-item>
              </text:list>
            </text:list-item>
          </text:list>
          <text:list text:style-name="a379">
            <text:list-item>
              <text:list text:style-name="a379">
                <text:list-item>
                  <text:list text:style-name="a379">
                    <text:list-item>
                      <text:list text:style-name="a379">
                        <text:list-item>
                          <text:p text:style-name="a378" text:class-names="" text:cond-style-name=""><text:span text:style-name="a377" text:class-names="">fourth level</text:span></text:p>
                        </text:list-item>
                      </text:list>
                    </text:list-item>
                  </text:list>
                </text:list-item>
              </text:list>
            </text:list-item>
          </text:list>
          <text:list text:style-name="a383">
            <text:list-item>
              <text:list text:style-name="a383">
                <text:list-item>
                  <text:list text:style-name="a383">
                    <text:list-item>
                      <text:list text:style-name="a383">
                        <text:list-item>
                          <text:list text:style-name="a383">
                            <text:list-item>
                              <text:p text:style-name="a382" text:class-names="" text:cond-style-name=""><text:span text:style-name="a380" text:class-names="">fifth level</text:span><text:span text:style-name="a381" text:class-names=""/></text:p>
                            </text:list-item>
                          </text:list>
                        </text:list-item>
                      </text:list>
                    </text:list-item>
                  </text:list>
                </text:list-item>
              </text:list>
            </text:list-item>
          </text:list>
          <text:list text:style-name="a386">
            <text:list-item>
              <text:list text:style-name="a386">
                <text:list-item>
                  <text:list text:style-name="a386">
                    <text:list-item>
                      <text:list text:style-name="a386">
                        <text:list-item>
                          <text:list text:style-name="a386">
                            <text:list-item>
                              <text:p text:style-name="a385" text:class-names="" text:cond-style-name=""><text:span text:style-name="a384" text:class-names=""/></text:p>
                            </text:list-item>
                          </text:list>
                        </text:list-item>
                      </text:list>
                    </text:list-item>
                  </text:list>
                </text:list-item>
              </text:list>
            </text:list-item>
          </text:list>
        </draw:text-box>
        <svg:title/>
        <svg:desc/>
      </draw:frame>
      <draw:frame draw:id="id32" presentation:style-name="a391" draw:name="Text Placeholder 4" svg:x="5.0625in" svg:y="1.83854in" svg:width="4.2513in" svg:height="0.90104in" presentation:class="outline" presentation:placeholder="false">
        <draw:text-box>
          <text:list text:style-name="a390">
            <text:list-item>
              <text:p text:style-name="a389" text:class-names="" text:cond-style-name=""><text:span text:style-name="a388" text:class-names="">Click to edit Master text styles</text:span></text:p>
            </text:list-item>
          </text:list>
        </draw:text-box>
        <svg:title/>
        <svg:desc/>
      </draw:frame>
      <draw:frame draw:id="id33" presentation:style-name="a411" draw:name="Content Placeholder 5" svg:x="5.0625in" svg:y="2.73958in" svg:width="4.2513in" svg:height="4.02951in" presentation:class="object" presentation:placeholder="false">
        <draw:text-box>
          <text:list text:style-name="a394">
            <text:list-item>
              <text:p text:style-name="a393" text:class-names="" text:cond-style-name=""><text:span text:style-name="a392" text:class-names="">click to edit Master text styles</text:span></text:p>
            </text:list-item>
          </text:list>
          <text:list text:style-name="a397">
            <text:list-item>
              <text:list text:style-name="a397">
                <text:list-item>
                  <text:p text:style-name="a396" text:class-names="" text:cond-style-name=""><text:span text:style-name="a395" text:class-names="">second level</text:span></text:p>
                </text:list-item>
              </text:list>
            </text:list-item>
          </text:list>
          <text:list text:style-name="a400">
            <text:list-item>
              <text:list text:style-name="a400">
                <text:list-item>
                  <text:list text:style-name="a400">
                    <text:list-item>
                      <text:p text:style-name="a399" text:class-names="" text:cond-style-name=""><text:span text:style-name="a398" text:class-names="">third level</text:span></text:p>
                    </text:list-item>
                  </text:list>
                </text:list-item>
              </text:list>
            </text:list-item>
          </text:list>
          <text:list text:style-name="a403">
            <text:list-item>
              <text:list text:style-name="a403">
                <text:list-item>
                  <text:list text:style-name="a403">
                    <text:list-item>
                      <text:list text:style-name="a403">
                        <text:list-item>
                          <text:p text:style-name="a402" text:class-names="" text:cond-style-name=""><text:span text:style-name="a401" text:class-names="">fourth level</text:span></text:p>
                        </text:list-item>
                      </text:list>
                    </text:list-item>
                  </text:list>
                </text:list-item>
              </text:list>
            </text:list-item>
          </text:list>
          <text:list text:style-name="a407">
            <text:list-item>
              <text:list text:style-name="a407">
                <text:list-item>
                  <text:list text:style-name="a407">
                    <text:list-item>
                      <text:list text:style-name="a407">
                        <text:list-item>
                          <text:list text:style-name="a407">
                            <text:list-item>
                              <text:p text:style-name="a406" text:class-names="" text:cond-style-name=""><text:span text:style-name="a404" text:class-names="">fifth level</text:span><text:span text:style-name="a405" text:class-names=""/></text:p>
                            </text:list-item>
                          </text:list>
                        </text:list-item>
                      </text:list>
                    </text:list-item>
                  </text:list>
                </text:list-item>
              </text:list>
            </text:list-item>
          </text:list>
          <text:list text:style-name="a410">
            <text:list-item>
              <text:list text:style-name="a410">
                <text:list-item>
                  <text:list text:style-name="a410">
                    <text:list-item>
                      <text:list text:style-name="a410">
                        <text:list-item>
                          <text:list text:style-name="a410">
                            <text:list-item>
                              <text:p text:style-name="a409" text:class-names="" text:cond-style-name=""><text:span text:style-name="a408" text:class-names=""/></text:p>
                            </text:list-item>
                          </text:list>
                        </text:list-item>
                      </text:list>
                    </text:list-item>
                  </text:list>
                </text:list-item>
              </text:list>
            </text:list-item>
          </text:list>
        </draw:text-box>
        <svg:title/>
        <svg:desc/>
      </draw:frame>
      <draw:frame draw:id="id34" presentation:style-name="a414" draw:name="Title 9" svg:x="0.50521in" svg:y="0.19622in" svg:width="8.22693in" svg:height="1.06366in" presentation:class="title" presentation:placeholder="false">
        <draw:text-box>
          <text:p text:style-name="a413" text:class-names="" text:cond-style-name=""><text:span text:style-name="a412" text:class-names="">Click to edit Master title style</text:span></text:p>
        </draw:text-box>
        <svg:title/>
        <svg:desc/>
      </draw:frame>
      <draw:frame draw:id="id35" presentation:style-name="a417" draw:name="Footer Placeholder 12" svg:x="0.6875in" svg:y="7.04161in" svg:width="8.20834in" svg:height="0.39764in" presentation:class="footer" presentation:placeholder="false">
        <draw:text-box>
          <text:p text:style-name="a416" text:class-names="" text:cond-style-name=""><text:span text:style-name="a415" text:class-names="">Shooting Up: Infections among people who inject drugs in the United Kingdom, 2020</text:span></text:p>
        </draw:text-box>
        <svg:title/>
        <svg:desc/>
      </draw:frame>
      <draw:frame draw:id="id36" presentation:style-name="a420" draw:name="Slide Number Placeholder 13" svg:x="0.10714in" svg:y="7.04162in" svg:width="0.48912in" svg:height="0.39931in" presentation:class="page-number" presentation:placeholder="false">
        <draw:text-box>
          <text:p text:style-name="a419" text:class-names="" text:cond-style-name=""><text:span text:style-name="a418" text:class-names=""><text:page-number style:num-format="1" text:fixed="false"/></text:span></text:p>
        </draw:text-box>
        <svg:title/>
        <svg:desc/>
      </draw:frame>
      <presentation:notes style:page-layout-name="pageLayout2" draw:style-name="a481">
        <draw:frame draw:id="id5" presentation:style-name="a423" draw:name="Header Placeholder 1" svg:x="0in" svg:y="0in" svg:width="3.25in" svg:height="0.50174in" presentation:class="header" presentation:placeholder="false">
          <draw:text-box>
            <text:p text:style-name="a422" text:class-names="" text:cond-style-name=""><text:span text:style-name="a421" text:class-names=""/></text:p>
          </draw:text-box>
          <svg:title/>
          <svg:desc/>
        </draw:frame>
        <draw:frame draw:id="id6" presentation:style-name="a427" draw:name="Date Placeholder 2" svg:x="4.24826in" svg:y="0in" svg:width="3.25in" svg:height="0.50174in" presentation:class="date-time" presentation:placeholder="false">
          <draw:text-box>
            <text:p text:style-name="a426" text:class-names="" text:cond-style-name=""><text:span text:style-name="a424" text:class-names=""><text:date text:fixed="false" style:data-style-name="a425">2/17/2026</text:date></text:span></text:p>
          </draw:text-box>
          <svg:title/>
          <svg:desc/>
        </draw:frame>
        <draw:page-thumbnail svg:x="1.5in" svg:y="1.25in" svg:width="4.5in" svg:height="3.375in" presentation:class="page" draw:id="id7" presentation:style-name="a428" draw:name="Slide Image Placeholder 3">
          <svg:title/>
          <svg:desc/>
        </draw:page-thumbnail>
        <draw:frame draw:id="id8" presentation:style-name="a444" draw:name="Notes Placeholder 4" svg:x="0.75in" svg:y="4.8125in" svg:width="6in" svg:height="3.9375in" presentation:class="notes" presentation:placeholder="false">
          <draw:text-box>
            <text:p text:style-name="a430" text:class-names="" text:cond-style-name=""><text:span text:style-name="a429" text:class-names="">Click to edit Master text styles</text:span></text:p>
            <text:list text:style-name="a433">
              <text:list-item>
                <text:list text:style-name="a433">
                  <text:list-item>
                    <text:p text:style-name="a432" text:class-names="" text:cond-style-name=""><text:span text:style-name="a431" text:class-names="">Second level</text:span></text:p>
                  </text:list-item>
                </text:list>
              </text:list-item>
            </text:list>
            <text:list text:style-name="a436">
              <text:list-item>
                <text:list text:style-name="a436">
                  <text:list-item>
                    <text:list text:style-name="a436">
                      <text:list-item>
                        <text:p text:style-name="a435" text:class-names="" text:cond-style-name=""><text:span text:style-name="a434" text:class-names="">Third level</text:span></text:p>
                      </text:list-item>
                    </text:list>
                  </text:list-item>
                </text:list>
              </text:list-item>
            </text:list>
            <text:list text:style-name="a439">
              <text:list-item>
                <text:list text:style-name="a439">
                  <text:list-item>
                    <text:list text:style-name="a439">
                      <text:list-item>
                        <text:list text:style-name="a439">
                          <text:list-item>
                            <text:p text:style-name="a438" text:class-names="" text:cond-style-name=""><text:span text:style-name="a437" text:class-names="">Fourth level</text:span></text:p>
                          </text:list-item>
                        </text:list>
                      </text:list-item>
                    </text:list>
                  </text:list-item>
                </text:list>
              </text:list-item>
            </text:list>
            <text:list text:style-name="a443">
              <text:list-item>
                <text:list text:style-name="a443">
                  <text:list-item>
                    <text:list text:style-name="a443">
                      <text:list-item>
                        <text:list text:style-name="a443">
                          <text:list-item>
                            <text:list text:style-name="a443">
                              <text:list-item>
                                <text:p text:style-name="a442" text:class-names="" text:cond-style-name=""><text:span text:style-name="a440" text:class-names="">Fifth level</text:span><text:span text:style-name="a441" text:class-names=""/></text:p>
                              </text:list-item>
                            </text:list>
                          </text:list-item>
                        </text:list>
                      </text:list-item>
                    </text:list>
                  </text:list-item>
                </text:list>
              </text:list-item>
            </text:list>
          </draw:text-box>
          <svg:title/>
          <svg:desc/>
        </draw:frame>
        <draw:frame draw:id="id9" presentation:style-name="a447" draw:name="Footer Placeholder 5" svg:x="0in" svg:y="9.49826in" svg:width="3.25in" svg:height="0.50174in" presentation:class="footer" presentation:placeholder="false">
          <draw:text-box>
            <text:p text:style-name="a446" text:class-names="" text:cond-style-name=""><text:span text:style-name="a445" text:class-names=""/></text:p>
          </draw:text-box>
          <svg:title/>
          <svg:desc/>
        </draw:frame>
        <draw:frame draw:id="id10" presentation:style-name="a450" draw:name="Slide Number Placeholder 6" svg:x="4.24826in" svg:y="9.49826in" svg:width="3.25in" svg:height="0.50174in" presentation:class="page-number" presentation:placeholder="false">
          <draw:text-box>
            <text:p text:style-name="a449" text:class-names="" text:cond-style-name=""><text:span text:style-name="a448" text:class-names=""><text:page-number style:num-format="1" text:fixed="false"/></text:span></text:p>
          </draw:text-box>
          <svg:title/>
          <svg:desc/>
        </draw:frame>
        <draw:frame draw:id="id11" presentation:style-name="a453" draw:name="Header Placeholder 1" svg:x="0in" svg:y="0in" svg:width="3.25in" svg:height="0.50174in" presentation:class="header" presentation:placeholder="false">
          <draw:text-box>
            <text:p text:style-name="a452" text:class-names="" text:cond-style-name=""><text:span text:style-name="a451" text:class-names=""/></text:p>
          </draw:text-box>
          <svg:title/>
          <svg:desc/>
        </draw:frame>
        <draw:frame draw:id="id12" presentation:style-name="a458" draw:name="Date Placeholder 2" svg:x="4.24826in" svg:y="0in" svg:width="3.25in" svg:height="0.50174in" presentation:class="date-time" presentation:placeholder="false">
          <draw:text-box>
            <text:p text:style-name="a457" text:class-names="" text:cond-style-name=""><text:span text:style-name="a454" text:class-names=""><text:date text:fixed="false" style:data-style-name="a455"/></text:span><text:span text:style-name="a456" text:class-names=""/></text:p>
          </draw:text-box>
          <svg:title/>
          <svg:desc/>
        </draw:frame>
        <draw:page-thumbnail svg:x="1.5in" svg:y="1.25in" svg:width="4.5in" svg:height="3.375in" presentation:class="page" draw:id="id13" presentation:style-name="a459" draw:name="Slide Image Placeholder 3">
          <svg:title/>
          <svg:desc/>
        </draw:page-thumbnail>
        <draw:frame draw:id="id14" presentation:style-name="a474" draw:name="Notes Placeholder 4" svg:x="0.75in" svg:y="4.8125in" svg:width="6in" svg:height="3.9375in" presentation:class="notes" presentation:placeholder="false">
          <draw:text-box>
            <text:p text:style-name="a461" text:class-names="" text:cond-style-name=""><text:span text:style-name="a460" text:class-names="">Click to edit Master text styles</text:span></text:p>
            <text:list text:style-name="a464">
              <text:list-item>
                <text:list text:style-name="a464">
                  <text:list-item>
                    <text:p text:style-name="a463" text:class-names="" text:cond-style-name=""><text:span text:style-name="a462" text:class-names="">Second level</text:span></text:p>
                  </text:list-item>
                </text:list>
              </text:list-item>
            </text:list>
            <text:list text:style-name="a467">
              <text:list-item>
                <text:list text:style-name="a467">
                  <text:list-item>
                    <text:list text:style-name="a467">
                      <text:list-item>
                        <text:p text:style-name="a466" text:class-names="" text:cond-style-name=""><text:span text:style-name="a465" text:class-names="">Third level</text:span></text:p>
                      </text:list-item>
                    </text:list>
                  </text:list-item>
                </text:list>
              </text:list-item>
            </text:list>
            <text:list text:style-name="a470">
              <text:list-item>
                <text:list text:style-name="a470">
                  <text:list-item>
                    <text:list text:style-name="a470">
                      <text:list-item>
                        <text:list text:style-name="a470">
                          <text:list-item>
                            <text:p text:style-name="a469" text:class-names="" text:cond-style-name=""><text:span text:style-name="a468" text:class-names="">Fourth level</text:span></text:p>
                          </text:list-item>
                        </text:list>
                      </text:list-item>
                    </text:list>
                  </text:list-item>
                </text:list>
              </text:list-item>
            </text:list>
            <text:list text:style-name="a473">
              <text:list-item>
                <text:list text:style-name="a473">
                  <text:list-item>
                    <text:list text:style-name="a473">
                      <text:list-item>
                        <text:list text:style-name="a473">
                          <text:list-item>
                            <text:list text:style-name="a473">
                              <text:list-item>
                                <text:p text:style-name="a472" text:class-names="" text:cond-style-name=""><text:span text:style-name="a471" text:class-names="">Fifth level</text:span></text:p>
                              </text:list-item>
                            </text:list>
                          </text:list-item>
                        </text:list>
                      </text:list-item>
                    </text:list>
                  </text:list-item>
                </text:list>
              </text:list-item>
            </text:list>
          </draw:text-box>
          <svg:title/>
          <svg:desc/>
        </draw:frame>
        <draw:frame draw:id="id15" presentation:style-name="a477" draw:name="Footer Placeholder 5" svg:x="0in" svg:y="9.49826in" svg:width="3.25in" svg:height="0.50174in" presentation:class="footer" presentation:placeholder="false">
          <draw:text-box>
            <text:p text:style-name="a476" text:class-names="" text:cond-style-name=""><text:span text:style-name="a475" text:class-names=""/></text:p>
          </draw:text-box>
          <svg:title/>
          <svg:desc/>
        </draw:frame>
        <draw:frame draw:id="id16" presentation:style-name="a480" draw:name="Slide Number Placeholder 6" svg:x="4.24826in" svg:y="9.49826in" svg:width="3.25in" svg:height="0.50174in" presentation:class="page-number" presentation:placeholder="false">
          <draw:text-box>
            <text:p text:style-name="a479" text:class-names="" text:cond-style-name=""><text:span text:style-name="a478" text:class-names=""><text:page-number style:num-format="1" text:fixed="false"/></text:span></text:p>
          </draw:text-box>
          <svg:title/>
          <svg:desc/>
        </draw:frame>
      </presentation:notes>
    </style:master-page>
    <style:master-page style:name="Master1-Layout5-titleOnly-Title-Only" style:page-layout-name="pageLayout1" draw:style-name="a482">
      <draw:custom-shape svg:x="0in" svg:y="0in" svg:width="9.62947in" svg:height="1.64332in" draw:id="id37" draw:layer="Master1-bg" draw:style-name="a485" draw:name="Freeform 9">
        <svg:title/>
        <svg:desc/>
        <text:p text:style-name="a484" text:class-names="" text:cond-style-name=""><text:span text:style-name="a483" text:class-names=""/></text:p>
        <draw:enhanced-geometry xmlns:dr3d="urn:oasis:names:tc:opendocument:xmlns:dr3d:1.0" draw:type="non-primitive" svg:viewBox="0 0 11740245 1502650" draw:enhanced-path="M ?f0 ?f0 L ?f3 ?f0 ?f4 ?f0 ?f1 ?f5 C ?f1 ?f6 ?f7 ?f8 ?f9 ?f10 L ?f11 ?f12 ?f11 ?f2 ?f13 ?f2 ?f0 ?f2 Z N" draw:text-areas="?f42 ?f44 ?f43 ?f45" draw:glue-points="?f46 ?f47 ?f48 ?f47 ?f49 ?f47 ?f50 ?f51 ?f52 ?f53 ?f54 ?f55 ?f54 ?f56 ?f57 ?f56 ?f46 ?f56" draw:glue-point-leaving-directions="-90, -90, -90, -90, -90, -90, -90, -90, -90">
          <draw:equation draw:name="f0" draw:formula="0"/>
          <draw:equation draw:name="f1" draw:formula="11740245"/>
          <draw:equation draw:name="f2" draw:formula="1502650"/>
          <draw:equation draw:name="f3" draw:formula="9345286"/>
          <draw:equation draw:name="f4" draw:formula="11733512"/>
          <draw:equation draw:name="f5" draw:formula="79169"/>
          <draw:equation draw:name="f6" draw:formula="816201"/>
          <draw:equation draw:name="f7" draw:formula="11267713"/>
          <draw:equation draw:name="f8" draw:formula="1422404"/>
          <draw:equation draw:name="f9" draw:formula="10662179"/>
          <draw:equation draw:name="f10" draw:formula="1495301"/>
          <draw:equation draw:name="f11" draw:formula="10590179"/>
          <draw:equation draw:name="f12" draw:formula="1499610"/>
          <draw:equation draw:name="f13" draw:formula="10539399"/>
          <draw:equation draw:name="f14" draw:formula="?f2 - ?f0"/>
          <draw:equation draw:name="f15" draw:formula="?f1 - ?f0"/>
          <draw:equation draw:name="f16" draw:formula="?f15 / 11740245"/>
          <draw:equation draw:name="f17" draw:formula="?f14 / 1502650"/>
          <draw:equation draw:name="f18" draw:formula="0 * ?f15"/>
          <draw:equation draw:name="f19" draw:formula="0 * ?f14"/>
          <draw:equation draw:name="f20" draw:formula="9345286 * ?f15"/>
          <draw:equation draw:name="f21" draw:formula="11733512 * ?f15"/>
          <draw:equation draw:name="f22" draw:formula="11740245 * ?f15"/>
          <draw:equation draw:name="f23" draw:formula="79169 * ?f14"/>
          <draw:equation draw:name="f24" draw:formula="10662179 * ?f15"/>
          <draw:equation draw:name="f25" draw:formula="1495301 * ?f14"/>
          <draw:equation draw:name="f26" draw:formula="10590179 * ?f15"/>
          <draw:equation draw:name="f27" draw:formula="1499610 * ?f14"/>
          <draw:equation draw:name="f28" draw:formula="1502650 * ?f14"/>
          <draw:equation draw:name="f29" draw:formula="10539399 * ?f15"/>
          <draw:equation draw:name="f30" draw:formula="?f18 / 11740245"/>
          <draw:equation draw:name="f31" draw:formula="?f19 / 1502650"/>
          <draw:equation draw:name="f32" draw:formula="?f20 / 11740245"/>
          <draw:equation draw:name="f33" draw:formula="?f21 / 11740245"/>
          <draw:equation draw:name="f34" draw:formula="?f22 / 11740245"/>
          <draw:equation draw:name="f35" draw:formula="?f23 / 1502650"/>
          <draw:equation draw:name="f36" draw:formula="?f24 / 11740245"/>
          <draw:equation draw:name="f37" draw:formula="?f25 / 1502650"/>
          <draw:equation draw:name="f38" draw:formula="?f26 / 11740245"/>
          <draw:equation draw:name="f39" draw:formula="?f27 / 1502650"/>
          <draw:equation draw:name="f40" draw:formula="?f28 / 1502650"/>
          <draw:equation draw:name="f41" draw:formula="?f29 / 11740245"/>
          <draw:equation draw:name="f42" draw:formula="?f0 / ?f16"/>
          <draw:equation draw:name="f43" draw:formula="?f1 / ?f16"/>
          <draw:equation draw:name="f44" draw:formula="?f0 / ?f17"/>
          <draw:equation draw:name="f45" draw:formula="?f2 / ?f17"/>
          <draw:equation draw:name="f46" draw:formula="?f30 / ?f16"/>
          <draw:equation draw:name="f47" draw:formula="?f31 / ?f17"/>
          <draw:equation draw:name="f48" draw:formula="?f32 / ?f16"/>
          <draw:equation draw:name="f49" draw:formula="?f33 / ?f16"/>
          <draw:equation draw:name="f50" draw:formula="?f34 / ?f16"/>
          <draw:equation draw:name="f51" draw:formula="?f35 / ?f17"/>
          <draw:equation draw:name="f52" draw:formula="?f36 / ?f16"/>
          <draw:equation draw:name="f53" draw:formula="?f37 / ?f17"/>
          <draw:equation draw:name="f54" draw:formula="?f38 / ?f16"/>
          <draw:equation draw:name="f55" draw:formula="?f39 / ?f17"/>
          <draw:equation draw:name="f56" draw:formula="?f40 / ?f17"/>
          <draw:equation draw:name="f57" draw:formula="?f41 / ?f16"/>
        </draw:enhanced-geometry>
      </draw:custom-shape>
      <draw:frame draw:id="id38" presentation:style-name="a489" draw:name="Title 1" svg:x="0.50521in" svg:y="0.19622in" svg:width="8.22693in" svg:height="1.06366in" presentation:class="title" presentation:placeholder="false">
        <draw:text-box>
          <text:p text:style-name="a488" text:class-names="" text:cond-style-name=""><text:span text:style-name="a486" text:class-names="">Click to edit Master title style</text:span><text:span text:style-name="a487" text:class-names=""/></text:p>
        </draw:text-box>
        <svg:title/>
        <svg:desc/>
      </draw:frame>
      <draw:frame draw:id="id39" presentation:style-name="a492" draw:name="Footer Placeholder 7" svg:x="0.6875in" svg:y="7.04161in" svg:width="8.20834in" svg:height="0.39764in" presentation:class="footer" presentation:placeholder="false">
        <draw:text-box>
          <text:p text:style-name="a491" text:class-names="" text:cond-style-name=""><text:span text:style-name="a490" text:class-names="">Shooting Up: Infections among people who inject drugs in the United Kingdom, 2020</text:span></text:p>
        </draw:text-box>
        <svg:title/>
        <svg:desc/>
      </draw:frame>
      <draw:frame draw:id="id40" presentation:style-name="a495" draw:name="Slide Number Placeholder 8" svg:x="0.10714in" svg:y="7.04162in" svg:width="0.48912in" svg:height="0.39931in" presentation:class="page-number" presentation:placeholder="false">
        <draw:text-box>
          <text:p text:style-name="a494" text:class-names="" text:cond-style-name=""><text:span text:style-name="a493" text:class-names=""><text:page-number style:num-format="1" text:fixed="false"/></text:span></text:p>
        </draw:text-box>
        <svg:title/>
        <svg:desc/>
      </draw:frame>
      <presentation:notes style:page-layout-name="pageLayout2" draw:style-name="a556">
        <draw:frame draw:id="id5" presentation:style-name="a498" draw:name="Header Placeholder 1" svg:x="0in" svg:y="0in" svg:width="3.25in" svg:height="0.50174in" presentation:class="header" presentation:placeholder="false">
          <draw:text-box>
            <text:p text:style-name="a497" text:class-names="" text:cond-style-name=""><text:span text:style-name="a496" text:class-names=""/></text:p>
          </draw:text-box>
          <svg:title/>
          <svg:desc/>
        </draw:frame>
        <draw:frame draw:id="id6" presentation:style-name="a502" draw:name="Date Placeholder 2" svg:x="4.24826in" svg:y="0in" svg:width="3.25in" svg:height="0.50174in" presentation:class="date-time" presentation:placeholder="false">
          <draw:text-box>
            <text:p text:style-name="a501" text:class-names="" text:cond-style-name=""><text:span text:style-name="a499" text:class-names=""><text:date text:fixed="false" style:data-style-name="a500">2/17/2026</text:date></text:span></text:p>
          </draw:text-box>
          <svg:title/>
          <svg:desc/>
        </draw:frame>
        <draw:page-thumbnail svg:x="1.5in" svg:y="1.25in" svg:width="4.5in" svg:height="3.375in" presentation:class="page" draw:id="id7" presentation:style-name="a503" draw:name="Slide Image Placeholder 3">
          <svg:title/>
          <svg:desc/>
        </draw:page-thumbnail>
        <draw:frame draw:id="id8" presentation:style-name="a519" draw:name="Notes Placeholder 4" svg:x="0.75in" svg:y="4.8125in" svg:width="6in" svg:height="3.9375in" presentation:class="notes" presentation:placeholder="false">
          <draw:text-box>
            <text:p text:style-name="a505" text:class-names="" text:cond-style-name=""><text:span text:style-name="a504" text:class-names="">Click to edit Master text styles</text:span></text:p>
            <text:list text:style-name="a508">
              <text:list-item>
                <text:list text:style-name="a508">
                  <text:list-item>
                    <text:p text:style-name="a507" text:class-names="" text:cond-style-name=""><text:span text:style-name="a506" text:class-names="">Second level</text:span></text:p>
                  </text:list-item>
                </text:list>
              </text:list-item>
            </text:list>
            <text:list text:style-name="a511">
              <text:list-item>
                <text:list text:style-name="a511">
                  <text:list-item>
                    <text:list text:style-name="a511">
                      <text:list-item>
                        <text:p text:style-name="a510" text:class-names="" text:cond-style-name=""><text:span text:style-name="a509" text:class-names="">Third level</text:span></text:p>
                      </text:list-item>
                    </text:list>
                  </text:list-item>
                </text:list>
              </text:list-item>
            </text:list>
            <text:list text:style-name="a514">
              <text:list-item>
                <text:list text:style-name="a514">
                  <text:list-item>
                    <text:list text:style-name="a514">
                      <text:list-item>
                        <text:list text:style-name="a514">
                          <text:list-item>
                            <text:p text:style-name="a513" text:class-names="" text:cond-style-name=""><text:span text:style-name="a512" text:class-names="">Fourth level</text:span></text:p>
                          </text:list-item>
                        </text:list>
                      </text:list-item>
                    </text:list>
                  </text:list-item>
                </text:list>
              </text:list-item>
            </text:list>
            <text:list text:style-name="a518">
              <text:list-item>
                <text:list text:style-name="a518">
                  <text:list-item>
                    <text:list text:style-name="a518">
                      <text:list-item>
                        <text:list text:style-name="a518">
                          <text:list-item>
                            <text:list text:style-name="a518">
                              <text:list-item>
                                <text:p text:style-name="a517" text:class-names="" text:cond-style-name=""><text:span text:style-name="a515" text:class-names="">Fifth level</text:span><text:span text:style-name="a516" text:class-names=""/></text:p>
                              </text:list-item>
                            </text:list>
                          </text:list-item>
                        </text:list>
                      </text:list-item>
                    </text:list>
                  </text:list-item>
                </text:list>
              </text:list-item>
            </text:list>
          </draw:text-box>
          <svg:title/>
          <svg:desc/>
        </draw:frame>
        <draw:frame draw:id="id9" presentation:style-name="a522" draw:name="Footer Placeholder 5" svg:x="0in" svg:y="9.49826in" svg:width="3.25in" svg:height="0.50174in" presentation:class="footer" presentation:placeholder="false">
          <draw:text-box>
            <text:p text:style-name="a521" text:class-names="" text:cond-style-name=""><text:span text:style-name="a520" text:class-names=""/></text:p>
          </draw:text-box>
          <svg:title/>
          <svg:desc/>
        </draw:frame>
        <draw:frame draw:id="id10" presentation:style-name="a525" draw:name="Slide Number Placeholder 6" svg:x="4.24826in" svg:y="9.49826in" svg:width="3.25in" svg:height="0.50174in" presentation:class="page-number" presentation:placeholder="false">
          <draw:text-box>
            <text:p text:style-name="a524" text:class-names="" text:cond-style-name=""><text:span text:style-name="a523" text:class-names=""><text:page-number style:num-format="1" text:fixed="false"/></text:span></text:p>
          </draw:text-box>
          <svg:title/>
          <svg:desc/>
        </draw:frame>
        <draw:frame draw:id="id11" presentation:style-name="a528" draw:name="Header Placeholder 1" svg:x="0in" svg:y="0in" svg:width="3.25in" svg:height="0.50174in" presentation:class="header" presentation:placeholder="false">
          <draw:text-box>
            <text:p text:style-name="a527" text:class-names="" text:cond-style-name=""><text:span text:style-name="a526" text:class-names=""/></text:p>
          </draw:text-box>
          <svg:title/>
          <svg:desc/>
        </draw:frame>
        <draw:frame draw:id="id12" presentation:style-name="a533" draw:name="Date Placeholder 2" svg:x="4.24826in" svg:y="0in" svg:width="3.25in" svg:height="0.50174in" presentation:class="date-time" presentation:placeholder="false">
          <draw:text-box>
            <text:p text:style-name="a532" text:class-names="" text:cond-style-name=""><text:span text:style-name="a529" text:class-names=""><text:date text:fixed="false" style:data-style-name="a530"/></text:span><text:span text:style-name="a531" text:class-names=""/></text:p>
          </draw:text-box>
          <svg:title/>
          <svg:desc/>
        </draw:frame>
        <draw:page-thumbnail svg:x="1.5in" svg:y="1.25in" svg:width="4.5in" svg:height="3.375in" presentation:class="page" draw:id="id13" presentation:style-name="a534" draw:name="Slide Image Placeholder 3">
          <svg:title/>
          <svg:desc/>
        </draw:page-thumbnail>
        <draw:frame draw:id="id14" presentation:style-name="a549" draw:name="Notes Placeholder 4" svg:x="0.75in" svg:y="4.8125in" svg:width="6in" svg:height="3.9375in" presentation:class="notes" presentation:placeholder="false">
          <draw:text-box>
            <text:p text:style-name="a536" text:class-names="" text:cond-style-name=""><text:span text:style-name="a535" text:class-names="">Click to edit Master text styles</text:span></text:p>
            <text:list text:style-name="a539">
              <text:list-item>
                <text:list text:style-name="a539">
                  <text:list-item>
                    <text:p text:style-name="a538" text:class-names="" text:cond-style-name=""><text:span text:style-name="a537" text:class-names="">Second level</text:span></text:p>
                  </text:list-item>
                </text:list>
              </text:list-item>
            </text:list>
            <text:list text:style-name="a542">
              <text:list-item>
                <text:list text:style-name="a542">
                  <text:list-item>
                    <text:list text:style-name="a542">
                      <text:list-item>
                        <text:p text:style-name="a541" text:class-names="" text:cond-style-name=""><text:span text:style-name="a540" text:class-names="">Third level</text:span></text:p>
                      </text:list-item>
                    </text:list>
                  </text:list-item>
                </text:list>
              </text:list-item>
            </text:list>
            <text:list text:style-name="a545">
              <text:list-item>
                <text:list text:style-name="a545">
                  <text:list-item>
                    <text:list text:style-name="a545">
                      <text:list-item>
                        <text:list text:style-name="a545">
                          <text:list-item>
                            <text:p text:style-name="a544" text:class-names="" text:cond-style-name=""><text:span text:style-name="a543" text:class-names="">Fourth level</text:span></text:p>
                          </text:list-item>
                        </text:list>
                      </text:list-item>
                    </text:list>
                  </text:list-item>
                </text:list>
              </text:list-item>
            </text:list>
            <text:list text:style-name="a548">
              <text:list-item>
                <text:list text:style-name="a548">
                  <text:list-item>
                    <text:list text:style-name="a548">
                      <text:list-item>
                        <text:list text:style-name="a548">
                          <text:list-item>
                            <text:list text:style-name="a548">
                              <text:list-item>
                                <text:p text:style-name="a547" text:class-names="" text:cond-style-name=""><text:span text:style-name="a546" text:class-names="">Fifth level</text:span></text:p>
                              </text:list-item>
                            </text:list>
                          </text:list-item>
                        </text:list>
                      </text:list-item>
                    </text:list>
                  </text:list-item>
                </text:list>
              </text:list-item>
            </text:list>
          </draw:text-box>
          <svg:title/>
          <svg:desc/>
        </draw:frame>
        <draw:frame draw:id="id15" presentation:style-name="a552" draw:name="Footer Placeholder 5" svg:x="0in" svg:y="9.49826in" svg:width="3.25in" svg:height="0.50174in" presentation:class="footer" presentation:placeholder="false">
          <draw:text-box>
            <text:p text:style-name="a551" text:class-names="" text:cond-style-name=""><text:span text:style-name="a550" text:class-names=""/></text:p>
          </draw:text-box>
          <svg:title/>
          <svg:desc/>
        </draw:frame>
        <draw:frame draw:id="id16" presentation:style-name="a555" draw:name="Slide Number Placeholder 6" svg:x="4.24826in" svg:y="9.49826in" svg:width="3.25in" svg:height="0.50174in" presentation:class="page-number" presentation:placeholder="false">
          <draw:text-box>
            <text:p text:style-name="a554" text:class-names="" text:cond-style-name=""><text:span text:style-name="a553" text:class-names=""><text:page-number style:num-format="1" text:fixed="false"/></text:span></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Shooting Up slide set with data to end of 2021</dc:title>
    <dc:subject>Infections among people who inject drugs (PWID) in the UK</dc:subject>
    <meta:keyword>People Who Inject Drugs; PWID; injecting drug use; IDU; BBV; HIV; hepatitis C; HCV; hepatitis B; HBV; COVID-19; bacterial infections; risk behaviours; protective behaviours; COVID-19; UK</meta:keyword>
    <meta:initial-creator>UKHSA</meta:initial-creator>
    <dc:creator>Sarah Murdoch</dc:creator>
    <meta:creation-date>2022-01-05T11:47:25Z</meta:creation-date>
    <dc:date>2026-02-17T14:49:21Z</dc:date>
    <meta:print-date>2021-08-09T14:01:33Z</meta:print-date>
    <meta:template xlink:href="" xlink:type="simple"/>
    <meta:editing-cycles>165</meta:editing-cycles>
    <meta:editing-duration>PT371334S</meta:editing-duration>
    <meta:document-statistic meta:paragraph-count="328" meta:word-count="4327"/>
  </office:meta>
</office:document-meta>
</file>